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  <manifest:file-entry manifest:full-path="media/image2.w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ymbol" style:font-charset="x-symbol" svg:font-family="Symbol" style:font-family-generic="roman" style:font-pitch="variable" svg:panose-1="5 5 1 2 1 7 6 2 5 7"/>
    <style:font-face style:name="F" svg:font-family="F" style:font-family-generic="roman"/>
    <style:font-face style:name="Calibri Light" svg:font-family="Calibri Light" style:font-family-generic="swiss" style:font-pitch="variable" svg:panose-1="2 15 3 2 2 2 4 3 2 4"/>
  </office:font-face-decls>
  <office:automatic-styles>
    <text:list-style style:name="LFO9">
      <text:list-level-style-number text:level="1" text:style-name="WW_CharLFO9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10LVL3" style:num-suffix="." style:num-format="1" text:start-value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format="1" text:start-value="60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  <style:text-properties style:font-name="Times New Roman" fo:font-weight="bold" style:font-weight-asian="bold" style:font-style-complex="italic" fo:letter-spacing="0.0416in" fo:font-size="14pt" style:font-size-asian="14pt" style:font-size-complex="14pt"/>
    </style:style>
    <style:style style:name="P3" style:parent-style-name="Standard" style:family="paragraph">
      <style:paragraph-properties fo:text-align="center"/>
    </style:style>
    <style:style style:name="T4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5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6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7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8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9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10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11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P12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13" style:parent-style-name="Textbodyindent" style:family="paragraph">
      <style:paragraph-properties fo:widows="0" fo:orphans="0" fo:text-align="start" style:line-height-at-least="0.1388in" fo:margin-right="2.5187in" fo:text-indent="0in">
        <style:tab-stops>
          <style:tab-stop style:type="left" style:position="0in"/>
          <style:tab-stop style:type="left" style:position="5.9895in"/>
        </style:tab-stops>
      </style:paragraph-properties>
    </style:style>
    <style:style style:name="T14" style:parent-style-name="Основнойшрифтабзаца" style:family="text">
      <style:text-properties style:font-name="Times New Roman"/>
    </style:style>
    <style:style style:name="T15" style:parent-style-name="Основнойшрифтабзаца" style:family="text">
      <style:text-properties style:font-name="Times New Roman" style:font-name-asian="Times New Roman"/>
    </style:style>
    <style:style style:name="T16" style:parent-style-name="Основнойшрифтабзаца" style:family="text">
      <style:text-properties style:font-name="Times New Roman"/>
    </style:style>
    <style:style style:name="P17" style:parent-style-name="Textbodyindent" style:family="paragraph">
      <style:paragraph-properties fo:widows="0" fo:orphans="0" fo:text-align="start" style:line-height-at-least="0.1388in" fo:margin-right="2.5187in" fo:text-indent="0in">
        <style:tab-stops>
          <style:tab-stop style:type="left" style:position="0in"/>
          <style:tab-stop style:type="left" style:position="5.9895in"/>
        </style:tab-stops>
      </style:paragraph-properties>
      <style:text-properties style:font-name="Times New Roman"/>
    </style:style>
    <style:style style:name="P18" style:parent-style-name="Standard" style:family="paragraph">
      <style:paragraph-properties fo:text-align="justify" fo:line-height="100%"/>
    </style:style>
    <style:style style:name="T19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20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21" style:parent-style-name="Основнойшрифтабзаца" style:family="text">
      <style:text-properties style:font-name="F" style:font-name-asian="F" style:font-name-complex="F" fo:font-size="14pt" style:font-size-asian="14pt" style:font-size-complex="14pt"/>
    </style:style>
    <style:style style:name="T22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23" style:parent-style-name="Standard" style:list-style-name="LFO9" style:family="paragraph">
      <style:paragraph-properties fo:text-align="justify" fo:line-height="100%" fo:margin-left="0.0187in" fo:text-indent="0.4826in">
        <style:tab-stops/>
      </style:paragraph-properties>
    </style:style>
    <style:style style:name="T24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25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2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27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28" style:parent-style-name="Standard" style:list-style-name="LFO9" style:family="paragraph">
      <style:paragraph-properties fo:text-align="justify" fo:line-height="100%" fo:margin-left="0.0187in" fo:text-indent="0.4826in">
        <style:tab-stops/>
      </style:paragraph-properties>
      <style:text-properties style:font-name="Times New Roman" fo:font-size="14pt" style:font-size-asian="14pt" style:font-size-complex="14pt"/>
    </style:style>
    <style:style style:name="P29" style:parent-style-name="Standard" style:list-style-name="LFO9" style:family="paragraph">
      <style:paragraph-properties fo:text-align="justify" fo:line-height="100%" fo:margin-left="0.0187in" fo:text-indent="0.4826in">
        <style:tab-stops/>
      </style:paragraph-properties>
      <style:text-properties style:font-name="Times New Roman" fo:font-size="14pt" style:font-size-asian="14pt" style:font-size-complex="14pt"/>
    </style:style>
    <style:style style:name="P30" style:parent-style-name="Standard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31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32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33" style:parent-style-name="Standard" style:family="paragraph">
      <style:paragraph-properties fo:text-align="justify" fo:line-height="100%"/>
      <style:text-properties style:font-name="Times New Roman" style:font-name-complex="Times New Roman" fo:font-size="13pt" style:font-size-asian="13pt" style:font-size-complex="13pt"/>
    </style:style>
    <style:style style:name="P34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35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36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37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38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39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40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41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42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43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44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45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46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47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48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49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50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51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52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53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54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55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56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57" style:parent-style-name="ConsPlusNormal" style:family="paragraph">
      <style:paragraph-properties fo:text-align="end"/>
      <style:text-properties style:font-name="Times New Roman" style:font-name-complex="Times New Roman" fo:font-size="13pt" style:font-size-asian="13pt" style:font-size-complex="13pt"/>
    </style:style>
    <style:style style:name="P58" style:parent-style-name="ConsPlusNormal" style:family="paragraph">
      <style:paragraph-properties fo:break-before="page" fo:margin-left="3.4562in">
        <style:tab-stops/>
      </style:paragraph-properties>
      <style:text-properties style:font-name="Times New Roman" style:font-name-asian="Times New Roman" style:font-name-complex="Times New Roman" fo:font-size="13pt" style:font-size-asian="13pt" style:font-size-complex="13pt"/>
    </style:style>
    <style:style style:name="P59" style:parent-style-name="ConsPlusNormal" style:family="paragraph">
      <style:paragraph-properties fo:margin-left="3.4562in">
        <style:tab-stops/>
      </style:paragraph-properties>
      <style:text-properties style:font-name="Times New Roman" style:font-name-asian="Times New Roman" style:font-name-complex="Times New Roman" fo:font-size="13pt" style:font-size-asian="13pt" style:font-size-complex="13pt"/>
    </style:style>
    <style:style style:name="P60" style:parent-style-name="ConsPlusNormal" style:family="paragraph">
      <style:paragraph-properties fo:margin-left="3.4562in">
        <style:tab-stops/>
      </style:paragraph-properties>
      <style:text-properties style:font-name="Times New Roman" style:font-name-asian="Times New Roman" style:font-name-complex="Times New Roman" fo:font-size="13pt" style:font-size-asian="13pt" style:font-size-complex="13pt"/>
    </style:style>
    <style:style style:name="P61" style:parent-style-name="ConsPlusNormal" style:family="paragraph">
      <style:paragraph-properties fo:text-align="justify"/>
      <style:text-properties style:font-name="Times New Roman" style:font-name-asian="Times New Roman" style:font-name-complex="Times New Roman" fo:font-size="13pt" style:font-size-asian="13pt" style:font-size-complex="13pt"/>
    </style:style>
    <style:style style:name="P62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63" style:parent-style-name="ConsPlusNormal" style:family="paragraph">
      <style:paragraph-properties fo:text-align="center"/>
    </style:style>
    <style:style style:name="T64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65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T6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67" style:parent-style-name="Абзацсписка" style:family="paragraph">
      <style:paragraph-properties fo:widows="0" fo:orphans="0" style:text-autospace="none" fo:text-align="center" fo:margin-bottom="0.0833in" fo:margin-left="0in" fo:margin-right="0.0972in">
        <style:tab-stops/>
      </style:paragraph-properties>
      <style:text-properties style:font-size-complex="14pt"/>
    </style:style>
    <style:style style:name="P68" style:parent-style-name="Standard" style:family="paragraph">
      <style:paragraph-properties fo:text-align="center"/>
    </style:style>
    <style:style style:name="T69" style:parent-style-name="Основнойшрифтабзаца" style:family="text"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70" style:parent-style-name="Основнойшрифтабзаца" style:family="text">
      <style:text-properties style:font-name="Times New Roman" fo:font-weight="bold" style:font-weight-asian="bold" style:font-weight-complex="bold" fo:font-size="13pt" style:font-size-asian="13pt" style:font-size-complex="13pt"/>
    </style:style>
    <style:style style:name="P71" style:parent-style-name="Standard" style:family="paragraph">
      <style:paragraph-properties fo:text-align="justify" fo:margin-bottom="0in"/>
    </style:style>
    <style:style style:name="T72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73" style:parent-style-name="Основнойшрифтабзаца" style:family="text">
      <style:text-properties style:font-name="Times New Roman" fo:font-weight="bold" style:font-weight-asian="bold" style:font-weight-complex="bold" fo:font-size="13pt" style:font-size-asian="13pt" style:font-size-complex="13pt"/>
    </style:style>
    <style:style style:name="T74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75" style:parent-style-name="Основнойшрифтабзаца" style:family="text">
      <style:text-properties style:font-name="Times New Roman" style:font-name-asian="Times New Roman" style:font-name-complex="Times New Roman" fo:font-size="13pt" style:font-size-asian="13pt" style:font-size-complex="13pt"/>
    </style:style>
    <style:style style:name="T7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77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P78" style:parent-style-name="Standard" style:family="paragraph">
      <style:paragraph-properties fo:text-align="justify" fo:margin-bottom="0in"/>
    </style:style>
    <style:style style:name="T79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80" style:parent-style-name="Основнойшрифтабзаца" style:family="text">
      <style:text-properties style:font-name="Times New Roman" fo:font-weight="bold" style:font-weight-asian="bold" style:font-weight-complex="bold" fo:font-size="13pt" style:font-size-asian="13pt" style:font-size-complex="13pt"/>
    </style:style>
    <style:style style:name="T81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82" style:parent-style-name="Основнойшрифтабзаца" style:family="text">
      <style:text-properties style:font-name="Times New Roman" style:font-name-asian="Times New Roman" style:font-name-complex="Times New Roman" fo:font-size="13pt" style:font-size-asian="13pt" style:font-size-complex="13pt"/>
    </style:style>
    <style:style style:name="T8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84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8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86" style:parent-style-name="Standard" style:family="paragraph">
      <style:paragraph-properties fo:text-align="justify" fo:margin-bottom="0in"/>
    </style:style>
    <style:style style:name="T87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88" style:parent-style-name="Основнойшрифтабзаца" style:family="text">
      <style:text-properties style:font-name="Times New Roman" fo:font-weight="bold" style:font-weight-asian="bold" style:font-weight-complex="bold" fo:font-size="13pt" style:font-size-asian="13pt" style:font-size-complex="13pt"/>
    </style:style>
    <style:style style:name="T89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90" style:parent-style-name="Основнойшрифтабзаца" style:family="text">
      <style:text-properties style:font-name="Times New Roman" style:font-name-asian="Times New Roman" style:font-name-complex="Times New Roman" fo:font-size="13pt" style:font-size-asian="13pt" style:font-size-complex="13pt"/>
    </style:style>
    <style:style style:name="T9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92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P93" style:parent-style-name="Standard" style:family="paragraph">
      <style:paragraph-properties fo:text-align="justify" fo:margin-bottom="0in"/>
    </style:style>
    <style:style style:name="T94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95" style:parent-style-name="Основнойшрифтабзаца" style:family="text">
      <style:text-properties style:font-name="Times New Roman" style:font-name-asian="Times New Roman" style:font-name-complex="Times New Roman" fo:font-size="13pt" style:font-size-asian="13pt" style:font-size-complex="13pt"/>
    </style:style>
    <style:style style:name="T96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9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98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99" style:parent-style-name="Основнойшрифтабзаца" style:family="text">
      <style:text-properties style:font-name="Times New Roman" style:font-name-asian="Times New Roman" style:font-name-complex="Times New Roman" fo:font-size="13pt" style:font-size-asian="13pt" style:font-size-complex="13pt" fo:background-color="#FFFFFF"/>
    </style:style>
    <style:style style:name="P100" style:parent-style-name="Standard" style:family="paragraph">
      <style:paragraph-properties fo:text-align="justify" fo:margin-bottom="0in"/>
    </style:style>
    <style:style style:name="T101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102" style:parent-style-name="Основнойшрифтабзаца" style:family="text">
      <style:text-properties style:font-name="Times New Roman" style:font-name-asian="Times New Roman" style:font-name-complex="Times New Roman" fo:font-size="13pt" style:font-size-asian="13pt" style:font-size-complex="13pt"/>
    </style:style>
    <style:style style:name="T103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P104" style:parent-style-name="Standard" style:list-style-name="LFO10" style:family="paragraph">
      <style:paragraph-properties fo:text-align="justify" fo:margin-bottom="0in" fo:margin-left="0in" fo:text-indent="0.4923in">
        <style:tab-stops/>
      </style:paragraph-properties>
    </style:style>
    <style:style style:name="T10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06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10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08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10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10" style:parent-style-name="Standard" style:list-style-name="LFO10" style:family="paragraph">
      <style:paragraph-properties fo:text-align="justify" fo:margin-bottom="0in" fo:margin-left="-0.0145in" fo:text-indent="0.5208in">
        <style:tab-stops/>
      </style:paragraph-properties>
    </style:style>
    <style:style style:name="T111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11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13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P114" style:parent-style-name="Standard" style:family="paragraph">
      <style:paragraph-properties fo:text-align="justify" fo:margin-bottom="0in" fo:text-indent="0.4923in"/>
      <style:text-properties style:font-name="Times New Roman" fo:font-size="13pt" style:font-size-asian="13pt" style:font-size-complex="13pt"/>
    </style:style>
    <style:style style:name="P115" style:parent-style-name="Standard" style:family="paragraph">
      <style:paragraph-properties fo:text-align="justify" fo:margin-bottom="0in" fo:text-indent="0.4923in"/>
      <style:text-properties style:font-name="Times New Roman" fo:font-size="13pt" style:font-size-asian="13pt" style:font-size-complex="13pt"/>
    </style:style>
    <style:style style:name="P116" style:parent-style-name="Standard" style:family="paragraph">
      <style:paragraph-properties fo:text-align="justify" fo:margin-bottom="0in" fo:text-indent="0.4923in"/>
      <style:text-properties style:font-name="Times New Roman" fo:font-size="13pt" style:font-size-asian="13pt" style:font-size-complex="13pt"/>
    </style:style>
    <style:style style:name="P117" style:parent-style-name="Standard" style:family="paragraph">
      <style:paragraph-properties fo:text-align="justify" fo:margin-bottom="0in" fo:text-indent="0.4923in"/>
      <style:text-properties style:font-name="Times New Roman" fo:font-size="13pt" style:font-size-asian="13pt" style:font-size-complex="13pt"/>
    </style:style>
    <style:style style:name="P118" style:parent-style-name="Standard" style:family="paragraph">
      <style:paragraph-properties fo:text-align="justify" fo:margin-bottom="0in" fo:text-indent="0.4923in"/>
      <style:text-properties style:font-name="Times New Roman" fo:font-size="13pt" style:font-size-asian="13pt" style:font-size-complex="13pt"/>
    </style:style>
    <style:style style:name="P119" style:parent-style-name="Standard" style:family="paragraph">
      <style:paragraph-properties fo:text-align="justify" fo:margin-bottom="0in" fo:text-indent="0.4923in"/>
      <style:text-properties style:font-name="Times New Roman" fo:font-size="13pt" style:font-size-asian="13pt" style:font-size-complex="13pt"/>
    </style:style>
    <style:style style:name="P120" style:parent-style-name="Standard" style:family="paragraph">
      <style:paragraph-properties fo:text-align="justify" fo:margin-bottom="0in" fo:text-indent="0.4923in"/>
      <style:text-properties style:font-name="Times New Roman" fo:font-size="13pt" style:font-size-asian="13pt" style:font-size-complex="13pt"/>
    </style:style>
    <style:style style:name="P121" style:parent-style-name="Standard" style:family="paragraph">
      <style:paragraph-properties fo:text-align="justify" fo:margin-bottom="0in" fo:text-indent="0.4923in"/>
      <style:text-properties style:font-name="Times New Roman" fo:font-size="13pt" style:font-size-asian="13pt" style:font-size-complex="13pt"/>
    </style:style>
    <style:style style:name="P122" style:parent-style-name="Standard" style:family="paragraph">
      <style:paragraph-properties fo:text-align="justify" fo:margin-bottom="0in" fo:text-indent="0.4923in"/>
      <style:text-properties style:font-name="Times New Roman" fo:font-size="13pt" style:font-size-asian="13pt" style:font-size-complex="13pt"/>
    </style:style>
    <style:style style:name="P123" style:parent-style-name="Standard" style:family="paragraph">
      <style:paragraph-properties fo:text-align="justify" fo:margin-bottom="0in" fo:text-indent="0.4923in"/>
      <style:text-properties style:font-name="Times New Roman" fo:font-size="13pt" style:font-size-asian="13pt" style:font-size-complex="13pt"/>
    </style:style>
    <style:style style:name="P124" style:parent-style-name="Standard" style:family="paragraph">
      <style:paragraph-properties fo:text-align="justify" fo:margin-bottom="0in" fo:text-indent="0.4923in"/>
      <style:text-properties style:font-name="Times New Roman" fo:font-size="13pt" style:font-size-asian="13pt" style:font-size-complex="13pt"/>
    </style:style>
    <style:style style:name="P125" style:parent-style-name="Standard" style:family="paragraph">
      <style:paragraph-properties fo:text-align="justify" fo:margin-bottom="0in" fo:text-indent="0.4923in"/>
      <style:text-properties style:font-name="Times New Roman" fo:font-size="13pt" style:font-size-asian="13pt" style:font-size-complex="13pt"/>
    </style:style>
    <style:style style:name="P126" style:parent-style-name="Standard" style:family="paragraph">
      <style:paragraph-properties fo:text-align="justify" fo:margin-bottom="0in" fo:text-indent="0.4923in"/>
      <style:text-properties style:font-name="Times New Roman" fo:font-size="13pt" style:font-size-asian="13pt" style:font-size-complex="13pt"/>
    </style:style>
    <style:style style:name="P127" style:parent-style-name="Standard" style:family="paragraph">
      <style:paragraph-properties fo:text-align="justify" fo:margin-bottom="0in" fo:text-indent="0.4923in"/>
      <style:text-properties style:font-name="Times New Roman" fo:font-size="13pt" style:font-size-asian="13pt" style:font-size-complex="13pt"/>
    </style:style>
    <style:style style:name="P128" style:parent-style-name="Standard" style:family="paragraph">
      <style:paragraph-properties fo:text-align="justify" fo:margin-bottom="0in" fo:text-indent="0.4923in"/>
      <style:text-properties style:font-name="Times New Roman" fo:font-size="13pt" style:font-size-asian="13pt" style:font-size-complex="13pt"/>
    </style:style>
    <style:style style:name="P129" style:parent-style-name="Standard" style:list-style-name="LFO10" style:family="paragraph">
      <style:paragraph-properties fo:text-align="justify" fo:margin-bottom="0in" fo:margin-left="0in" fo:text-indent="0.4923in">
        <style:tab-stops/>
      </style:paragraph-properties>
      <style:text-properties style:font-name="Times New Roman" style:font-name-complex="Times New Roman" fo:font-size="13pt" style:font-size-asian="13pt" style:font-size-complex="13pt"/>
    </style:style>
    <style:style style:name="P130" style:parent-style-name="Standard" style:list-style-name="LFO10" style:family="paragraph">
      <style:paragraph-properties fo:text-align="justify" fo:margin-bottom="0in" fo:margin-left="0in" fo:text-indent="0.4923in">
        <style:tab-stops/>
      </style:paragraph-properties>
      <style:text-properties style:font-name="Times New Roman" fo:font-size="13pt" style:font-size-asian="13pt" style:font-size-complex="13pt"/>
    </style:style>
    <style:style style:name="P131" style:parent-style-name="Standard" style:family="paragraph">
      <style:paragraph-properties fo:text-align="justify" fo:margin-bottom="0in" fo:text-indent="0.4923in"/>
    </style:style>
    <style:style style:name="T132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133" style:parent-style-name="Основнойшрифтабзаца" style:family="text">
      <style:text-properties style:font-name="Times New Roman" style:font-name-asian="Times New Roman" style:font-name-complex="Times New Roman" fo:font-size="13pt" style:font-size-asian="13pt" style:font-size-complex="13pt"/>
    </style:style>
    <style:style style:name="T134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P135" style:parent-style-name="Standard" style:list-style-name="LFO10" style:family="paragraph">
      <style:paragraph-properties fo:text-align="justify" fo:margin-bottom="0in" fo:margin-left="0in" fo:text-indent="0.4923in">
        <style:tab-stops/>
      </style:paragraph-properties>
      <style:text-properties style:font-name="Times New Roman" fo:font-size="13pt" style:font-size-asian="13pt" style:font-size-complex="13pt"/>
    </style:style>
    <style:style style:name="P136" style:parent-style-name="Standard" style:list-style-name="LFO10" style:family="paragraph">
      <style:paragraph-properties fo:text-align="justify" fo:margin-bottom="0in" fo:margin-left="0in" fo:text-indent="0.4923in">
        <style:tab-stops/>
      </style:paragraph-properties>
      <style:text-properties style:font-name="Times New Roman" fo:font-size="13pt" style:font-size-asian="13pt" style:font-size-complex="13pt"/>
    </style:style>
    <style:style style:name="P137" style:parent-style-name="Standard" style:family="paragraph">
      <style:paragraph-properties fo:text-align="justify" fo:margin-bottom="0in" fo:text-indent="0.4923in"/>
      <style:text-properties style:font-name="Times New Roman" fo:font-size="13pt" style:font-size-asian="13pt" style:font-size-complex="13pt"/>
    </style:style>
    <style:style style:name="P138" style:parent-style-name="Standard" style:family="paragraph">
      <style:paragraph-properties fo:text-align="justify" fo:margin-bottom="0in" fo:text-indent="0.4923in"/>
    </style:style>
    <style:style style:name="T139" style:parent-style-name="Основнойшрифтабзаца" style:family="text">
      <style:text-properties style:font-name="Times New Roman" fo:font-weight="bold" style:font-weight-asian="bold" style:font-weight-complex="bold" fo:font-size="13pt" style:font-size-asian="13pt" style:font-size-complex="13pt" fo:language="en" fo:country="US"/>
    </style:style>
    <style:style style:name="T140" style:parent-style-name="Основнойшрифтабзаца" style:family="text">
      <style:text-properties style:font-name="Times New Roman" fo:font-weight="bold" style:font-weight-asian="bold" style:font-weight-complex="bold" fo:font-size="13pt" style:font-size-asian="13pt" style:font-size-complex="13pt"/>
    </style:style>
    <style:style style:name="T14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P142" style:parent-style-name="ConsPlusNormal" style:family="paragraph"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P143" style:parent-style-name="Standard" style:family="paragraph">
      <style:paragraph-properties fo:text-align="center"/>
    </style:style>
    <style:style style:name="T14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45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P146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47" style:parent-style-name="ConsPlusNormal" style:family="paragraph">
      <style:paragraph-properties fo:text-align="justify" fo:text-indent="0.4923in"/>
    </style:style>
    <style:style style:name="T14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14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15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P151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52" style:parent-style-name="ConsPlusNormal" style:family="paragraph">
      <style:paragraph-properties fo:text-align="center"/>
    </style:style>
    <style:style style:name="T15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54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5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56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5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58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5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60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6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62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63" style:parent-style-name="ConsPlusNormal" style:family="paragraph">
      <style:paragraph-properties fo:text-align="justify" fo:text-indent="0.375in"/>
    </style:style>
    <style:style style:name="T16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67" style:parent-style-name="ConsPlusNormal" style:family="paragraph">
      <style:paragraph-properties fo:text-align="justify" fo:text-indent="0.375in"/>
    </style:style>
    <style:style style:name="T16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71" style:parent-style-name="ConsPlusNormal" style:family="paragraph">
      <style:paragraph-properties fo:text-align="justify" fo:text-indent="0.375in"/>
    </style:style>
    <style:style style:name="T17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75" style:parent-style-name="Основнойшрифтабзаца" style:family="text">
      <style:text-properties style:font-name="Times New Roman" style:font-name-complex="Times New Roman" fo:font-style="italic" style:font-style-asian="italic" fo:font-size="13pt" style:font-size-asian="13pt" style:font-size-complex="13pt"/>
    </style:style>
    <style:style style:name="T17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77" style:parent-style-name="ConsPlusNormal" style:family="paragraph">
      <style:paragraph-properties fo:text-align="justify" fo:text-indent="0.375in"/>
      <style:text-properties style:font-name="Times New Roman" style:font-name-complex="Times New Roman" fo:font-style="italic" style:font-style-asian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P178" style:parent-style-name="Standard" style:family="paragraph">
      <style:paragraph-properties fo:text-align="justify" fo:line-height="100%" fo:text-indent="0.4923in"/>
    </style:style>
    <style:style style:name="T17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P180" style:parent-style-name="ConsPlusNormal" style:family="paragraph">
      <style:paragraph-properties fo:text-align="center"/>
    </style:style>
    <style:style style:name="T181" style:parent-style-name="Основнойшрифтабзаца" style:family="text">
      <style:text-properties style:font-name="Times New Roman" style:font-name-complex="Times New Roman" fo:font-weight="bold" style:font-weight-asian="bold" style:text-position="-57.6% 100%" fo:font-size="13pt" style:font-size-asian="13pt" style:font-size-complex="13pt"/>
    </style:style>
    <style:style style:name="T182" style:parent-style-name="Основнойшрифтабзаца" style:family="text">
      <style:text-properties style:font-name="Times New Roman" style:font-name-complex="Times New Roman" fo:font-weight="bold" style:font-weight-asian="bold" style:text-position="-55.5% 100%" fo:font-size="9pt" style:font-size-asian="9pt" style:font-size-complex="9pt"/>
    </style:style>
    <style:style style:name="T183" style:parent-style-name="Основнойшрифтабзаца" style:family="text">
      <style:text-properties style:font-name="Times New Roman" style:font-name-complex="Times New Roman" fo:font-weight="bold" style:font-weight-asian="bold" style:text-position="-57.6% 100%" fo:font-size="13pt" style:font-size-asian="13pt" style:font-size-complex="13pt"/>
    </style:style>
    <style:style style:name="T18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7.6% 100%" fo:font-size="13pt" style:font-size-asian="13pt" style:font-size-complex="13pt"/>
    </style:style>
    <style:style style:name="T18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5.5% 100%" fo:font-size="9pt" style:font-size-asian="9pt" style:font-size-complex="9pt"/>
    </style:style>
    <style:style style:name="T18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7.6% 100%" fo:font-size="13pt" style:font-size-asian="13pt" style:font-size-complex="13pt"/>
    </style:style>
    <style:style style:name="T18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5.5% 100%" fo:font-size="9pt" style:font-size-asian="9pt" style:font-size-complex="9pt"/>
    </style:style>
    <style:style style:name="T18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7.6% 100%" fo:font-size="13pt" style:font-size-asian="13pt" style:font-size-complex="13pt"/>
    </style:style>
    <style:style style:name="T18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5.5% 100%" fo:font-size="9pt" style:font-size-asian="9pt" style:font-size-complex="9pt"/>
    </style:style>
    <style:style style:name="T19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7.6% 100%" fo:font-size="13pt" style:font-size-asian="13pt" style:font-size-complex="13pt"/>
    </style:style>
    <style:style style:name="T19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5.5% 100%" fo:font-size="9pt" style:font-size-asian="9pt" style:font-size-complex="9pt"/>
    </style:style>
    <style:style style:name="T19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7.6% 100%" fo:font-size="13pt" style:font-size-asian="13pt" style:font-size-complex="13pt"/>
    </style:style>
    <style:style style:name="T19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5.5% 100%" fo:font-size="9pt" style:font-size-asian="9pt" style:font-size-complex="9pt"/>
    </style:style>
    <style:style style:name="T19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7.6% 100%" fo:font-size="13pt" style:font-size-asian="13pt" style:font-size-complex="13pt"/>
    </style:style>
    <style:style style:name="T19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5.5% 100%" fo:font-size="9pt" style:font-size-asian="9pt" style:font-size-complex="9pt"/>
    </style:style>
    <style:style style:name="T19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7.6% 100%" fo:font-size="13pt" style:font-size-asian="13pt" style:font-size-complex="13pt"/>
    </style:style>
    <style:style style:name="T19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5.5% 100%" fo:font-size="9pt" style:font-size-asian="9pt" style:font-size-complex="9pt"/>
    </style:style>
    <style:style style:name="T19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7.6% 100%" fo:font-size="13pt" style:font-size-asian="13pt" style:font-size-complex="13pt"/>
    </style:style>
    <style:style style:name="T19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5.5% 100%" fo:font-size="9pt" style:font-size-asian="9pt" style:font-size-complex="9pt"/>
    </style:style>
    <style:style style:name="T20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7.6% 100%" fo:font-size="13pt" style:font-size-asian="13pt" style:font-size-complex="13pt"/>
    </style:style>
    <style:style style:name="T20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5.5% 100%" fo:font-size="9pt" style:font-size-asian="9pt" style:font-size-complex="9pt"/>
    </style:style>
    <style:style style:name="T20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7.6% 100%" fo:font-size="13pt" style:font-size-asian="13pt" style:font-size-complex="13pt"/>
    </style:style>
    <style:style style:name="T20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5.5% 100%" fo:font-size="9pt" style:font-size-asian="9pt" style:font-size-complex="9pt"/>
    </style:style>
    <style:style style:name="T20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7.6% 100%" fo:font-size="13pt" style:font-size-asian="13pt" style:font-size-complex="13pt"/>
    </style:style>
    <style:style style:name="T20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5.5% 100%" fo:font-size="9pt" style:font-size-asian="9pt" style:font-size-complex="9pt"/>
    </style:style>
    <style:style style:name="T20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7.6% 100%" fo:font-size="13pt" style:font-size-asian="13pt" style:font-size-complex="13pt"/>
    </style:style>
    <style:style style:name="T20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5.5% 100%" fo:font-size="9pt" style:font-size-asian="9pt" style:font-size-complex="9pt"/>
    </style:style>
    <style:style style:name="T20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text-position="-57.6% 100%" fo:font-size="13pt" style:font-size-asian="13pt" style:font-size-complex="13pt"/>
    </style:style>
    <style:style style:name="T209" style:parent-style-name="Основнойшрифтабзаца" style:family="text">
      <style:text-properties style:font-name="Times New Roman" style:font-name-complex="Times New Roman" style:text-position="-57.6% 100%" fo:font-size="13pt" style:font-size-asian="13pt" style:font-size-complex="13pt"/>
    </style:style>
    <style:style style:name="P210" style:parent-style-name="ConsPlusNormal" style:family="paragraph">
      <style:paragraph-properties fo:text-align="justify" fo:text-indent="0.4923in"/>
      <style:text-properties style:font-name="Times New Roman" style:font-name-complex="Times New Roman" fo:font-size="13pt" style:font-size-asian="13pt" style:font-size-complex="13pt"/>
    </style:style>
    <style:style style:name="P211" style:parent-style-name="ConsPlusNormal" style:family="paragraph">
      <style:paragraph-properties fo:text-align="justify" fo:text-indent="0.4923in"/>
    </style:style>
    <style:style style:name="T21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15" style:parent-style-name="ConsPlusNormal" style:family="paragraph">
      <style:paragraph-properties fo:text-align="justify" fo:text-indent="0.4923in"/>
    </style:style>
    <style:style style:name="T21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19" style:parent-style-name="ConsPlusNormal" style:family="paragraph">
      <style:paragraph-properties fo:text-align="justify" fo:text-indent="0.4923in"/>
    </style:style>
    <style:style style:name="T22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23" style:parent-style-name="ConsPlusNormal" style:family="paragraph">
      <style:paragraph-properties fo:text-align="justify" fo:text-indent="0.4923in"/>
    </style:style>
    <style:style style:name="T22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27" style:parent-style-name="Основнойшрифтабзаца" style:family="text">
      <style:text-properties style:font-name="Times New Roman" style:font-name-complex="Times New Roman" fo:font-style="italic" style:font-style-asian="italic" fo:font-size="13pt" style:font-size-asian="13pt" style:font-size-complex="13pt"/>
    </style:style>
    <style:style style:name="T22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29" style:parent-style-name="ConsPlusNormal" style:family="paragraph">
      <style:paragraph-properties fo:text-align="justify" fo:text-indent="0.4923in"/>
    </style:style>
    <style:style style:name="T23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3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3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34" style:parent-style-name="ConsPlusNormal" style:family="paragraph">
      <style:paragraph-properties fo:text-align="justify" fo:text-indent="0.4923in"/>
    </style:style>
    <style:style style:name="T23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3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38" style:parent-style-name="ConsPlusNormal" style:family="paragraph">
      <style:paragraph-properties fo:text-align="justify" fo:text-indent="0.4923in"/>
    </style:style>
    <style:style style:name="T23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4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4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42" style:parent-style-name="ConsPlusNormal" style:family="paragraph">
      <style:paragraph-properties fo:text-align="justify" fo:text-indent="0.4923in"/>
    </style:style>
    <style:style style:name="T24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4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4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4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47" style:parent-style-name="Основнойшрифтабзаца" style:family="text">
      <style:text-properties style:font-name="Times New Roman" style:font-name-complex="Times New Roman" fo:font-style="italic" style:font-style-asian="italic" fo:font-size="13pt" style:font-size-asian="13pt" style:font-size-complex="13pt"/>
    </style:style>
    <style:style style:name="T24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49" style:parent-style-name="ConsPlusNormal" style:family="paragraph">
      <style:paragraph-properties fo:text-align="justify" fo:text-indent="0.4923in"/>
    </style:style>
    <style:style style:name="T25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53" style:parent-style-name="ConsPlusNormal" style:family="paragraph">
      <style:paragraph-properties fo:text-align="justify" fo:text-indent="0.4923in"/>
    </style:style>
    <style:style style:name="T25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57" style:parent-style-name="ConsPlusNormal" style:family="paragraph">
      <style:paragraph-properties fo:text-align="justify" fo:text-indent="0.4923in"/>
    </style:style>
    <style:style style:name="T25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6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61" style:parent-style-name="ConsPlusNormal" style:family="paragraph">
      <style:paragraph-properties fo:text-align="justify" fo:text-indent="0.4923in"/>
    </style:style>
    <style:style style:name="T26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6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6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65" style:parent-style-name="Основнойшрифтабзаца" style:family="text">
      <style:text-properties style:font-name="Times New Roman" style:font-name-complex="Times New Roman" fo:font-style="italic" style:font-style-asian="italic" fo:font-size="13pt" style:font-size-asian="13pt" style:font-size-complex="13pt"/>
    </style:style>
    <style:style style:name="T26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67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68" style:parent-style-name="ConsPlusNormal" style:family="paragraph">
      <style:paragraph-properties fo:text-align="justify" fo:text-indent="0.4923in"/>
    </style:style>
    <style:style style:name="T26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P270" style:parent-style-name="ConsPlusNormal" style:family="paragraph">
      <style:paragraph-properties fo:text-align="center"/>
    </style:style>
    <style:style style:name="T27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72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7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7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75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276" style:parent-style-name="ConsPlusNormal" style:family="paragraph">
      <style:paragraph-properties fo:text-align="justify" fo:text-indent="0.4923in"/>
    </style:style>
    <style:style style:name="T27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7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80" style:parent-style-name="ConsPlusNormal" style:family="paragraph">
      <style:paragraph-properties fo:text-align="justify" fo:text-indent="0.4923in"/>
    </style:style>
    <style:style style:name="T28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84" style:parent-style-name="ConsPlusNormal" style:family="paragraph">
      <style:paragraph-properties fo:text-align="justify" fo:text-indent="0.5111in">
        <style:tab-stops>
          <style:tab-stop style:type="left" style:position="0.502in"/>
        </style:tab-stops>
      </style:paragraph-properties>
    </style:style>
    <style:style style:name="T28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88" style:parent-style-name="Основнойшрифтабзаца" style:family="text">
      <style:text-properties style:font-name="Times New Roman" style:font-name-complex="Times New Roman" fo:font-style="italic" style:font-style-asian="italic" fo:font-size="13pt" style:font-size-asian="13pt" style:font-size-complex="13pt"/>
    </style:style>
    <style:style style:name="T28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90" style:parent-style-name="ConsPlusNormal" style:family="paragraph">
      <style:paragraph-properties fo:text-align="justify" fo:margin-left="0.5in">
        <style:tab-stops/>
      </style:paragraph-properties>
      <style:text-properties style:font-name="Times New Roman" style:font-name-complex="Times New Roman" fo:font-size="13pt" style:font-size-asian="13pt" style:font-size-complex="13pt"/>
    </style:style>
    <style:style style:name="P291" style:parent-style-name="ConsPlusNormal" style:family="paragraph">
      <style:paragraph-properties fo:text-align="justify" fo:text-indent="0.4923in"/>
    </style:style>
    <style:style style:name="T29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P293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294" style:parent-style-name="ConsPlusNormal" style:family="paragraph">
      <style:paragraph-properties fo:text-align="center"/>
    </style:style>
    <style:style style:name="T29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96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9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98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9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300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0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302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0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30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305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306" style:parent-style-name="ConsPlusNormal" style:family="paragraph">
      <style:paragraph-properties fo:text-align="justify" fo:text-indent="0.375in"/>
    </style:style>
    <style:style style:name="T30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30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30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310" style:parent-style-name="ConsPlusNormal" style:family="paragraph">
      <style:paragraph-properties fo:text-align="justify" fo:text-indent="0.375in"/>
    </style:style>
    <style:style style:name="T31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31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31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314" style:parent-style-name="ConsPlusNormal" style:family="paragraph">
      <style:paragraph-properties fo:text-align="justify" fo:text-indent="0.375in"/>
    </style:style>
    <style:style style:name="T31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31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31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31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319" style:parent-style-name="Основнойшрифтабзаца" style:family="text">
      <style:text-properties style:font-name="Times New Roman" style:font-name-complex="Times New Roman" fo:font-style="italic" style:font-style-asian="italic" fo:font-size="13pt" style:font-size-asian="13pt" style:font-size-complex="13pt"/>
    </style:style>
    <style:style style:name="T32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321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322" style:parent-style-name="ConsPlusNormal" style:family="paragraph">
      <style:paragraph-properties fo:text-align="justify" fo:text-indent="0.4923in"/>
    </style:style>
    <style:style style:name="T32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32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32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P326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327" style:parent-style-name="ConsPlusNormal" style:family="paragraph">
      <style:paragraph-properties fo:text-align="center"/>
    </style:style>
    <style:style style:name="T32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329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3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331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3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333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3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335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3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337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338" style:parent-style-name="ConsPlusNormal" style:family="paragraph">
      <style:paragraph-properties fo:text-align="justify" fo:text-indent="0.4923in"/>
    </style:style>
    <style:style style:name="T33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34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34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342" style:parent-style-name="ConsPlusNormal" style:family="paragraph">
      <style:paragraph-properties fo:text-align="justify" fo:text-indent="0.4923in"/>
    </style:style>
    <style:style style:name="T34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34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34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34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347" style:parent-style-name="ConsPlusNormal" style:family="paragraph">
      <style:paragraph-properties fo:text-align="justify" fo:text-indent="0.4923in"/>
    </style:style>
    <style:style style:name="T34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34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35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351" style:parent-style-name="Основнойшрифтабзаца" style:family="text">
      <style:text-properties style:font-name="Times New Roman" style:font-name-complex="Times New Roman" fo:font-style="italic" style:font-style-asian="italic" fo:font-size="13pt" style:font-size-asian="13pt" style:font-size-complex="13pt"/>
    </style:style>
    <style:style style:name="T35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353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354" style:parent-style-name="ConsPlusNormal" style:family="paragraph">
      <style:paragraph-properties fo:text-align="justify" fo:text-indent="0.375in"/>
    </style:style>
    <style:style style:name="T35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35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35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P358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359" style:parent-style-name="ConsPlusNormal" style:family="paragraph">
      <style:paragraph-properties fo:text-align="center"/>
    </style:style>
    <style:style style:name="T36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361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6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363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6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365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6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367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6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369" style:parent-style-name="ConsPlusNormal" style:family="paragraph">
      <style:paragraph-properties fo:text-align="justify" fo:text-indent="0.4923in"/>
      <style:text-properties style:font-name="Times New Roman" style:font-name-complex="Times New Roman" fo:font-size="13pt" style:font-size-asian="13pt" style:font-size-complex="13pt"/>
    </style:style>
    <style:style style:name="P370" style:parent-style-name="ConsPlusNormal" style:family="paragraph">
      <style:paragraph-properties fo:text-align="justify" fo:text-indent="0.4923in"/>
    </style:style>
    <style:style style:name="T37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37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37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374" style:parent-style-name="ConsPlusNormal" style:family="paragraph">
      <style:paragraph-properties fo:text-align="justify" fo:text-indent="0.4923in"/>
    </style:style>
    <style:style style:name="T37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37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37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37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379" style:parent-style-name="ConsPlusNormal" style:family="paragraph">
      <style:paragraph-properties fo:text-align="justify" fo:text-indent="0.4923in"/>
    </style:style>
    <style:style style:name="T38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38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38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383" style:parent-style-name="Основнойшрифтабзаца" style:family="text">
      <style:text-properties style:font-name="Times New Roman" style:font-name-complex="Times New Roman" fo:font-style="italic" style:font-style-asian="italic" fo:font-size="13pt" style:font-size-asian="13pt" style:font-size-complex="13pt"/>
    </style:style>
    <style:style style:name="T38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385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386" style:parent-style-name="ConsPlusNormal" style:family="paragraph">
      <style:paragraph-properties fo:text-align="justify" fo:text-indent="0.4923in"/>
    </style:style>
    <style:style style:name="T38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38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38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39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P391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392" style:parent-style-name="ConsPlusNormal" style:family="paragraph">
      <style:paragraph-properties fo:text-align="center"/>
    </style:style>
    <style:style style:name="T39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394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9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39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39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39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39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40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401" style:parent-style-name="ConsPlusNormal" style:family="paragraph">
      <style:paragraph-properties fo:text-align="justify" fo:text-indent="0.4923in"/>
      <style:text-properties style:font-name="Times New Roman" style:font-name-complex="Times New Roman" fo:font-size="13pt" style:font-size-asian="13pt" style:font-size-complex="13pt"/>
    </style:style>
    <style:style style:name="P402" style:parent-style-name="ConsPlusNormal" style:family="paragraph">
      <style:paragraph-properties fo:text-align="justify" fo:text-indent="0.4923in"/>
    </style:style>
    <style:style style:name="T40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40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40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406" style:parent-style-name="ConsPlusNormal" style:family="paragraph">
      <style:paragraph-properties fo:text-align="justify" fo:text-indent="0.4923in"/>
    </style:style>
    <style:style style:name="T40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40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40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410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411" style:parent-style-name="ConsPlusNormal" style:family="paragraph">
      <style:paragraph-properties fo:text-align="justify" fo:text-indent="0.4923in"/>
    </style:style>
    <style:style style:name="T41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41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41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P415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416" style:parent-style-name="ConsPlusNormal" style:family="paragraph">
      <style:paragraph-properties fo:text-align="center"/>
    </style:style>
    <style:style style:name="T41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418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1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420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2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422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2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424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2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42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427" style:parent-style-name="ConsPlusNormal" style:family="paragraph">
      <style:paragraph-properties fo:text-align="justify" fo:text-indent="0.4923in"/>
      <style:text-properties style:font-name="Times New Roman" style:font-name-complex="Times New Roman" fo:font-size="13pt" style:font-size-asian="13pt" style:font-size-complex="13pt"/>
    </style:style>
    <style:style style:name="P428" style:parent-style-name="ConsPlusNormal" style:family="paragraph">
      <style:paragraph-properties fo:text-align="justify" fo:text-indent="0.4923in"/>
    </style:style>
    <style:style style:name="T42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430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3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432" style:parent-style-name="ConsPlusNormal" style:family="paragraph">
      <style:paragraph-properties fo:text-align="justify" fo:text-indent="0.4923in"/>
    </style:style>
    <style:style style:name="T43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434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3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436" style:parent-style-name="ConsPlusNormal" style:family="paragraph">
      <style:paragraph-properties fo:text-align="justify" fo:text-indent="0.4923in"/>
    </style:style>
    <style:style style:name="T43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438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3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440" style:parent-style-name="Основнойшрифтабзаца" style:family="text">
      <style:text-properties style:font-name="Times New Roman" style:font-name-complex="Times New Roman" fo:font-style="italic" style:font-style-asian="italic" fo:font-size="13pt" style:font-size-asian="13pt" style:font-size-complex="13pt"/>
    </style:style>
    <style:style style:name="T44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442" style:parent-style-name="ConsPlusNormal" style:family="paragraph">
      <style:paragraph-properties fo:text-align="justify" fo:text-indent="0.4923in"/>
      <style:text-properties fo:font-size="13pt" style:font-size-asian="13pt" style:font-size-complex="13pt"/>
    </style:style>
    <style:style style:name="P443" style:parent-style-name="ConsPlusNormal" style:family="paragraph">
      <style:paragraph-properties fo:text-align="justify" fo:text-indent="0.4923in"/>
    </style:style>
    <style:style style:name="T44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44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44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P447" style:parent-style-name="ConsPlusNormal" style:family="paragraph">
      <style:paragraph-properties fo:text-align="justify"/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P448" style:parent-style-name="ConsPlusNormal" style:family="paragraph">
      <style:paragraph-properties fo:text-align="center"/>
    </style:style>
    <style:style style:name="T44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450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5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45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45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454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455" style:parent-style-name="ConsPlusNormal" style:family="paragraph">
      <style:paragraph-properties fo:text-align="justify" fo:text-indent="0.4923in"/>
    </style:style>
    <style:style style:name="T45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45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45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459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460" style:parent-style-name="ConsPlusNormal" style:family="paragraph">
      <style:text-properties style:font-name="Times New Roman" style:font-name-complex="Times New Roman" fo:font-size="13pt" style:font-size-asian="13pt" style:font-size-complex="13pt"/>
    </style:style>
    <style:style style:name="P461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462" style:parent-style-name="ConsPlusNormal" style:family="paragraph">
      <style:paragraph-properties fo:text-align="justify" fo:text-indent="0.4923in"/>
    </style:style>
    <style:style style:name="T46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46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465" style:parent-style-name="ConsPlusNormal" style:family="paragraph">
      <style:paragraph-properties fo:text-align="justify" fo:text-indent="0.4923in"/>
      <style:text-properties style:font-name="Times New Roman" style:font-name-complex="Times New Roman" fo:font-size="13pt" style:font-size-asian="13pt" style:font-size-complex="13pt"/>
    </style:style>
    <style:style style:name="P466" style:parent-style-name="ConsPlusNormal" style:family="paragraph">
      <style:paragraph-properties fo:text-align="justify" fo:text-indent="0.4923in"/>
    </style:style>
    <style:style style:name="T46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468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6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470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471" style:parent-style-name="ConsPlusNormal" style:family="paragraph">
      <style:paragraph-properties fo:text-align="center"/>
    </style:style>
    <style:style style:name="T47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473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47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47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47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47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47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47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480" style:parent-style-name="ConsPlusNormal" style:family="paragraph">
      <style:paragraph-properties fo:text-align="justify" fo:text-indent="0.4923in"/>
      <style:text-properties style:font-name="Times New Roman" style:font-name-complex="Times New Roman" fo:font-size="13pt" style:font-size-asian="13pt" style:font-size-complex="13pt"/>
    </style:style>
    <style:style style:name="P481" style:parent-style-name="ConsPlusNormal" style:family="paragraph">
      <style:paragraph-properties fo:text-align="justify" fo:text-indent="0.4923in"/>
    </style:style>
    <style:style style:name="T48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48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48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485" style:parent-style-name="ConsPlusNormal" style:family="paragraph">
      <style:paragraph-properties fo:text-align="justify" fo:text-indent="0.4923in"/>
    </style:style>
    <style:style style:name="T48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48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48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489" style:parent-style-name="ConsPlusNormal" style:family="paragraph">
      <style:paragraph-properties fo:text-align="justify" fo:text-indent="0.4923in"/>
    </style:style>
    <style:style style:name="T490" style:parent-style-name="Основнойшрифтабзаца" style:family="text">
      <style:text-properties style:font-name="Times New Roman" style:font-name-complex="Times New Roman" fo:font-size="13pt" style:font-size-asian="13pt" style:font-size-complex="13pt" fo:background-color="#FFFFFF"/>
    </style:style>
    <style:style style:name="T49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49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/>
    </style:style>
    <style:style style:name="T493" style:parent-style-name="Основнойшрифтабзаца" style:family="text">
      <style:text-properties style:font-name="Times New Roman" style:font-name-complex="Times New Roman" fo:font-size="13pt" style:font-size-asian="13pt" style:font-size-complex="13pt" fo:background-color="#FFFFFF"/>
    </style:style>
    <style:style style:name="P494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495" style:parent-style-name="Standard" style:family="paragraph">
      <style:paragraph-properties fo:text-align="center" fo:line-height="100%"/>
    </style:style>
    <style:style style:name="T49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49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/>
    </style:style>
    <style:style style:name="T49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49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/>
    </style:style>
    <style:style style:name="T50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501" style:parent-style-name="Основнойшрифтабзаца" style:family="text">
      <style:text-properties fo:font-size="13pt" style:font-size-asian="13pt" style:font-size-complex="13pt"/>
    </style:style>
    <style:style style:name="P502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503" style:parent-style-name="ConsPlusNormal" style:family="paragraph">
      <style:paragraph-properties fo:text-align="justify"/>
    </style:style>
    <style:style style:name="T50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50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50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/>
    </style:style>
    <style:style style:name="T50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508" style:parent-style-name="ConsPlusNormal" style:family="paragraph">
      <style:paragraph-properties fo:text-align="justify" fo:text-indent="0.4923in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509" style:parent-style-name="ConsPlusNormal" style:family="paragraph">
      <style:paragraph-properties fo:text-align="justify" fo:text-indent="0.4923in"/>
    </style:style>
    <style:style style:name="T51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11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1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513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514" style:parent-style-name="ConsPlusNormal" style:family="paragraph">
      <style:paragraph-properties fo:text-align="center"/>
    </style:style>
    <style:style style:name="T51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16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1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18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1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20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2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522" style:parent-style-name="ConsPlusNormal" style:family="paragraph">
      <style:paragraph-properties fo:text-align="justify" fo:text-indent="0.4923in"/>
      <style:text-properties style:font-name="Times New Roman" style:font-name-complex="Times New Roman" fo:font-size="13pt" style:font-size-asian="13pt" style:font-size-complex="13pt"/>
    </style:style>
    <style:style style:name="P523" style:parent-style-name="ConsPlusNormal" style:family="paragraph">
      <style:paragraph-properties fo:text-align="justify" fo:text-indent="0.4923in"/>
    </style:style>
    <style:style style:name="T52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25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2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527" style:parent-style-name="ConsPlusNormal" style:family="paragraph">
      <style:paragraph-properties fo:text-align="justify" fo:text-indent="0.4923in"/>
    </style:style>
    <style:style style:name="T52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29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3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531" style:parent-style-name="ConsPlusNormal" style:family="paragraph">
      <style:paragraph-properties fo:text-align="justify" fo:text-indent="0.4923in"/>
      <style:text-properties style:font-name="Times New Roman" style:font-name-complex="Times New Roman" fo:font-size="13pt" style:font-size-asian="13pt" style:font-size-complex="13pt"/>
    </style:style>
    <style:style style:name="P532" style:parent-style-name="ConsPlusNormal" style:family="paragraph">
      <style:paragraph-properties fo:text-align="justify" fo:text-indent="0.4923in"/>
    </style:style>
    <style:style style:name="T53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34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3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536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537" style:parent-style-name="ConsPlusNormal" style:family="paragraph">
      <style:paragraph-properties fo:text-align="center"/>
    </style:style>
    <style:style style:name="T53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39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4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41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4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43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4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4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546" style:parent-style-name="ConsPlusNormal" style:family="paragraph">
      <style:paragraph-properties fo:text-align="justify" fo:text-indent="0.4923in"/>
      <style:text-properties style:font-name="Times New Roman" style:font-name-complex="Times New Roman" fo:font-size="13pt" style:font-size-asian="13pt" style:font-size-complex="13pt"/>
    </style:style>
    <style:style style:name="P547" style:parent-style-name="ConsPlusNormal" style:family="paragraph">
      <style:paragraph-properties fo:text-align="justify" fo:text-indent="0.4923in"/>
    </style:style>
    <style:style style:name="T54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49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5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551" style:parent-style-name="ConsPlusNormal" style:family="paragraph">
      <style:paragraph-properties fo:text-align="justify" fo:text-indent="0.4923in"/>
    </style:style>
    <style:style style:name="T55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53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5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5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556" style:parent-style-name="ConsPlusNormal" style:family="paragraph">
      <style:paragraph-properties fo:text-align="justify" fo:text-indent="0.4923in"/>
      <style:text-properties style:font-name="Times New Roman" style:font-name-complex="Times New Roman" fo:font-size="13pt" style:font-size-asian="13pt" style:font-size-complex="13pt"/>
    </style:style>
    <style:style style:name="P557" style:parent-style-name="ConsPlusNormal" style:family="paragraph">
      <style:paragraph-properties fo:text-align="justify" fo:text-indent="0.4923in"/>
    </style:style>
    <style:style style:name="T55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59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6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561" style:parent-style-name="ConsPlusNormal" style:family="paragraph">
      <style:paragraph-properties fo:text-align="justify" fo:text-indent="0.4923in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562" style:parent-style-name="ConsPlusNormal" style:family="paragraph">
      <style:paragraph-properties fo:text-align="center"/>
    </style:style>
    <style:style style:name="T56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64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6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66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6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68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69" style:parent-style-name="Основнойшрифтабзаца" style:family="text">
      <style:text-properties style:font-name="Times New Roman" style:font-name-complex="Times New Roman" fo:font-size="9pt" style:font-size-asian="9pt" style:font-size-complex="9pt"/>
    </style:style>
    <style:style style:name="P570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571" style:parent-style-name="ConsPlusNormal" style:family="paragraph">
      <style:paragraph-properties fo:text-align="justify" fo:text-indent="0.4923in"/>
    </style:style>
    <style:style style:name="T57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73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7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575" style:parent-style-name="ConsPlusNormal" style:family="paragraph">
      <style:paragraph-properties fo:text-align="justify" fo:text-indent="0.4923in"/>
    </style:style>
    <style:style style:name="T57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77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7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579" style:parent-style-name="ConsPlusNormal" style:family="paragraph">
      <style:paragraph-properties fo:text-align="justify" fo:text-indent="0.375in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580" style:parent-style-name="ConsPlusNormal" style:family="paragraph">
      <style:paragraph-properties fo:text-align="justify" fo:text-indent="0.375in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581" style:parent-style-name="ConsPlusNormal" style:family="paragraph">
      <style:paragraph-properties fo:text-align="justify" fo:text-indent="0.4923in"/>
    </style:style>
    <style:style style:name="T58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83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8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585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586" style:parent-style-name="ConsPlusNormal" style:family="paragraph">
      <style:paragraph-properties fo:text-align="center"/>
    </style:style>
    <style:style style:name="T58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88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8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90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9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92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9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594" style:parent-style-name="ConsPlusNormal" style:family="paragraph">
      <style:paragraph-properties fo:text-align="justify" fo:text-indent="0.4923in"/>
      <style:text-properties style:font-name="Times New Roman" style:font-name-complex="Times New Roman" fo:font-size="13pt" style:font-size-asian="13pt" style:font-size-complex="13pt"/>
    </style:style>
    <style:style style:name="P595" style:parent-style-name="Standard" style:family="paragraph">
      <style:paragraph-properties fo:text-align="justify" fo:line-height="100%" fo:text-indent="0.4923in"/>
    </style:style>
    <style:style style:name="T59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597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598" style:parent-style-name="Основнойшрифтабзаца" style:family="text">
      <style:text-properties fo:font-size="13pt" style:font-size-asian="13pt" style:font-size-complex="13pt"/>
    </style:style>
    <style:style style:name="T599" style:parent-style-name="Основнойшрифтабзаца" style:family="text">
      <style:text-properties style:font-name="Times New Roman" style:font-name-complex="Times New Roman" fo:font-size="13pt" style:font-size-asian="13pt" style:font-size-complex="13pt" style:language-asian="ru" style:country-asian="RU"/>
    </style:style>
    <style:style style:name="P600" style:parent-style-name="ConsPlusNormal" style:family="paragraph">
      <style:paragraph-properties fo:text-align="justify" fo:text-indent="0.4923in"/>
    </style:style>
    <style:style style:name="T60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602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60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604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605" style:parent-style-name="ConsPlusNormal" style:family="paragraph">
      <style:paragraph-properties fo:text-align="justify" fo:text-indent="0.375in"/>
    </style:style>
    <style:style style:name="T60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607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608" style:parent-style-name="ConsPlusNormal" style:family="paragraph">
      <style:paragraph-properties fo:text-align="center"/>
    </style:style>
    <style:style style:name="T60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610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61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612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61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614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61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616" style:parent-style-name="ConsPlusNormal" style:family="paragraph">
      <style:paragraph-properties fo:text-align="justify" fo:text-indent="0.4923in"/>
      <style:text-properties style:font-name="Times New Roman" style:font-name-complex="Times New Roman" fo:font-size="13pt" style:font-size-asian="13pt" style:font-size-complex="13pt"/>
    </style:style>
    <style:style style:name="P617" style:parent-style-name="ConsPlusNormal" style:family="paragraph">
      <style:paragraph-properties fo:text-align="justify" fo:text-indent="0.4923in"/>
    </style:style>
    <style:style style:name="T61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619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62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621" style:parent-style-name="ConsPlusNormal" style:family="paragraph">
      <style:paragraph-properties fo:text-align="justify" fo:text-indent="0.4923in"/>
    </style:style>
    <style:style style:name="T62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623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62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625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626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627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628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629" style:parent-style-name="ConsPlusNormal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P630" style:parent-style-name="ConsPlusNormal" style:family="paragraph">
      <style:paragraph-properties fo:text-align="justify" fo:text-indent="0.3743in"/>
    </style:style>
    <style:style style:name="T63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632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63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634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635" style:parent-style-name="ConsPlusNormal" style:family="paragraph">
      <style:paragraph-properties fo:text-align="center"/>
    </style:style>
    <style:style style:name="T63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637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63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63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64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64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64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64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64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645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646" style:parent-style-name="ConsPlusNormal" style:family="paragraph">
      <style:paragraph-properties fo:text-align="justify" fo:text-indent="0.375in"/>
    </style:style>
    <style:style style:name="T64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64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64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650" style:parent-style-name="ConsPlusNormal" style:family="paragraph">
      <style:paragraph-properties fo:text-align="justify" fo:text-indent="0.375in"/>
    </style:style>
    <style:style style:name="T65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65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65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654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655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656" style:parent-style-name="ConsPlusNormal" style:family="paragraph">
      <style:paragraph-properties fo:text-align="justify" fo:text-indent="0.375in"/>
    </style:style>
    <style:style style:name="T65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65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65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66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66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662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663" style:parent-style-name="ConsPlusNormal" style:family="paragraph">
      <style:paragraph-properties fo:text-align="center"/>
    </style:style>
    <style:style style:name="T66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66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66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66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66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669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670" style:parent-style-name="ConsPlusNormal" style:family="paragraph">
      <style:paragraph-properties fo:text-align="justify" fo:text-indent="0.375in"/>
    </style:style>
    <style:style style:name="T67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67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67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674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675" style:parent-style-name="ConsPlusNormal" style:family="paragraph">
      <style:paragraph-properties fo:text-align="justify" fo:text-indent="0.375in"/>
    </style:style>
    <style:style style:name="T67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67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67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67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68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681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682" style:parent-style-name="Standard" style:family="paragraph">
      <style:paragraph-properties fo:text-align="center" fo:line-height="100%"/>
    </style:style>
    <style:style style:name="T68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color="#000000" fo:font-size="13pt" style:font-size-asian="13pt" style:font-size-complex="13pt" fo:background-color="#FFFFFF"/>
    </style:style>
    <style:style style:name="T68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color="#000000" fo:font-size="9pt" style:font-size-asian="9pt" style:font-size-complex="9pt" fo:background-color="#FFFFFF"/>
    </style:style>
    <style:style style:name="T68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color="#000000" fo:font-size="13pt" style:font-size-asian="13pt" style:font-size-complex="13pt" fo:background-color="#FFFFFF"/>
    </style:style>
    <style:style style:name="T68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color="#000000" fo:font-size="9pt" style:font-size-asian="9pt" style:font-size-complex="9pt" fo:background-color="#FFFFFF" fo:language="en" fo:country="US"/>
    </style:style>
    <style:style style:name="T68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color="#000000" fo:font-size="9pt" style:font-size-asian="9pt" style:font-size-complex="9pt" fo:background-color="#FFFFFF"/>
    </style:style>
    <style:style style:name="T68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color="#000000" fo:font-size="13pt" style:font-size-asian="13pt" style:font-size-complex="13pt" fo:background-color="#FFFFFF"/>
    </style:style>
    <style:style style:name="T68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color="#000000" fo:font-size="9pt" style:font-size-asian="9pt" style:font-size-complex="9pt" fo:background-color="#FFFFFF" fo:language="en" fo:country="US"/>
    </style:style>
    <style:style style:name="T69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color="#000000" fo:font-size="9pt" style:font-size-asian="9pt" style:font-size-complex="9pt" fo:background-color="#FFFFFF"/>
    </style:style>
    <style:style style:name="T691" style:parent-style-name="Основнойшрифтабзаца" style:family="text">
      <style:text-properties fo:color="#000000" fo:font-size="13pt" style:font-size-asian="13pt" style:font-size-complex="13pt" fo:background-color="#FFFFFF"/>
    </style:style>
    <style:style style:name="P692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693" style:parent-style-name="ConsPlusNormal" style:family="paragraph">
      <style:paragraph-properties fo:text-align="justify" fo:text-indent="0.375in"/>
    </style:style>
    <style:style style:name="T69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69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language="en" fo:country="US"/>
    </style:style>
    <style:style style:name="T69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69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69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699" style:parent-style-name="ConsPlusNormal" style:family="paragraph">
      <style:paragraph-properties fo:text-align="justify" fo:text-indent="0.375in"/>
    </style:style>
    <style:style style:name="T70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70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0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language="en" fo:country="US"/>
    </style:style>
    <style:style style:name="T70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0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705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706" style:parent-style-name="ConsPlusNormal" style:family="paragraph">
      <style:paragraph-properties fo:text-align="justify" fo:text-indent="0.375in"/>
    </style:style>
    <style:style style:name="T70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708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0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710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711" style:parent-style-name="ConsPlusNormal" style:family="paragraph">
      <style:paragraph-properties fo:text-align="center"/>
    </style:style>
    <style:style style:name="T71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71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1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71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1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71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1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719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720" style:parent-style-name="ConsPlusNormal" style:family="paragraph">
      <style:paragraph-properties fo:text-align="justify" fo:text-indent="0.375in"/>
    </style:style>
    <style:style style:name="T72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72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2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724" style:parent-style-name="ConsPlusNormal" style:family="paragraph">
      <style:paragraph-properties fo:text-align="justify" fo:text-indent="0.375in"/>
    </style:style>
    <style:style style:name="T72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72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2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728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729" style:parent-style-name="ConsPlusNormal" style:family="paragraph">
      <style:paragraph-properties fo:text-align="justify" fo:text-indent="0.375in"/>
    </style:style>
    <style:style style:name="T73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73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73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73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3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735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736" style:parent-style-name="ConsPlusNormal" style:family="paragraph">
      <style:paragraph-properties fo:text-align="center"/>
    </style:style>
    <style:style style:name="T73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73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3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74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4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74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4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74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4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74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4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P748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749" style:parent-style-name="ConsPlusNormal" style:family="paragraph">
      <style:paragraph-properties fo:text-align="justify" fo:text-indent="0.375in"/>
    </style:style>
    <style:style style:name="T75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75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5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753" style:parent-style-name="ConsPlusNormal" style:family="paragraph">
      <style:paragraph-properties fo:text-align="justify" fo:text-indent="0.375in"/>
    </style:style>
    <style:style style:name="T75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75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5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757" style:parent-style-name="ConsPlusNormal" style:family="paragraph">
      <style:paragraph-properties fo:text-align="justify" fo:text-indent="0.375in"/>
    </style:style>
    <style:style style:name="T75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75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6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761" style:parent-style-name="ConsPlusNormal" style:family="paragraph">
      <style:paragraph-properties fo:text-align="justify" fo:text-indent="0.375in"/>
    </style:style>
    <style:style style:name="T76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76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6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765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766" style:parent-style-name="ConsPlusNormal" style:family="paragraph">
      <style:paragraph-properties fo:text-align="justify" fo:text-indent="0.375in"/>
    </style:style>
    <style:style style:name="T76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76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76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77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7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772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773" style:parent-style-name="ConsPlusNormal" style:family="paragraph">
      <style:paragraph-properties fo:text-align="center"/>
    </style:style>
    <style:style style:name="T77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77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7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77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7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77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8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781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782" style:parent-style-name="ConsPlusNormal" style:family="paragraph">
      <style:paragraph-properties fo:text-align="justify" fo:text-indent="0.375in"/>
    </style:style>
    <style:style style:name="T78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78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8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786" style:parent-style-name="ConsPlusNormal" style:family="paragraph">
      <style:paragraph-properties fo:text-align="justify" fo:text-indent="0.375in"/>
    </style:style>
    <style:style style:name="T78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78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78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790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791" style:parent-style-name="Standard" style:family="paragraph">
      <style:paragraph-properties fo:text-align="justify" fo:line-height="100%" fo:text-indent="0.3743in"/>
    </style:style>
    <style:style style:name="T79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793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9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795" style:parent-style-name="ConsPlusNormal" style:family="paragraph">
      <style:paragraph-properties fo:text-align="center"/>
    </style:style>
    <style:style style:name="T79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797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79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79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80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0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80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0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804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805" style:parent-style-name="ConsPlusNormal" style:family="paragraph">
      <style:paragraph-properties fo:text-align="justify" fo:text-indent="0.375in"/>
    </style:style>
    <style:style style:name="T80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80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0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809" style:parent-style-name="ConsPlusNormal" style:family="paragraph">
      <style:paragraph-properties fo:text-align="justify" fo:text-indent="0.375in"/>
    </style:style>
    <style:style style:name="T81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81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1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813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814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815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816" style:parent-style-name="ConsPlusNormal" style:family="paragraph">
      <style:paragraph-properties fo:text-align="justify" fo:text-indent="0.375in"/>
    </style:style>
    <style:style style:name="T81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818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1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820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821" style:parent-style-name="ConsPlusNormal" style:family="paragraph">
      <style:paragraph-properties fo:text-align="center" fo:text-indent="0.375in"/>
    </style:style>
    <style:style style:name="T82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823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2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82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82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2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82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2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83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3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P832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833" style:parent-style-name="ConsPlusNormal" style:family="paragraph">
      <style:paragraph-properties fo:text-align="justify" fo:text-indent="0.375in"/>
    </style:style>
    <style:style style:name="T83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83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3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837" style:parent-style-name="ConsPlusNormal" style:family="paragraph">
      <style:paragraph-properties fo:text-align="justify" fo:text-indent="0.375in"/>
    </style:style>
    <style:style style:name="T83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83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4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841" style:parent-style-name="ConsPlusNormal" style:family="paragraph">
      <style:paragraph-properties fo:text-align="justify" fo:text-indent="0.375in"/>
    </style:style>
    <style:style style:name="T84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84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4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845" style:parent-style-name="ConsPlusNormal" style:family="paragraph">
      <style:paragraph-properties fo:text-align="justify" fo:text-indent="0.375in"/>
    </style:style>
    <style:style style:name="T84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84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84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4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850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851" style:parent-style-name="ConsPlusNormal" style:family="paragraph">
      <style:paragraph-properties fo:text-align="center"/>
    </style:style>
    <style:style style:name="T85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85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5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85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5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85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858" style:parent-style-name="ConsPlusNormal" style:family="paragraph">
      <style:paragraph-properties fo:text-align="justify" fo:text-indent="0.375in"/>
    </style:style>
    <style:style style:name="T85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86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86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6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863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864" style:parent-style-name="ConsPlusNormal" style:family="paragraph">
      <style:paragraph-properties fo:text-align="justify" fo:text-indent="0.375in"/>
    </style:style>
    <style:style style:name="T86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866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6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868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869" style:parent-style-name="ConsPlusNormal" style:family="paragraph">
      <style:paragraph-properties fo:text-align="center"/>
    </style:style>
    <style:style style:name="T87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87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7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87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7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87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7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87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7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879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880" style:parent-style-name="ConsPlusNormal" style:family="paragraph">
      <style:paragraph-properties fo:text-align="justify" fo:text-indent="0.375in"/>
    </style:style>
    <style:style style:name="T88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88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8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884" style:parent-style-name="ConsPlusNormal" style:family="paragraph">
      <style:paragraph-properties fo:text-align="justify" fo:text-indent="0.375in"/>
    </style:style>
    <style:style style:name="T88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88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8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888" style:parent-style-name="ConsPlusNormal" style:family="paragraph">
      <style:paragraph-properties fo:text-align="justify" fo:text-indent="0.375in"/>
    </style:style>
    <style:style style:name="T88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89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89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892" style:parent-style-name="ConsPlusNormal" style:family="paragraph">
      <style:paragraph-properties fo:text-align="justify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893" style:parent-style-name="ConsPlusNormal" style:family="paragraph">
      <style:paragraph-properties fo:text-align="justify" fo:text-indent="0.375in"/>
    </style:style>
    <style:style style:name="T89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895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89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897" style:parent-style-name="ConsPlusNormal" style:family="paragraph">
      <style:paragraph-properties fo:text-align="justify"/>
      <style:text-properties fo:font-size="13pt" style:font-size-asian="13pt" style:font-size-complex="13pt"/>
    </style:style>
    <style:style style:name="P898" style:parent-style-name="ConsPlusNormal" style:family="paragraph">
      <style:paragraph-properties fo:text-align="center" fo:text-indent="0.375in"/>
    </style:style>
    <style:style style:name="T89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00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0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0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90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90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90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90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P907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908" style:parent-style-name="ConsPlusNormal" style:family="paragraph">
      <style:paragraph-properties fo:text-align="justify" fo:text-indent="0.375in"/>
    </style:style>
    <style:style style:name="T90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91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91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912" style:parent-style-name="ConsPlusNormal" style:family="paragraph">
      <style:paragraph-properties fo:text-align="justify" fo:text-indent="0.375in"/>
    </style:style>
    <style:style style:name="T91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91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91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916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917" style:parent-style-name="ConsPlusNormal" style:family="paragraph">
      <style:paragraph-properties fo:text-align="justify" fo:text-indent="0.375in"/>
    </style:style>
    <style:style style:name="T91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19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2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921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922" style:parent-style-name="ConsPlusNormal" style:family="paragraph">
      <style:paragraph-properties fo:text-align="center"/>
    </style:style>
    <style:style style:name="T92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24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2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26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2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28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2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930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931" style:parent-style-name="ConsPlusNormal" style:family="paragraph">
      <style:paragraph-properties fo:text-align="justify" fo:text-indent="0.375in"/>
    </style:style>
    <style:style style:name="T93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33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3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935" style:parent-style-name="ConsPlusNormal" style:family="paragraph">
      <style:paragraph-properties fo:text-align="justify" fo:text-indent="0.375in"/>
    </style:style>
    <style:style style:name="T93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37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3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939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940" style:parent-style-name="ConsPlusNormal" style:family="paragraph">
      <style:paragraph-properties fo:text-align="justify" fo:text-indent="0.375in"/>
    </style:style>
    <style:style style:name="T94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42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4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944" style:parent-style-name="ConsPlusNormal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P945" style:parent-style-name="ConsPlusNormal" style:family="paragraph">
      <style:paragraph-properties fo:text-align="center"/>
    </style:style>
    <style:style style:name="T94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47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4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49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5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51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5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953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954" style:parent-style-name="ConsPlusNormal" style:family="paragraph">
      <style:paragraph-properties fo:text-align="justify" fo:text-indent="0.375in"/>
    </style:style>
    <style:style style:name="T95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56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5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958" style:parent-style-name="ConsPlusNormal" style:family="paragraph">
      <style:paragraph-properties fo:text-align="justify" fo:text-indent="0.375in"/>
    </style:style>
    <style:style style:name="T95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60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6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962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963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964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965" style:parent-style-name="ConsPlusNormal" style:family="paragraph">
      <style:paragraph-properties fo:text-align="justify" fo:text-indent="0.375in"/>
    </style:style>
    <style:style style:name="T96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67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6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969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970" style:parent-style-name="ConsPlusNormal" style:family="paragraph">
      <style:paragraph-properties fo:text-align="center"/>
    </style:style>
    <style:style style:name="T97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72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7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74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7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76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7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978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979" style:parent-style-name="ConsPlusNormal" style:family="paragraph">
      <style:paragraph-properties fo:text-align="justify" fo:text-indent="0.375in"/>
    </style:style>
    <style:style style:name="T98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81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8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983" style:parent-style-name="ConsPlusNormal" style:family="paragraph">
      <style:paragraph-properties fo:text-align="justify" fo:text-indent="0.375in"/>
    </style:style>
    <style:style style:name="T98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85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8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987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988" style:parent-style-name="ConsPlusNormal" style:family="paragraph">
      <style:paragraph-properties fo:text-align="justify" fo:text-indent="0.375in"/>
    </style:style>
    <style:style style:name="T98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90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9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992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993" style:parent-style-name="ConsPlusNormal" style:family="paragraph">
      <style:paragraph-properties fo:text-align="center"/>
    </style:style>
    <style:style style:name="T99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95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9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97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99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999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0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001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002" style:parent-style-name="ConsPlusNormal" style:family="paragraph">
      <style:paragraph-properties fo:text-align="justify" fo:text-indent="0.375in"/>
    </style:style>
    <style:style style:name="T100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04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0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0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007" style:parent-style-name="ConsPlusNormal" style:family="paragraph">
      <style:paragraph-properties fo:text-align="justify" fo:text-indent="0.375in"/>
    </style:style>
    <style:style style:name="T100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09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1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1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012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013" style:parent-style-name="ConsPlusNormal" style:family="paragraph">
      <style:paragraph-properties fo:text-align="justify" fo:text-indent="0.375in"/>
    </style:style>
    <style:style style:name="T101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15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1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017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018" style:parent-style-name="ConsPlusNormal" style:family="paragraph">
      <style:paragraph-properties fo:text-align="center"/>
    </style:style>
    <style:style style:name="T101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20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2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22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2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24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2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026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027" style:parent-style-name="ConsPlusNormal" style:family="paragraph">
      <style:paragraph-properties fo:text-align="justify" fo:text-indent="0.375in"/>
    </style:style>
    <style:style style:name="T102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29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3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031" style:parent-style-name="ConsPlusNormal" style:family="paragraph">
      <style:paragraph-properties fo:text-align="justify" fo:text-indent="0.375in"/>
    </style:style>
    <style:style style:name="T103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33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3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035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036" style:parent-style-name="ConsPlusNormal" style:family="paragraph">
      <style:paragraph-properties fo:text-align="justify" fo:text-indent="0.375in"/>
    </style:style>
    <style:style style:name="T103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38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3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040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041" style:parent-style-name="ConsPlusNormal" style:family="paragraph">
      <style:paragraph-properties fo:text-align="center"/>
    </style:style>
    <style:style style:name="T104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43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4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45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4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47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4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049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050" style:parent-style-name="ConsPlusNormal" style:family="paragraph">
      <style:paragraph-properties fo:text-align="justify" fo:text-indent="0.375in"/>
    </style:style>
    <style:style style:name="T105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52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5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054" style:parent-style-name="ConsPlusNormal" style:family="paragraph">
      <style:paragraph-properties fo:text-align="justify" fo:text-indent="0.375in"/>
    </style:style>
    <style:style style:name="T105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56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5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058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059" style:parent-style-name="ConsPlusNormal" style:family="paragraph">
      <style:paragraph-properties fo:text-align="justify" fo:text-indent="0.375in"/>
    </style:style>
    <style:style style:name="T106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61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6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063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064" style:parent-style-name="ConsPlusNormal" style:family="paragraph">
      <style:paragraph-properties fo:text-align="center"/>
    </style:style>
    <style:style style:name="T106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66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6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68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6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70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7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072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073" style:parent-style-name="ConsPlusNormal" style:family="paragraph">
      <style:paragraph-properties fo:text-align="justify" fo:text-indent="0.375in"/>
    </style:style>
    <style:style style:name="T107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75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7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077" style:parent-style-name="ConsPlusNormal" style:family="paragraph">
      <style:paragraph-properties fo:text-align="justify" fo:text-indent="0.375in"/>
    </style:style>
    <style:style style:name="T107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79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8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08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082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083" style:parent-style-name="ConsPlusNormal" style:family="paragraph">
      <style:paragraph-properties fo:text-align="justify" fo:text-indent="0.375in"/>
    </style:style>
    <style:style style:name="T108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8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08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87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8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089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090" style:parent-style-name="Standard" style:family="paragraph">
      <style:paragraph-properties fo:text-align="center" fo:line-height="100%"/>
    </style:style>
    <style:style style:name="T109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092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093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109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09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09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09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09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09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10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P1101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102" style:parent-style-name="ConsPlusNormal" style:family="paragraph">
      <style:paragraph-properties fo:text-align="justify" fo:text-indent="0.375in"/>
    </style:style>
    <style:style style:name="T110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10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10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106" style:parent-style-name="Standard" style:family="paragraph">
      <style:paragraph-properties fo:text-align="justify" fo:line-height="100%" fo:text-indent="0.3861in"/>
    </style:style>
    <style:style style:name="T1107" style:parent-style-name="Основнойшрифтабзаца" style:family="text">
      <style:text-properties style:font-name="Times New Roman" fo:font-weight="bold" style:font-weight-asian="bold" style:font-weight-complex="bold" fo:font-size="13pt" style:font-size-asian="13pt" style:font-size-complex="13pt"/>
    </style:style>
    <style:style style:name="T1108" style:parent-style-name="Основнойшрифтабзаца" style:family="text">
      <style:text-properties style:font-name="Times New Roman" fo:font-weight="bold" style:font-weight-asian="bold" style:font-weight-complex="bold" fo:font-size="9pt" style:font-size-asian="9pt" style:font-size-complex="9pt"/>
    </style:style>
    <style:style style:name="T1109" style:parent-style-name="Основнойшрифтабзаца" style:family="text">
      <style:text-properties fo:font-size="13pt" style:font-size-asian="13pt" style:font-size-complex="13pt"/>
    </style:style>
    <style:style style:name="T1110" style:parent-style-name="Основнойшрифтабзаца" style:family="text">
      <style:text-properties style:font-name="Times New Roman" style:font-name-complex="Times New Roman" fo:font-size="13pt" style:font-size-asian="13pt" style:font-size-complex="13pt" style:language-asian="ru" style:country-asian="RU"/>
    </style:style>
    <style:style style:name="P1111" style:parent-style-name="Standard" style:family="paragraph">
      <style:paragraph-properties fo:text-align="justify" fo:line-height="100%" fo:text-indent="0.3861in"/>
    </style:style>
    <style:style style:name="T111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11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11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115" style:parent-style-name="ConsPlusNormal" style:family="paragraph">
      <style:paragraph-properties fo:text-align="justify" fo:text-indent="0.375in"/>
    </style:style>
    <style:style style:name="T111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 fo:background-color="#FFFFFF"/>
    </style:style>
    <style:style style:name="T1117" style:parent-style-name="Основнойшрифтабзаца" style:family="text">
      <style:text-properties style:font-name="Times New Roman" style:font-name-complex="Times New Roman" fo:font-size="13pt" style:font-size-asian="13pt" style:font-size-complex="13pt" fo:background-color="#FFFFFF"/>
    </style:style>
    <style:style style:name="T111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111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/>
    </style:style>
    <style:style style:name="T1120" style:parent-style-name="Основнойшрифтабзаца" style:family="text">
      <style:text-properties style:font-name="Times New Roman" style:font-name-complex="Times New Roman" fo:font-size="13pt" style:font-size-asian="13pt" style:font-size-complex="13pt" fo:background-color="#FFFFFF"/>
    </style:style>
    <style:style style:name="P1121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122" style:parent-style-name="ConsPlusNormal" style:family="paragraph">
      <style:paragraph-properties fo:text-align="center"/>
    </style:style>
    <style:style style:name="T112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112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/>
    </style:style>
    <style:style style:name="T112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112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/>
    </style:style>
    <style:style style:name="T112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112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/>
    </style:style>
    <style:style style:name="T112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130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131" style:parent-style-name="ConsPlusNormal" style:family="paragraph">
      <style:paragraph-properties fo:text-align="justify" fo:text-indent="0.375in"/>
    </style:style>
    <style:style style:name="T113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113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/>
    </style:style>
    <style:style style:name="T113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135" style:parent-style-name="ConsPlusNormal" style:family="paragraph">
      <style:paragraph-properties fo:text-align="justify" fo:text-indent="0.375in"/>
    </style:style>
    <style:style style:name="T113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113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/>
    </style:style>
    <style:style style:name="T113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139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140" style:parent-style-name="ConsPlusNormal" style:family="paragraph">
      <style:paragraph-properties fo:text-align="justify" fo:text-indent="0.375in"/>
    </style:style>
    <style:style style:name="T114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142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143" style:parent-style-name="ConsPlusNormal" style:family="paragraph">
      <style:paragraph-properties fo:text-align="center"/>
    </style:style>
    <style:style style:name="T114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145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14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147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14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149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15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151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152" style:parent-style-name="ConsPlusNormal" style:family="paragraph">
      <style:paragraph-properties fo:text-align="justify" fo:text-indent="0.375in"/>
    </style:style>
    <style:style style:name="T115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154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15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156" style:parent-style-name="ConsPlusNormal" style:family="paragraph">
      <style:paragraph-properties fo:text-align="justify" fo:text-indent="0.375in"/>
    </style:style>
    <style:style style:name="T115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158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15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160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161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162" style:parent-style-name="ConsPlusNormal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P1163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164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165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166" style:parent-style-name="ConsPlusNormal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P1167" style:parent-style-name="ConsPlusNormal" style:family="paragraph">
      <style:paragraph-properties fo:text-align="justify" fo:text-indent="0.375in"/>
    </style:style>
    <style:style style:name="T116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169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17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171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172" style:parent-style-name="ConsPlusNormal" style:family="paragraph">
      <style:paragraph-properties fo:text-align="center"/>
    </style:style>
    <style:style style:name="T117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174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17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176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17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178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17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180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181" style:parent-style-name="ConsPlusNormal" style:family="paragraph">
      <style:paragraph-properties fo:text-align="justify" fo:text-indent="0.375in"/>
    </style:style>
    <style:style style:name="T118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183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18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185" style:parent-style-name="ConsPlusNormal" style:family="paragraph">
      <style:paragraph-properties fo:text-align="justify" fo:text-indent="0.375in"/>
    </style:style>
    <style:style style:name="T118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187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18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189" style:parent-style-name="ConsPlusNormal" style:family="paragraph">
      <style:paragraph-properties fo:text-align="justify" fo:text-indent="0.375in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190" style:parent-style-name="ConsPlusNormal" style:family="paragraph">
      <style:paragraph-properties fo:text-align="justify" fo:text-indent="0.375in"/>
    </style:style>
    <style:style style:name="T119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19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19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19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19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196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197" style:parent-style-name="ConsPlusNormal" style:family="paragraph">
      <style:paragraph-properties fo:text-align="center"/>
    </style:style>
    <style:style style:name="T119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19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20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20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20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20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20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P1205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206" style:parent-style-name="ConsPlusNormal" style:family="paragraph">
      <style:paragraph-properties fo:text-align="justify" fo:text-indent="0.375in"/>
    </style:style>
    <style:style style:name="T120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20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20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210" style:parent-style-name="Standard" style:family="paragraph">
      <style:paragraph-properties fo:text-align="justify" fo:line-height="100%" fo:text-indent="0.3861in"/>
    </style:style>
    <style:style style:name="T121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21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213" style:parent-style-name="Основнойшрифтабзаца" style:family="text">
      <style:text-properties fo:font-size="13pt" style:font-size-asian="13pt" style:font-size-complex="13pt"/>
    </style:style>
    <style:style style:name="T1214" style:parent-style-name="Основнойшрифтабзаца" style:family="text">
      <style:text-properties style:font-name="Times New Roman" style:font-name-complex="Times New Roman" fo:font-size="13pt" style:font-size-asian="13pt" style:font-size-complex="13pt" style:language-asian="ru" style:country-asian="RU"/>
    </style:style>
    <style:style style:name="P1215" style:parent-style-name="ConsPlusNormal" style:family="paragraph">
      <style:paragraph-properties fo:text-align="justify" fo:text-indent="0.375in"/>
    </style:style>
    <style:style style:name="T121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21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21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21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22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221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222" style:parent-style-name="ConsPlusNormal" style:family="paragraph">
      <style:paragraph-properties fo:text-align="center"/>
    </style:style>
    <style:style style:name="T122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22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22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22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22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22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22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230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231" style:parent-style-name="ConsPlusNormal" style:family="paragraph">
      <style:paragraph-properties fo:text-align="justify" fo:text-indent="0.375in"/>
    </style:style>
    <style:style style:name="T123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23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23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235" style:parent-style-name="ConsPlusNormal" style:family="paragraph">
      <style:paragraph-properties fo:text-align="justify" fo:text-indent="0.375in"/>
    </style:style>
    <style:style style:name="T123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23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23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239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240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241" style:parent-style-name="ConsPlusNormal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P1242" style:parent-style-name="ConsPlusNormal" style:family="paragraph">
      <style:paragraph-properties fo:text-align="justify" fo:text-indent="0.375in"/>
    </style:style>
    <style:style style:name="T124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244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24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246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247" style:parent-style-name="ConsPlusNormal" style:family="paragraph">
      <style:paragraph-properties fo:text-align="center"/>
    </style:style>
    <style:style style:name="T124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249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25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251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25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25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25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255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256" style:parent-style-name="ConsPlusNormal" style:family="paragraph">
      <style:paragraph-properties fo:text-align="justify" fo:text-indent="0.375in"/>
    </style:style>
    <style:style style:name="T125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258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25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260" style:parent-style-name="ConsPlusNormal" style:family="paragraph">
      <style:paragraph-properties fo:text-align="justify" fo:text-indent="0.375in"/>
    </style:style>
    <style:style style:name="T126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26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26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264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265" style:parent-style-name="ConsPlusNormal" style:family="paragraph">
      <style:paragraph-properties fo:text-align="justify" fo:text-indent="0.375in"/>
    </style:style>
    <style:style style:name="T126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267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26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269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270" style:parent-style-name="ConsPlusNormal" style:family="paragraph">
      <style:paragraph-properties fo:text-align="center"/>
    </style:style>
    <style:style style:name="T127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272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27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27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27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27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27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27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27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280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281" style:parent-style-name="ConsPlusNormal" style:family="paragraph">
      <style:paragraph-properties fo:text-align="justify" fo:text-indent="0.375in"/>
    </style:style>
    <style:style style:name="T128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28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28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285" style:parent-style-name="Основнойшрифтабзаца" style:family="text">
      <style:text-properties style:font-name="Times New Roman" style:font-name-complex="Times New Roman" fo:font-size="13pt" style:font-size-asian="13pt" style:font-size-complex="13pt" fo:background-color="#FFFFFF"/>
    </style:style>
    <style:style style:name="P1286" style:parent-style-name="ConsPlusNormal" style:family="paragraph">
      <style:paragraph-properties fo:text-align="justify" fo:text-indent="0.375in"/>
    </style:style>
    <style:style style:name="T128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28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28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290" style:parent-style-name="ConsPlusNormal" style:family="paragraph">
      <style:paragraph-properties fo:text-align="justify" fo:text-indent="0.375in"/>
    </style:style>
    <style:style style:name="T129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29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29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294" style:parent-style-name="Основнойшрифтабзаца" style:family="text">
      <style:text-properties style:font-name="Times New Roman" style:font-name-complex="Times New Roman" fo:font-style="italic" style:font-style-asian="italic" fo:font-size="13pt" style:font-size-asian="13pt" style:font-size-complex="13pt"/>
    </style:style>
    <style:style style:name="T129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296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297" style:parent-style-name="ConsPlusNormal" style:family="paragraph">
      <style:paragraph-properties fo:text-align="justify" fo:text-indent="0.375in"/>
    </style:style>
    <style:style style:name="T129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299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0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301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302" style:parent-style-name="ConsPlusNormal" style:family="paragraph">
      <style:paragraph-properties fo:text-align="center"/>
    </style:style>
    <style:style style:name="T130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304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0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30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30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30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30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31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31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312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313" style:parent-style-name="ConsPlusNormal" style:family="paragraph">
      <style:paragraph-properties fo:text-align="justify" fo:text-indent="0.375in"/>
    </style:style>
    <style:style style:name="T131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31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31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317" style:parent-style-name="Основнойшрифтабзаца" style:family="text">
      <style:text-properties style:font-name="Times New Roman" style:font-name-complex="Times New Roman" fo:font-size="9pt" style:font-size-asian="9pt" style:font-size-complex="9pt"/>
    </style:style>
    <style:style style:name="T131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319" style:parent-style-name="ConsPlusNormal" style:family="paragraph">
      <style:paragraph-properties fo:text-align="justify" fo:text-indent="0.375in"/>
    </style:style>
    <style:style style:name="T132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32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32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32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324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1325" style:parent-style-name="Основнойшрифтабзаца" style:family="text">
      <style:text-properties style:font-name="Times New Roman" fo:font-weight="bold" style:font-weight-asian="bold" style:font-weight-complex="bold" fo:font-size="13pt" style:font-size-asian="13pt" style:font-size-complex="13pt"/>
    </style:style>
    <style:style style:name="T1326" style:parent-style-name="Основнойшрифтабзаца" style:family="text">
      <style:text-properties style:font-name="Times New Roman" fo:font-weight="bold" style:font-weight-asian="bold" style:font-weight-complex="bold" fo:font-size="9pt" style:font-size-asian="9pt" style:font-size-complex="9pt"/>
    </style:style>
    <style:style style:name="T1327" style:parent-style-name="Основнойшрифтабзаца" style:family="text">
      <style:text-properties fo:font-size="13pt" style:font-size-asian="13pt" style:font-size-complex="13pt"/>
    </style:style>
    <style:style style:name="T1328" style:parent-style-name="Основнойшрифтабзаца" style:family="text">
      <style:text-properties style:font-name="Times New Roman" style:font-name-complex="Times New Roman" fo:font-size="13pt" style:font-size-asian="13pt" style:font-size-complex="13pt" style:language-asian="ru" style:country-asian="RU"/>
    </style:style>
    <style:style style:name="P1329" style:parent-style-name="ConsPlusNormal" style:family="paragraph">
      <style:paragraph-properties fo:text-align="justify" fo:text-indent="0.375in"/>
    </style:style>
    <style:style style:name="T133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33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332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3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334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335" style:parent-style-name="ConsPlusNormal" style:family="paragraph">
      <style:paragraph-properties fo:text-align="center"/>
    </style:style>
    <style:style style:name="T133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337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3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33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34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34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34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343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344" style:parent-style-name="ConsPlusNormal" style:family="paragraph">
      <style:paragraph-properties fo:text-align="justify" fo:text-indent="0.375in"/>
    </style:style>
    <style:style style:name="T134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34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34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348" style:parent-style-name="ConsPlusNormal" style:family="paragraph">
      <style:paragraph-properties fo:text-align="justify" fo:text-indent="0.375in"/>
    </style:style>
    <style:style style:name="T134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35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35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352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353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354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355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356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357" style:parent-style-name="ConsPlusNormal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P1358" style:parent-style-name="ConsPlusNormal" style:family="paragraph">
      <style:paragraph-properties fo:text-align="justify" fo:text-indent="0.375in"/>
    </style:style>
    <style:style style:name="T135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360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6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362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363" style:parent-style-name="ConsPlusNormal" style:family="paragraph">
      <style:paragraph-properties fo:text-align="center"/>
    </style:style>
    <style:style style:name="T136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365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36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36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36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36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37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371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372" style:parent-style-name="ConsPlusNormal" style:family="paragraph">
      <style:paragraph-properties fo:text-align="justify" fo:text-indent="0.375in"/>
    </style:style>
    <style:style style:name="T137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37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375" style:parent-style-name="Основнойшрифтабзаца" style:family="text">
      <style:text-properties style:font-name="Times New Roman" style:font-name-complex="Times New Roman" fo:font-size="9pt" style:font-size-asian="9pt" style:font-size-complex="9pt"/>
    </style:style>
    <style:style style:name="T137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377" style:parent-style-name="ConsPlusNormal" style:family="paragraph">
      <style:paragraph-properties fo:text-align="justify" fo:text-indent="0.375in"/>
    </style:style>
    <style:style style:name="T137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37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38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381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382" style:parent-style-name="ConsPlusNormal" style:family="paragraph">
      <style:paragraph-properties fo:text-align="justify" fo:text-indent="0.375in"/>
    </style:style>
    <style:style style:name="T138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38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38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38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38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388" style:parent-style-name="ConsPlusNormal" style:family="paragraph">
      <style:paragraph-properties fo:text-align="center"/>
    </style:style>
    <style:style style:name="T138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39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39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39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39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39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39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39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397" style:parent-style-name="ConsPlusNormal" style:family="paragraph">
      <style:paragraph-properties fo:text-align="justify" fo:text-indent="0.3743in"/>
      <style:text-properties style:font-name="Times New Roman" style:font-name-complex="Times New Roman" fo:font-size="13pt" style:font-size-asian="13pt" style:font-size-complex="13pt"/>
    </style:style>
    <style:style style:name="P1398" style:parent-style-name="ConsPlusNormal" style:family="paragraph">
      <style:paragraph-properties fo:text-align="justify" fo:text-indent="0.3743in"/>
    </style:style>
    <style:style style:name="T139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40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0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402" style:parent-style-name="Основнойшрифтабзаца" style:family="text">
      <style:text-properties style:font-name="Times New Roman" style:font-name-complex="Times New Roman" fo:font-size="13pt" style:font-size-asian="13pt" style:font-size-complex="13pt" fo:background-color="#FFFFFF"/>
    </style:style>
    <style:style style:name="P1403" style:parent-style-name="ConsPlusNormal" style:family="paragraph">
      <style:paragraph-properties fo:text-align="justify" fo:text-indent="0.3743in"/>
    </style:style>
    <style:style style:name="T140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140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/>
    </style:style>
    <style:style style:name="T1406" style:parent-style-name="Основнойшрифтабзаца" style:family="text">
      <style:text-properties style:font-name="Times New Roman" style:font-name-complex="Times New Roman" fo:font-size="13pt" style:font-size-asian="13pt" style:font-size-complex="13pt" fo:background-color="#FFFFFF"/>
    </style:style>
    <style:style style:name="P1407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408" style:parent-style-name="ConsPlusNormal" style:family="paragraph">
      <style:paragraph-properties fo:text-align="justify" fo:text-indent="0.375in"/>
    </style:style>
    <style:style style:name="T140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41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41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41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1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414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415" style:parent-style-name="ConsPlusNormal" style:family="paragraph">
      <style:paragraph-properties fo:text-align="center" fo:text-indent="0.375in"/>
    </style:style>
    <style:style style:name="T141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41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1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41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2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42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2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42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P1424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425" style:parent-style-name="ConsPlusNormal" style:family="paragraph">
      <style:paragraph-properties fo:text-align="justify" fo:text-indent="0.375in"/>
    </style:style>
    <style:style style:name="T142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42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2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429" style:parent-style-name="ConsPlusNormal" style:family="paragraph">
      <style:paragraph-properties fo:text-align="justify" fo:text-indent="0.375in"/>
    </style:style>
    <style:style style:name="T143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143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/>
    </style:style>
    <style:style style:name="T1432" style:parent-style-name="Основнойшрифтабзаца" style:family="text">
      <style:text-properties style:font-name="Times New Roman" style:font-name-complex="Times New Roman" fo:font-size="13pt" style:font-size-asian="13pt" style:font-size-complex="13pt" fo:background-color="#FFFFFF"/>
    </style:style>
    <style:style style:name="P1433" style:parent-style-name="ConsPlusNormal" style:family="paragraph">
      <style:paragraph-properties fo:text-align="justify" fo:text-indent="0.375in"/>
    </style:style>
    <style:style style:name="T143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43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36" style:parent-style-name="Основнойшрифтабзаца" style:family="text">
      <style:text-properties style:font-name="Times New Roman" style:font-name-complex="Times New Roman" fo:font-size="9pt" style:font-size-asian="9pt" style:font-size-complex="9pt"/>
    </style:style>
    <style:style style:name="T143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438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439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440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441" style:parent-style-name="ConsPlusNormal" style:family="paragraph">
      <style:paragraph-properties fo:text-align="justify" fo:text-indent="0.375in"/>
    </style:style>
    <style:style style:name="T144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443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44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445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446" style:parent-style-name="ConsPlusNormal" style:family="paragraph">
      <style:paragraph-properties fo:text-align="center" fo:text-indent="0.0159in"/>
    </style:style>
    <style:style style:name="T144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448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44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45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5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45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5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45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5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45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5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45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5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46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P1461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462" style:parent-style-name="ConsPlusNormal" style:family="paragraph">
      <style:paragraph-properties fo:text-align="justify" fo:text-indent="0.375in"/>
    </style:style>
    <style:style style:name="T146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46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6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466" style:parent-style-name="ConsPlusNormal" style:family="paragraph">
      <style:paragraph-properties fo:text-align="justify" fo:text-indent="0.375in"/>
    </style:style>
    <style:style style:name="T146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46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6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470" style:parent-style-name="ConsPlusNormal" style:family="paragraph">
      <style:paragraph-properties fo:text-align="justify" fo:text-indent="0.375in"/>
    </style:style>
    <style:style style:name="T147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47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73" style:parent-style-name="Основнойшрифтабзаца" style:family="text">
      <style:text-properties style:font-name="Times New Roman" style:font-name-complex="Times New Roman" fo:font-size="9pt" style:font-size-asian="9pt" style:font-size-complex="9pt"/>
    </style:style>
    <style:style style:name="T147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475" style:parent-style-name="ConsPlusNormal" style:family="paragraph">
      <style:paragraph-properties fo:text-align="justify" fo:text-indent="0.375in"/>
    </style:style>
    <style:style style:name="T147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47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7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479" style:parent-style-name="ConsPlusNormal" style:family="paragraph">
      <style:paragraph-properties fo:text-align="justify" fo:text-indent="0.375in"/>
    </style:style>
    <style:style style:name="T148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48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8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483" style:parent-style-name="ConsPlusNormal" style:family="paragraph">
      <style:paragraph-properties fo:text-align="justify" fo:text-indent="0.375in"/>
    </style:style>
    <style:style style:name="T148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48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8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487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488" style:parent-style-name="ConsPlusNormal" style:family="paragraph">
      <style:paragraph-properties fo:text-align="justify" fo:text-indent="0.375in"/>
    </style:style>
    <style:style style:name="T148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49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49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49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9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494" style:parent-style-name="ConsPlusNormal" style:family="paragraph">
      <style:paragraph-properties fo:text-align="center" fo:text-indent="0.375in"/>
    </style:style>
    <style:style style:name="T149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49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9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49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49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50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0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50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P1503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504" style:parent-style-name="ConsPlusNormal" style:family="paragraph">
      <style:paragraph-properties fo:text-align="justify" fo:text-indent="0.375in"/>
    </style:style>
    <style:style style:name="T150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50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0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508" style:parent-style-name="ConsPlusNormal" style:family="paragraph">
      <style:paragraph-properties fo:text-align="justify" fo:text-indent="0.375in"/>
    </style:style>
    <style:style style:name="T150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51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1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512" style:parent-style-name="ConsPlusNormal" style:family="paragraph">
      <style:paragraph-properties fo:text-align="justify" fo:text-indent="0.375in"/>
    </style:style>
    <style:style style:name="T151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51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1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516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517" style:parent-style-name="ConsPlusNormal" style:family="paragraph">
      <style:paragraph-properties fo:text-align="justify" fo:text-indent="0.375in"/>
    </style:style>
    <style:style style:name="T151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51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520" style:parent-style-name="Основнойшрифтабзаца" style:family="text">
      <style:text-properties style:font-name="Times New Roman" style:font-name-complex="Times New Roman" fo:font-size="13pt" style:font-size-asian="13pt" style:font-size-complex="13pt" fo:background-color="#FFFFFF"/>
    </style:style>
    <style:style style:name="T152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152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/>
    </style:style>
    <style:style style:name="T1523" style:parent-style-name="Основнойшрифтабзаца" style:family="text">
      <style:text-properties style:font-name="Times New Roman" style:font-name-complex="Times New Roman" fo:font-size="13pt" style:font-size-asian="13pt" style:font-size-complex="13pt" fo:background-color="#FFFFFF"/>
    </style:style>
    <style:style style:name="P1524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525" style:parent-style-name="ConsPlusNormal" style:family="paragraph">
      <style:paragraph-properties fo:text-align="center"/>
    </style:style>
    <style:style style:name="T152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152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/>
    </style:style>
    <style:style style:name="T152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152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/>
    </style:style>
    <style:style style:name="T153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153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/>
    </style:style>
    <style:style style:name="T153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533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534" style:parent-style-name="ConsPlusNormal" style:family="paragraph">
      <style:paragraph-properties fo:text-align="justify" fo:text-indent="0.375in"/>
    </style:style>
    <style:style style:name="T153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53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3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538" style:parent-style-name="ConsPlusNormal" style:family="paragraph">
      <style:paragraph-properties fo:text-align="justify" fo:text-indent="0.375in"/>
    </style:style>
    <style:style style:name="T153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54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4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542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543" style:parent-style-name="ConsPlusNormal" style:family="paragraph">
      <style:paragraph-properties fo:text-align="justify" fo:text-indent="0.375in"/>
    </style:style>
    <style:style style:name="T154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54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54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54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4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549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550" style:parent-style-name="ConsPlusNormal" style:family="paragraph">
      <style:paragraph-properties fo:text-align="center"/>
    </style:style>
    <style:style style:name="T155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55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5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55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5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55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5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558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559" style:parent-style-name="ConsPlusNormal" style:family="paragraph">
      <style:paragraph-properties fo:text-align="justify" fo:text-indent="0.375in"/>
    </style:style>
    <style:style style:name="T156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56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6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563" style:parent-style-name="ConsPlusNormal" style:family="paragraph">
      <style:paragraph-properties fo:text-align="justify" fo:text-indent="0.375in"/>
    </style:style>
    <style:style style:name="T156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56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6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567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568" style:parent-style-name="ConsPlusNormal" style:family="paragraph">
      <style:paragraph-properties fo:text-align="justify" fo:text-indent="0.375in"/>
    </style:style>
    <style:style style:name="T156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57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57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57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7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574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575" style:parent-style-name="ConsPlusNormal" style:family="paragraph">
      <style:paragraph-properties fo:text-align="center"/>
    </style:style>
    <style:style style:name="T157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57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7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57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8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58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8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583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584" style:parent-style-name="ConsPlusNormal" style:family="paragraph">
      <style:paragraph-properties fo:text-align="justify" fo:text-indent="0.375in"/>
    </style:style>
    <style:style style:name="T158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58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8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588" style:parent-style-name="ConsPlusNormal" style:family="paragraph">
      <style:paragraph-properties fo:text-align="justify" fo:text-indent="0.375in"/>
    </style:style>
    <style:style style:name="T158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59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9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592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593" style:parent-style-name="ConsPlusNormal" style:family="paragraph">
      <style:paragraph-properties fo:text-align="justify" fo:text-indent="0.375in"/>
    </style:style>
    <style:style style:name="T159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59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59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59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59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599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600" style:parent-style-name="ConsPlusNormal" style:family="paragraph">
      <style:paragraph-properties fo:text-align="center"/>
    </style:style>
    <style:style style:name="T160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0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0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0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0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0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0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0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0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1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1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612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613" style:parent-style-name="ConsPlusNormal" style:family="paragraph">
      <style:paragraph-properties fo:text-align="justify" fo:text-indent="0.375in"/>
    </style:style>
    <style:style style:name="T161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1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1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617" style:parent-style-name="ConsPlusNormal" style:family="paragraph">
      <style:paragraph-properties fo:text-align="justify" fo:text-indent="0.375in"/>
    </style:style>
    <style:style style:name="T161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1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2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2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622" style:parent-style-name="ConsPlusNormal" style:family="paragraph">
      <style:paragraph-properties fo:text-align="justify" fo:text-indent="0.375in"/>
    </style:style>
    <style:style style:name="T162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2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2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626" style:parent-style-name="ConsPlusNormal" style:family="paragraph">
      <style:paragraph-properties fo:text-align="justify" fo:text-indent="0.375in"/>
    </style:style>
    <style:style style:name="T162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2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2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630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631" style:parent-style-name="ConsPlusNormal" style:family="paragraph">
      <style:paragraph-properties fo:text-align="justify" fo:text-indent="0.375in"/>
    </style:style>
    <style:style style:name="T163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63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63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3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3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637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638" style:parent-style-name="ConsPlusNormal" style:family="paragraph">
      <style:paragraph-properties fo:text-align="center"/>
    </style:style>
    <style:style style:name="T163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4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4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4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4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4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4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T164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4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4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4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650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651" style:parent-style-name="ConsPlusNormal" style:family="paragraph">
      <style:paragraph-properties fo:text-align="justify" fo:text-indent="0.375in"/>
    </style:style>
    <style:style style:name="T165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5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5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655" style:parent-style-name="ConsPlusNormal" style:family="paragraph">
      <style:paragraph-properties fo:text-align="justify" fo:text-indent="0.375in"/>
    </style:style>
    <style:style style:name="T165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5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5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659" style:parent-style-name="ConsPlusNormal" style:family="paragraph">
      <style:paragraph-properties fo:text-align="justify" fo:text-indent="0.375in"/>
    </style:style>
    <style:style style:name="T166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6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6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663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664" style:parent-style-name="ConsPlusNormal" style:family="paragraph">
      <style:paragraph-properties fo:text-align="justify" fo:text-indent="0.375in"/>
    </style:style>
    <style:style style:name="T166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666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667" style:parent-style-name="Standard" style:family="paragraph">
      <style:paragraph-properties fo:text-align="center" fo:line-height="100%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668" style:parent-style-name="ConsPlusNormal" style:family="paragraph">
      <style:paragraph-properties fo:text-align="justify" fo:text-indent="0.375in"/>
    </style:style>
    <style:style style:name="T166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670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67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672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673" style:parent-style-name="ConsPlusNormal" style:family="paragraph">
      <style:paragraph-properties fo:text-align="center" fo:text-indent="0.375in"/>
    </style:style>
    <style:style style:name="T167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675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67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7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7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7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P1680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681" style:parent-style-name="ConsPlusNormal" style:family="paragraph">
      <style:paragraph-properties fo:text-align="justify" fo:text-indent="0.375in"/>
    </style:style>
    <style:style style:name="T168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8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684" style:parent-style-name="ConsPlusNormal" style:family="paragraph">
      <style:paragraph-properties fo:text-align="justify" fo:text-indent="0.375in"/>
    </style:style>
    <style:style style:name="T168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8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8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688" style:parent-style-name="ConsPlusNormal" style:family="paragraph">
      <style:paragraph-properties fo:text-align="justify" fo:text-indent="0.375in"/>
    </style:style>
    <style:style style:name="T168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69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69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692" style:parent-style-name="Основнойшрифтабзаца" style:family="text">
      <style:text-properties style:font-name="Times New Roman" style:font-name-complex="Times New Roman" fo:font-style="italic" style:font-style-asian="italic" fo:font-size="13pt" style:font-size-asian="13pt" style:font-size-complex="13pt"/>
    </style:style>
    <style:style style:name="T169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694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695" style:parent-style-name="ConsPlusNormal" style:family="paragraph">
      <style:paragraph-properties fo:text-align="justify" fo:text-indent="0.375in"/>
    </style:style>
    <style:style style:name="T169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697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69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699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700" style:parent-style-name="ConsPlusNormal" style:family="paragraph">
      <style:paragraph-properties fo:text-align="center"/>
    </style:style>
    <style:style style:name="T170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702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70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0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0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0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0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708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709" style:parent-style-name="ConsPlusNormal" style:family="paragraph">
      <style:paragraph-properties fo:text-align="justify" fo:text-indent="0.375in"/>
    </style:style>
    <style:style style:name="T171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1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1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713" style:parent-style-name="ConsPlusNormal" style:family="paragraph">
      <style:paragraph-properties fo:text-align="justify" fo:text-indent="0.375in"/>
    </style:style>
    <style:style style:name="T171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1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16" style:parent-style-name="Основнойшрифтабзаца" style:family="text">
      <style:text-properties style:font-name="Times New Roman" style:font-name-complex="Times New Roman" fo:font-size="9pt" style:font-size-asian="9pt" style:font-size-complex="9pt"/>
    </style:style>
    <style:style style:name="T171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718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719" style:parent-style-name="ConsPlusNormal" style:family="paragraph">
      <style:paragraph-properties fo:text-align="justify" fo:text-indent="0.375in"/>
    </style:style>
    <style:style style:name="T172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721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72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723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724" style:parent-style-name="ConsPlusNormal" style:family="paragraph">
      <style:paragraph-properties fo:text-align="center"/>
    </style:style>
    <style:style style:name="T172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2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2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2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2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3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3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3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3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3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3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736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737" style:parent-style-name="ConsPlusNormal" style:family="paragraph">
      <style:paragraph-properties fo:text-align="justify" fo:text-indent="0.375in"/>
    </style:style>
    <style:style style:name="T173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3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4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741" style:parent-style-name="ConsPlusNormal" style:family="paragraph">
      <style:paragraph-properties fo:text-align="justify" fo:text-indent="0.375in"/>
    </style:style>
    <style:style style:name="T174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4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4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745" style:parent-style-name="ConsPlusNormal" style:family="paragraph">
      <style:paragraph-properties fo:text-align="justify" fo:text-indent="0.375in"/>
    </style:style>
    <style:style style:name="T174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4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4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749" style:parent-style-name="ConsPlusNormal" style:family="paragraph">
      <style:paragraph-properties fo:text-align="justify" fo:text-indent="0.375in"/>
    </style:style>
    <style:style style:name="T175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5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5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753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754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755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756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757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758" style:parent-style-name="ConsPlusNormal" style:family="paragraph">
      <style:paragraph-properties fo:text-align="justify" fo:text-indent="0.375in"/>
    </style:style>
    <style:style style:name="T175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760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176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762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763" style:parent-style-name="ConsPlusNormal" style:family="paragraph">
      <style:paragraph-properties fo:text-align="center"/>
    </style:style>
    <style:style style:name="T176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6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6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6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6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6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7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7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7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7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7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7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7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7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7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7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8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8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8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8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8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8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8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787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788" style:parent-style-name="ConsPlusNormal" style:family="paragraph">
      <style:paragraph-properties fo:text-align="justify" fo:text-indent="0.375in"/>
    </style:style>
    <style:style style:name="T178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9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9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792" style:parent-style-name="Standard" style:family="paragraph">
      <style:paragraph-properties fo:text-align="justify" fo:line-height="100%" fo:text-indent="0.3861in"/>
    </style:style>
    <style:style style:name="T179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style:language-asian="ru" style:country-asian="RU"/>
    </style:style>
    <style:style style:name="T179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style:language-asian="ru" style:country-asian="RU"/>
    </style:style>
    <style:style style:name="T1795" style:parent-style-name="Основнойшрифтабзаца" style:family="text">
      <style:text-properties style:font-name="Times New Roman" style:font-name-complex="Times New Roman" fo:font-size="13pt" style:font-size-asian="13pt" style:font-size-complex="13pt" style:language-asian="ru" style:country-asian="RU"/>
    </style:style>
    <style:style style:name="P1796" style:parent-style-name="ConsPlusNormal" style:family="paragraph">
      <style:paragraph-properties fo:text-align="justify" fo:text-indent="0.375in"/>
    </style:style>
    <style:style style:name="T179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79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79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800" style:parent-style-name="ConsPlusNormal" style:family="paragraph">
      <style:paragraph-properties fo:text-align="justify" fo:text-indent="0.375in"/>
    </style:style>
    <style:style style:name="T180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80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0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804" style:parent-style-name="ConsPlusNormal" style:family="paragraph">
      <style:paragraph-properties fo:text-align="justify" fo:text-indent="0.375in"/>
    </style:style>
    <style:style style:name="T180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80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0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808" style:parent-style-name="ConsPlusNormal" style:family="paragraph">
      <style:paragraph-properties fo:text-align="justify" fo:text-indent="0.375in"/>
    </style:style>
    <style:style style:name="T180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81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1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812" style:parent-style-name="ConsPlusNormal" style:family="paragraph">
      <style:paragraph-properties fo:text-align="justify" fo:text-indent="0.375in"/>
    </style:style>
    <style:style style:name="T181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81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1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816" style:parent-style-name="ConsPlusNormal" style:family="paragraph">
      <style:paragraph-properties fo:text-align="justify" fo:text-indent="0.375in"/>
    </style:style>
    <style:style style:name="T181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81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1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820" style:parent-style-name="ConsPlusNormal" style:family="paragraph">
      <style:paragraph-properties fo:text-align="justify" fo:text-indent="0.375in"/>
    </style:style>
    <style:style style:name="T182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82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2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824" style:parent-style-name="ConsPlusNormal" style:family="paragraph">
      <style:paragraph-properties fo:text-align="justify" fo:text-indent="0.375in"/>
    </style:style>
    <style:style style:name="T182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82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2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828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829" style:parent-style-name="ConsPlusNormal" style:family="paragraph">
      <style:paragraph-properties fo:text-align="justify" fo:text-indent="0.375in"/>
    </style:style>
    <style:style style:name="T183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83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83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83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3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835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836" style:parent-style-name="ConsPlusNormal" style:family="paragraph">
      <style:paragraph-properties fo:text-align="center"/>
    </style:style>
    <style:style style:name="T183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83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3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84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4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84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4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844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845" style:parent-style-name="ConsPlusNormal" style:family="paragraph">
      <style:paragraph-properties fo:text-align="justify" fo:text-indent="0.375in"/>
    </style:style>
    <style:style style:name="T184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84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4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849" style:parent-style-name="ConsPlusNormal" style:family="paragraph">
      <style:paragraph-properties fo:text-align="justify" fo:text-indent="0.375in"/>
    </style:style>
    <style:style style:name="T185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85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5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853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854" style:parent-style-name="Standard" style:family="paragraph">
      <style:paragraph-properties fo:text-align="justify" fo:line-height="100%" fo:text-indent="0.3861in"/>
    </style:style>
    <style:style style:name="T185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 fo:background-color="#FFFFFF"/>
    </style:style>
    <style:style style:name="T1856" style:parent-style-name="Основнойшрифтабзаца" style:family="text">
      <style:text-properties style:font-name="Times New Roman" style:font-name-complex="Times New Roman" fo:font-size="13pt" style:font-size-asian="13pt" style:font-size-complex="13pt" fo:background-color="#FFFFFF"/>
    </style:style>
    <style:style style:name="T1857" style:parent-style-name="Основнойшрифтабзаца" style:family="text">
      <style:text-properties style:font-name="Times New Roman" style:font-name-complex="Times New Roman" fo:font-size="13pt" style:font-size-asian="13pt" style:font-size-complex="13pt" fo:background-color="#FFFFFF" style:language-asian="ru" style:country-asian="RU"/>
    </style:style>
    <style:style style:name="T185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 style:language-asian="ru" style:country-asian="RU"/>
    </style:style>
    <style:style style:name="T185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 style:language-asian="ru" style:country-asian="RU"/>
    </style:style>
    <style:style style:name="T1860" style:parent-style-name="Основнойшрифтабзаца" style:family="text">
      <style:text-properties style:font-name="Times New Roman" style:font-name-complex="Times New Roman" fo:font-size="13pt" style:font-size-asian="13pt" style:font-size-complex="13pt" fo:background-color="#FFFFFF" style:language-asian="ru" style:country-asian="RU"/>
    </style:style>
    <style:style style:name="T1861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1862" style:parent-style-name="Основнойшрифтабзаца" style:family="text">
      <style:text-properties style:font-name="Times New Roman" style:font-name-complex="Times New Roman" fo:font-size="13pt" style:font-size-asian="13pt" style:font-size-complex="13pt" fo:background-color="#FFFFFF" style:language-asian="ru" style:country-asian="RU"/>
    </style:style>
    <style:style style:name="P1863" style:parent-style-name="ConsPlusNormal" style:family="paragraph">
      <style:paragraph-properties fo:text-align="center"/>
    </style:style>
    <style:style style:name="T186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86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6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language="en" fo:country="US"/>
    </style:style>
    <style:style style:name="T186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86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869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870" style:parent-style-name="ConsPlusNormal" style:family="paragraph">
      <style:paragraph-properties fo:text-align="justify" fo:text-indent="0.375in"/>
    </style:style>
    <style:style style:name="T187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language="en" fo:country="US"/>
    </style:style>
    <style:style style:name="T187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873" style:parent-style-name="ConsPlusNormal" style:family="paragraph">
      <style:paragraph-properties fo:text-align="justify" fo:text-indent="0.375in"/>
    </style:style>
    <style:style style:name="T187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87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876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877" style:parent-style-name="ConsPlusNormal" style:family="paragraph">
      <style:paragraph-properties fo:text-align="justify" fo:text-indent="0.375in"/>
    </style:style>
    <style:style style:name="T187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87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88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88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8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883" style:parent-style-name="ConsPlusNormal" style:family="paragraph">
      <style:paragraph-properties fo:text-align="center"/>
    </style:style>
    <style:style style:name="T188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88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8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language="en" fo:country="US"/>
    </style:style>
    <style:style style:name="T188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8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88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9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89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9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893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894" style:parent-style-name="ConsPlusNormal" style:family="paragraph">
      <style:paragraph-properties fo:text-align="justify" fo:text-indent="0.375in"/>
    </style:style>
    <style:style style:name="T189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language="en" fo:country="US"/>
    </style:style>
    <style:style style:name="T189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89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898" style:parent-style-name="ConsPlusNormal" style:family="paragraph">
      <style:paragraph-properties fo:text-align="justify" fo:text-indent="0.375in"/>
    </style:style>
    <style:style style:name="T189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90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0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902" style:parent-style-name="ConsPlusNormal" style:family="paragraph">
      <style:paragraph-properties fo:text-align="justify" fo:text-indent="0.375in"/>
    </style:style>
    <style:style style:name="T190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90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0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906" style:parent-style-name="Основнойшрифтабзаца" style:family="text">
      <style:text-properties style:font-name="Times New Roman" style:font-name-complex="Times New Roman" fo:font-style="italic" style:font-style-asian="italic" fo:font-size="13pt" style:font-size-asian="13pt" style:font-size-complex="13pt"/>
    </style:style>
    <style:style style:name="T190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908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909" style:parent-style-name="ConsPlusNormal" style:family="paragraph">
      <style:paragraph-properties fo:text-align="justify" fo:text-indent="0.375in"/>
    </style:style>
    <style:style style:name="T191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91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91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91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1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915" style:parent-style-name="ConsPlusNormal" style:family="paragraph">
      <style:paragraph-properties fo:text-align="center"/>
    </style:style>
    <style:style style:name="T191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91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1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language="en" fo:country="US"/>
    </style:style>
    <style:style style:name="T191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2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92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2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92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2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925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926" style:parent-style-name="ConsPlusNormal" style:family="paragraph">
      <style:paragraph-properties fo:text-align="justify" fo:text-indent="0.375in"/>
    </style:style>
    <style:style style:name="T192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language="en" fo:country="US"/>
    </style:style>
    <style:style style:name="T192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2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930" style:parent-style-name="ConsPlusNormal" style:family="paragraph">
      <style:paragraph-properties fo:text-align="justify" fo:text-indent="0.375in"/>
    </style:style>
    <style:style style:name="T193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93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3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934" style:parent-style-name="ConsPlusNormal" style:family="paragraph">
      <style:paragraph-properties fo:text-align="justify" fo:text-indent="0.375in"/>
    </style:style>
    <style:style style:name="T193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93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3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938" style:parent-style-name="Основнойшрифтабзаца" style:family="text">
      <style:text-properties style:font-name="Times New Roman" style:font-name-complex="Times New Roman" fo:font-style="italic" style:font-style-asian="italic" fo:font-size="13pt" style:font-size-asian="13pt" style:font-size-complex="13pt"/>
    </style:style>
    <style:style style:name="T193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940" style:parent-style-name="ConsPlusNormal" style:family="paragraph">
      <style:paragraph-properties fo:text-align="justify" fo:text-indent="0.375in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1941" style:parent-style-name="ConsPlusNormal" style:family="paragraph">
      <style:paragraph-properties fo:text-align="justify" fo:text-indent="0.375in"/>
    </style:style>
    <style:style style:name="T194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94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94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94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4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947" style:parent-style-name="ConsPlusNormal" style:family="paragraph">
      <style:paragraph-properties fo:text-align="center"/>
    </style:style>
    <style:style style:name="T194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94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5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95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5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95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5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195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956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957" style:parent-style-name="ConsPlusNormal" style:family="paragraph">
      <style:paragraph-properties fo:text-align="justify" fo:text-indent="0.375in"/>
    </style:style>
    <style:style style:name="T195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95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6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961" style:parent-style-name="ConsPlusNormal" style:family="paragraph">
      <style:paragraph-properties fo:text-align="justify" fo:text-indent="0.375in"/>
    </style:style>
    <style:style style:name="T196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96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6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965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966" style:parent-style-name="ConsPlusNormal" style:family="paragraph">
      <style:paragraph-properties fo:text-align="justify" fo:text-indent="0.375in"/>
    </style:style>
    <style:style style:name="T196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96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96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97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7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972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P1973" style:parent-style-name="ConsPlusNormal" style:family="paragraph">
      <style:paragraph-properties fo:text-align="center"/>
    </style:style>
    <style:style style:name="T197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97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7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97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7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97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8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981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982" style:parent-style-name="ConsPlusNormal" style:family="paragraph">
      <style:paragraph-properties fo:text-align="justify" fo:text-indent="0.375in"/>
    </style:style>
    <style:style style:name="T198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98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8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986" style:parent-style-name="ConsPlusNormal" style:family="paragraph">
      <style:paragraph-properties fo:text-align="justify" fo:text-indent="0.375in"/>
    </style:style>
    <style:style style:name="T198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98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8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990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1991" style:parent-style-name="ConsPlusNormal" style:family="paragraph">
      <style:paragraph-properties fo:text-align="justify" fo:text-indent="0.375in"/>
    </style:style>
    <style:style style:name="T199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199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99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199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199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1997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P1998" style:parent-style-name="ConsPlusNormal" style:family="paragraph">
      <style:paragraph-properties fo:text-align="center"/>
    </style:style>
    <style:style style:name="T199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00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00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language="en" fo:country="US"/>
    </style:style>
    <style:style style:name="T200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00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00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00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006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007" style:parent-style-name="ConsPlusNormal" style:family="paragraph">
      <style:paragraph-properties fo:text-align="justify" fo:text-indent="0.375in"/>
    </style:style>
    <style:style style:name="T200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language="en" fo:country="US"/>
    </style:style>
    <style:style style:name="T200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01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011" style:parent-style-name="ConsPlusNormal" style:family="paragraph">
      <style:paragraph-properties fo:text-align="justify" fo:text-indent="0.375in"/>
    </style:style>
    <style:style style:name="T201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01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01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015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016" style:parent-style-name="ConsPlusNormal" style:family="paragraph">
      <style:paragraph-properties fo:text-align="justify" fo:text-indent="0.375in"/>
    </style:style>
    <style:style style:name="T201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01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01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02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02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022" style:parent-style-name="ConsPlusNormal" style:family="paragraph">
      <style:paragraph-properties fo:text-align="center"/>
    </style:style>
    <style:style style:name="T202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02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02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language="en" fo:country="US"/>
    </style:style>
    <style:style style:name="T202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02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02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02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030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031" style:parent-style-name="ConsPlusNormal" style:family="paragraph">
      <style:paragraph-properties fo:text-align="justify" fo:text-indent="0.375in"/>
    </style:style>
    <style:style style:name="T203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language="en" fo:country="US"/>
    </style:style>
    <style:style style:name="T203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03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035" style:parent-style-name="ConsPlusNormal" style:family="paragraph">
      <style:paragraph-properties fo:text-align="justify" fo:text-indent="0.375in"/>
    </style:style>
    <style:style style:name="T203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03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03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039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040" style:parent-style-name="ConsPlusNormal" style:family="paragraph">
      <style:paragraph-properties fo:text-align="justify" fo:text-indent="0.375in"/>
    </style:style>
    <style:style style:name="T204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04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04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04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04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046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P2047" style:parent-style-name="ConsPlusNormal" style:family="paragraph">
      <style:paragraph-properties fo:text-align="center"/>
    </style:style>
    <style:style style:name="T204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04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05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language="en" fo:country="US"/>
    </style:style>
    <style:style style:name="T205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05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05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05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055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056" style:parent-style-name="ConsPlusNormal" style:family="paragraph">
      <style:paragraph-properties fo:text-align="justify" fo:text-indent="0.375in"/>
    </style:style>
    <style:style style:name="T205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language="en" fo:country="US"/>
    </style:style>
    <style:style style:name="T205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05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060" style:parent-style-name="ConsPlusNormal" style:family="paragraph">
      <style:paragraph-properties fo:text-align="justify" fo:text-indent="0.375in"/>
    </style:style>
    <style:style style:name="T206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06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06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064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065" style:parent-style-name="ConsPlusNormal" style:family="paragraph">
      <style:paragraph-properties fo:text-align="justify" fo:text-indent="0.375in"/>
    </style:style>
    <style:style style:name="T206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06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06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06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07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071" style:parent-style-name="ConsPlusNormal" style:family="paragraph">
      <style:paragraph-properties fo:text-align="center"/>
    </style:style>
    <style:style style:name="T207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07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07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07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07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07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07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079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080" style:parent-style-name="ConsPlusNormal" style:family="paragraph">
      <style:paragraph-properties fo:text-align="justify" fo:text-indent="0.375in"/>
    </style:style>
    <style:style style:name="T208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08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08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084" style:parent-style-name="ConsPlusNormal" style:family="paragraph">
      <style:paragraph-properties fo:text-align="justify" fo:text-indent="0.375in"/>
    </style:style>
    <style:style style:name="T208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08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08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088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089" style:parent-style-name="ConsPlusNormal" style:family="paragraph">
      <style:paragraph-properties fo:text-align="justify" fo:text-indent="0.375in"/>
    </style:style>
    <style:style style:name="T209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09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092" style:parent-style-name="ConsPlusNormal" style:family="paragraph">
      <style:paragraph-properties fo:text-align="justify" fo:text-indent="0.375in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093" style:parent-style-name="ConsPlusNormal" style:family="paragraph">
      <style:paragraph-properties fo:text-align="justify" fo:text-indent="0.375in"/>
    </style:style>
    <style:style style:name="T209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09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096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097" style:parent-style-name="ConsPlusNormal" style:family="paragraph">
      <style:paragraph-properties fo:text-align="justify" fo:text-indent="0.375in"/>
    </style:style>
    <style:style style:name="T209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099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10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101" style:parent-style-name="ConsPlusNormal" style:family="paragraph">
      <style:paragraph-properties fo:text-align="center"/>
    </style:style>
    <style:style style:name="T210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103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10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0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0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0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0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0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1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111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112" style:parent-style-name="ConsPlusNormal" style:family="paragraph">
      <style:paragraph-properties fo:text-align="justify" fo:text-indent="0.375in"/>
    </style:style>
    <style:style style:name="T211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1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1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116" style:parent-style-name="ConsPlusNormal" style:family="paragraph">
      <style:paragraph-properties fo:text-align="justify" fo:text-indent="0.375in"/>
    </style:style>
    <style:style style:name="T211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1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1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120" style:parent-style-name="ConsPlusNormal" style:family="paragraph">
      <style:paragraph-properties fo:text-align="justify" fo:text-indent="0.375in"/>
    </style:style>
    <style:style style:name="T212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2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2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12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125" style:parent-style-name="Основнойшрифтабзаца" style:family="text">
      <style:text-properties style:font-name="Times New Roman" style:font-name-complex="Times New Roman" fo:font-style="italic" style:font-style-asian="italic" fo:font-size="13pt" style:font-size-asian="13pt" style:font-size-complex="13pt"/>
    </style:style>
    <style:style style:name="T212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127" style:parent-style-name="ConsPlusNormal" style:family="paragraph">
      <style:paragraph-properties fo:text-align="justify" fo:text-indent="0.375in"/>
      <style:text-properties style:font-name="Times New Roman" style:font-name-complex="Times New Roman" fo:color="#FF0000" fo:font-size="13pt" style:font-size-asian="13pt" style:font-size-complex="13pt" fo:background-color="#FFFF00"/>
    </style:style>
    <style:style style:name="P2128" style:parent-style-name="ConsPlusNormal" style:family="paragraph">
      <style:paragraph-properties fo:text-align="justify" fo:text-indent="0.375in"/>
    </style:style>
    <style:style style:name="T212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13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131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132" style:parent-style-name="ConsPlusNormal" style:family="paragraph">
      <style:paragraph-properties fo:text-align="justify" fo:text-indent="0.375in"/>
    </style:style>
    <style:style style:name="T213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13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135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136" style:parent-style-name="ConsPlusNormal" style:family="paragraph">
      <style:paragraph-properties fo:text-align="justify" fo:text-indent="0.375in"/>
    </style:style>
    <style:style style:name="T213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138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13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140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141" style:parent-style-name="ConsPlusNormal" style:family="paragraph">
      <style:paragraph-properties fo:text-align="center"/>
    </style:style>
    <style:style style:name="T214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143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14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4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4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4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4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4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5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5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5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5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5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5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5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5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5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159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160" style:parent-style-name="ConsPlusNormal" style:family="paragraph">
      <style:paragraph-properties fo:text-align="justify" fo:text-indent="0.375in"/>
    </style:style>
    <style:style style:name="T216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6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6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164" style:parent-style-name="ConsPlusNormal" style:family="paragraph">
      <style:paragraph-properties fo:text-align="justify" fo:text-indent="0.375in"/>
    </style:style>
    <style:style style:name="T216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6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6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168" style:parent-style-name="ConsPlusNormal" style:family="paragraph">
      <style:paragraph-properties fo:text-align="justify" fo:text-indent="0.375in"/>
    </style:style>
    <style:style style:name="T216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7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7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172" style:parent-style-name="ConsPlusNormal" style:family="paragraph">
      <style:paragraph-properties fo:text-align="justify" fo:text-indent="0.375in"/>
    </style:style>
    <style:style style:name="T217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7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7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176" style:parent-style-name="ConsPlusNormal" style:family="paragraph">
      <style:paragraph-properties fo:text-align="justify" fo:text-indent="0.375in"/>
    </style:style>
    <style:style style:name="T217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7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7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180" style:parent-style-name="ConsPlusNormal" style:family="paragraph">
      <style:paragraph-properties fo:text-align="justify" fo:text-indent="0.375in"/>
    </style:style>
    <style:style style:name="T218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8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8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184" style:parent-style-name="ConsPlusNormal" style:family="paragraph">
      <style:paragraph-properties fo:text-align="justify" fo:text-indent="0.375in"/>
    </style:style>
    <style:style style:name="T218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8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8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188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189" style:parent-style-name="ConsPlusNormal" style:family="paragraph">
      <style:paragraph-properties fo:text-align="justify" fo:text-indent="0.375in"/>
    </style:style>
    <style:style style:name="T219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19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19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9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9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195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2196" style:parent-style-name="ConsPlusNormal" style:family="paragraph">
      <style:paragraph-properties fo:text-align="center"/>
    </style:style>
    <style:style style:name="T219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19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19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0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0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0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0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204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205" style:parent-style-name="ConsPlusNormal" style:family="paragraph">
      <style:paragraph-properties fo:text-align="justify" fo:text-indent="0.375in"/>
    </style:style>
    <style:style style:name="T220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0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0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209" style:parent-style-name="ConsPlusNormal" style:family="paragraph">
      <style:paragraph-properties fo:text-align="justify" fo:text-indent="0.375in"/>
    </style:style>
    <style:style style:name="T221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1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1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213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214" style:parent-style-name="ConsPlusNormal" style:family="paragraph">
      <style:paragraph-properties fo:text-align="justify" fo:text-indent="0.375in"/>
    </style:style>
    <style:style style:name="T221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21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21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1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1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220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2221" style:parent-style-name="Standard" style:family="paragraph">
      <style:paragraph-properties fo:text-align="center" fo:line-height="100%"/>
    </style:style>
    <style:style style:name="T222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2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2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2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2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2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28" style:parent-style-name="Основнойшрифтабзаца" style:family="text">
      <style:text-properties fo:font-size="13pt" style:font-size-asian="13pt" style:font-size-complex="13pt"/>
    </style:style>
    <style:style style:name="P2229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230" style:parent-style-name="ConsPlusNormal" style:family="paragraph">
      <style:paragraph-properties fo:text-align="justify" fo:text-indent="0.375in"/>
    </style:style>
    <style:style style:name="T223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3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3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234" style:parent-style-name="ConsPlusNormal" style:family="paragraph">
      <style:paragraph-properties fo:text-align="justify" fo:text-indent="0.375in"/>
    </style:style>
    <style:style style:name="T223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3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3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238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239" style:parent-style-name="ConsPlusNormal" style:family="paragraph">
      <style:paragraph-properties fo:text-align="justify" fo:text-indent="0.375in"/>
    </style:style>
    <style:style style:name="T224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24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24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4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4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245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P2246" style:parent-style-name="ConsPlusNormal" style:family="paragraph">
      <style:paragraph-properties fo:text-align="center"/>
    </style:style>
    <style:style style:name="T224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4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4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5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5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5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5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254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255" style:parent-style-name="ConsPlusNormal" style:family="paragraph">
      <style:paragraph-properties fo:text-align="justify" fo:text-indent="0.375in"/>
    </style:style>
    <style:style style:name="T225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5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5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259" style:parent-style-name="ConsPlusNormal" style:family="paragraph">
      <style:paragraph-properties fo:text-align="justify" fo:text-indent="0.375in"/>
    </style:style>
    <style:style style:name="T226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6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6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263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264" style:parent-style-name="ConsPlusNormal" style:family="paragraph">
      <style:paragraph-properties fo:text-align="justify" fo:text-indent="0.375in"/>
    </style:style>
    <style:style style:name="T226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26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26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6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6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270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271" style:parent-style-name="ConsPlusNormal" style:family="paragraph">
      <style:paragraph-properties fo:text-align="center"/>
    </style:style>
    <style:style style:name="T227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7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7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7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7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7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7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279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280" style:parent-style-name="ConsPlusNormal" style:family="paragraph">
      <style:paragraph-properties fo:text-align="justify" fo:text-indent="0.375in"/>
    </style:style>
    <style:style style:name="T228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8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8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284" style:parent-style-name="ConsPlusNormal" style:family="paragraph">
      <style:paragraph-properties fo:text-align="justify" fo:text-indent="0.375in"/>
    </style:style>
    <style:style style:name="T228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8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8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288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289" style:parent-style-name="ConsPlusNormal" style:family="paragraph">
      <style:paragraph-properties fo:text-align="justify" fo:text-indent="0.375in"/>
    </style:style>
    <style:style style:name="T229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29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29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9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9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295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P2296" style:parent-style-name="ConsPlusNormal" style:family="paragraph">
      <style:paragraph-properties fo:text-align="center"/>
    </style:style>
    <style:style style:name="T229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29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29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30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0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30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0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304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305" style:parent-style-name="ConsPlusNormal" style:family="paragraph">
      <style:paragraph-properties fo:text-align="justify" fo:text-indent="0.375in"/>
    </style:style>
    <style:style style:name="T230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30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0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309" style:parent-style-name="ConsPlusNormal" style:family="paragraph">
      <style:paragraph-properties fo:text-align="justify" fo:text-indent="0.375in"/>
    </style:style>
    <style:style style:name="T231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31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1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313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314" style:parent-style-name="ConsPlusNormal" style:family="paragraph">
      <style:paragraph-properties fo:text-align="justify" fo:text-indent="0.375in"/>
    </style:style>
    <style:style style:name="T231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31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31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31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1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320" style:parent-style-name="ConsPlusNormal" style:family="paragraph">
      <style:paragraph-properties fo:text-align="center"/>
    </style:style>
    <style:style style:name="T232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32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2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32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2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32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2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328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329" style:parent-style-name="Standard" style:family="paragraph">
      <style:paragraph-properties fo:text-align="justify" fo:margin-bottom="0in" fo:line-height="100%" fo:text-indent="0.3861in"/>
    </style:style>
    <style:style style:name="T233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style:language-asian="ru" style:country-asian="RU"/>
    </style:style>
    <style:style style:name="T233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style:language-asian="ru" style:country-asian="RU"/>
    </style:style>
    <style:style style:name="T2332" style:parent-style-name="Основнойшрифтабзаца" style:family="text">
      <style:text-properties style:font-name="Times New Roman" style:font-name-complex="Times New Roman" fo:font-size="13pt" style:font-size-asian="13pt" style:font-size-complex="13pt" style:language-asian="ru" style:country-asian="RU"/>
    </style:style>
    <style:style style:name="P2333" style:parent-style-name="ConsPlusNormal" style:family="paragraph">
      <style:paragraph-properties fo:text-align="justify" fo:text-indent="0.375in"/>
    </style:style>
    <style:style style:name="T233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33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3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337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338" style:parent-style-name="ConsPlusNormal" style:family="paragraph">
      <style:paragraph-properties fo:text-align="justify" fo:text-indent="0.375in"/>
    </style:style>
    <style:style style:name="T233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34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34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34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4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344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P2345" style:parent-style-name="ConsPlusNormal" style:family="paragraph">
      <style:paragraph-properties fo:text-align="center"/>
    </style:style>
    <style:style style:name="T234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34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4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34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5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35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5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353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354" style:parent-style-name="ConsPlusNormal" style:family="paragraph">
      <style:paragraph-properties fo:text-align="justify" fo:text-indent="0.375in"/>
    </style:style>
    <style:style style:name="T235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35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5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358" style:parent-style-name="ConsPlusNormal" style:family="paragraph">
      <style:paragraph-properties fo:text-align="justify" fo:text-indent="0.375in"/>
    </style:style>
    <style:style style:name="T235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36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6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362" style:parent-style-name="ConsPlusNormal" style:family="paragraph">
      <style:paragraph-properties fo:text-align="justify" fo:text-indent="0.375in"/>
    </style:style>
    <style:style style:name="T236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364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36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366" style:parent-style-name="ConsPlusNormal" style:family="paragraph">
      <style:paragraph-properties fo:text-align="center"/>
    </style:style>
    <style:style style:name="T236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368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36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37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7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37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7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0.5pt" style:font-size-asian="10.5pt" style:font-size-complex="10.5pt"/>
    </style:style>
    <style:style style:name="T237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7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37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7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378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379" style:parent-style-name="ConsPlusNormal" style:family="paragraph">
      <style:paragraph-properties fo:text-align="justify" fo:text-indent="0.375in"/>
    </style:style>
    <style:style style:name="T238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38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8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383" style:parent-style-name="Основнойшрифтабзаца" style:family="text">
      <style:text-properties style:font-name="Times New Roman" style:font-name-complex="Times New Roman" fo:font-style="italic" style:font-style-asian="italic" fo:font-size="13pt" style:font-size-asian="13pt" style:font-size-complex="13pt"/>
    </style:style>
    <style:style style:name="T238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385" style:parent-style-name="ConsPlusNormal" style:family="paragraph">
      <style:paragraph-properties fo:text-align="justify" fo:text-indent="0.3743in"/>
    </style:style>
    <style:style style:name="T238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38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8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389" style:parent-style-name="ConsPlusNormal" style:family="paragraph">
      <style:paragraph-properties fo:text-align="justify" fo:text-indent="0.3743in"/>
    </style:style>
    <style:style style:name="T239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39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39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393" style:parent-style-name="ConsPlusNormal" style:family="paragraph">
      <style:paragraph-properties fo:text-align="justify" fo:text-indent="0.3743in"/>
      <style:text-properties style:font-name="Times New Roman" style:font-name-complex="Times New Roman" fo:font-size="13pt" style:font-size-asian="13pt" style:font-size-complex="13pt"/>
    </style:style>
    <style:style style:name="P2394" style:parent-style-name="ConsPlusNormal" style:family="paragraph">
      <style:paragraph-properties fo:text-align="justify" fo:text-indent="0.3743in"/>
      <style:text-properties style:font-name="Times New Roman" style:font-name-complex="Times New Roman" fo:font-size="13pt" style:font-size-asian="13pt" style:font-size-complex="13pt"/>
    </style:style>
    <style:style style:name="P2395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396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397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398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399" style:parent-style-name="ConsPlusNormal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P2400" style:parent-style-name="ConsPlusNormal" style:family="paragraph">
      <style:paragraph-properties fo:text-align="justify" fo:text-indent="0.375in"/>
    </style:style>
    <style:style style:name="T240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 fo:background-color="#FFFFFF"/>
    </style:style>
    <style:style style:name="T2402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 fo:background-color="#FFFFFF"/>
    </style:style>
    <style:style style:name="T240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 fo:background-color="#FFFFFF"/>
    </style:style>
    <style:style style:name="P2404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2405" style:parent-style-name="ConsPlusNormal" style:family="paragraph">
      <style:paragraph-properties fo:text-align="center"/>
    </style:style>
    <style:style style:name="T240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 fo:background-color="#FFFFFF"/>
    </style:style>
    <style:style style:name="T2407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 fo:background-color="#FFFFFF"/>
    </style:style>
    <style:style style:name="T240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240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/>
    </style:style>
    <style:style style:name="T241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241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/>
    </style:style>
    <style:style style:name="T241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413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414" style:parent-style-name="ConsPlusNormal" style:family="paragraph">
      <style:paragraph-properties fo:text-align="justify" fo:text-indent="0.375in"/>
    </style:style>
    <style:style style:name="T241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41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41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418" style:parent-style-name="ConsPlusNormal" style:family="paragraph">
      <style:paragraph-properties fo:text-align="justify" fo:text-indent="0.375in"/>
    </style:style>
    <style:style style:name="T241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42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42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422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423" style:parent-style-name="ConsPlusNormal" style:family="paragraph">
      <style:paragraph-properties fo:text-align="justify" fo:text-indent="0.375in"/>
    </style:style>
    <style:style style:name="T242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42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42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242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/>
    </style:style>
    <style:style style:name="T242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429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P2430" style:parent-style-name="ConsPlusNormal" style:family="paragraph">
      <style:paragraph-properties fo:text-align="center"/>
    </style:style>
    <style:style style:name="T243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243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/>
    </style:style>
    <style:style style:name="T243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243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/>
    </style:style>
    <style:style style:name="T243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243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/>
    </style:style>
    <style:style style:name="T243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438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439" style:parent-style-name="ConsPlusNormal" style:family="paragraph">
      <style:paragraph-properties fo:text-align="justify" fo:text-indent="0.375in"/>
    </style:style>
    <style:style style:name="T244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44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44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443" style:parent-style-name="ConsPlusNormal" style:family="paragraph">
      <style:paragraph-properties fo:text-align="justify" fo:text-indent="0.375in"/>
    </style:style>
    <style:style style:name="T244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44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44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447" style:parent-style-name="ConsPlusNormal" style:family="paragraph">
      <style:paragraph-properties fo:text-align="justify" fo:text-indent="0.375in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448" style:parent-style-name="ConsPlusNormal" style:family="paragraph">
      <style:paragraph-properties fo:text-align="justify" fo:text-indent="0.375in"/>
    </style:style>
    <style:style style:name="T244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45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45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background-color="#FFFFFF"/>
    </style:style>
    <style:style style:name="T245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fo:background-color="#FFFFFF"/>
    </style:style>
    <style:style style:name="T245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454" style:parent-style-name="ConsPlusNormal" style:family="paragraph">
      <style:paragraph-properties fo:text-align="justify" fo:text-indent="0.375in"/>
    </style:style>
    <style:style style:name="T245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45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45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45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459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2460" style:parent-style-name="ConsPlusNormal" style:family="paragraph">
      <style:paragraph-properties fo:text-align="center"/>
    </style:style>
    <style:style style:name="T246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46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46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46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46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46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46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0.5pt" style:font-size-asian="10.5pt" style:font-size-complex="10.5pt"/>
    </style:style>
    <style:style style:name="T246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46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47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47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472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473" style:parent-style-name="ConsPlusNormal" style:family="paragraph">
      <style:paragraph-properties fo:text-align="justify" fo:text-indent="0.375in"/>
    </style:style>
    <style:style style:name="T247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47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47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47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478" style:parent-style-name="Основнойшрифтабзаца" style:family="text">
      <style:text-properties style:font-name="Times New Roman" style:font-name-complex="Times New Roman" fo:font-style="italic" style:font-style-asian="italic" fo:font-size="13pt" style:font-size-asian="13pt" style:font-size-complex="13pt"/>
    </style:style>
    <style:style style:name="T247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480" style:parent-style-name="ConsPlusNormal" style:family="paragraph">
      <style:paragraph-properties fo:text-align="justify" fo:text-indent="0.375in"/>
    </style:style>
    <style:style style:name="T248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48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48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484" style:parent-style-name="ConsPlusNormal" style:family="paragraph">
      <style:paragraph-properties fo:text-align="justify" fo:text-indent="0.375in"/>
    </style:style>
    <style:style style:name="T248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48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48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488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489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490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491" style:parent-style-name="ConsPlusNormal" style:family="paragraph">
      <style:paragraph-properties fo:text-align="justify" fo:text-indent="0.375in"/>
    </style:style>
    <style:style style:name="T249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49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49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49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496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2497" style:parent-style-name="ConsPlusNormal" style:family="paragraph">
      <style:paragraph-properties fo:text-align="center"/>
    </style:style>
    <style:style style:name="T249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49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0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0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0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0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0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0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0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250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508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509" style:parent-style-name="ConsPlusNormal" style:family="paragraph">
      <style:paragraph-properties fo:text-align="justify" fo:text-indent="0.375in"/>
    </style:style>
    <style:style style:name="T251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1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1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513" style:parent-style-name="ConsPlusNormal" style:family="paragraph">
      <style:paragraph-properties fo:text-align="justify" fo:text-indent="0.375in"/>
    </style:style>
    <style:style style:name="T251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1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1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517" style:parent-style-name="ConsPlusNormal" style:family="paragraph">
      <style:paragraph-properties fo:text-align="justify" fo:text-indent="0.375in"/>
    </style:style>
    <style:style style:name="T251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1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2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521" style:parent-style-name="Основнойшрифтабзаца" style:family="text">
      <style:text-properties style:font-name="Times New Roman" style:font-name-complex="Times New Roman" fo:font-style="italic" style:font-style-asian="italic" fo:font-size="13pt" style:font-size-asian="13pt" style:font-size-complex="13pt"/>
    </style:style>
    <style:style style:name="T252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523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524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525" style:parent-style-name="ConsPlusNormal" style:family="paragraph">
      <style:paragraph-properties fo:text-align="justify" fo:text-indent="0.375in"/>
    </style:style>
    <style:style style:name="T252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527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2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529" style:parent-style-name="Standard" style:family="paragraph">
      <style:paragraph-properties fo:text-align="center" fo:line-height="100%"/>
    </style:style>
    <style:style style:name="T253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531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53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3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3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3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36" style:parent-style-name="Основнойшрифтабзаца" style:family="text">
      <style:text-properties fo:font-size="13pt" style:font-size-asian="13pt" style:font-size-complex="13pt"/>
    </style:style>
    <style:style style:name="P2537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2538" style:parent-style-name="ConsPlusNormal" style:family="paragraph">
      <style:paragraph-properties fo:text-align="justify" fo:text-indent="0.375in"/>
    </style:style>
    <style:style style:name="T253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4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4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542" style:parent-style-name="ConsPlusNormal" style:family="paragraph">
      <style:paragraph-properties fo:text-align="justify" fo:text-indent="0.375in"/>
    </style:style>
    <style:style style:name="T254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4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4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546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547" style:parent-style-name="ConsPlusNormal" style:family="paragraph">
      <style:paragraph-properties fo:text-align="justify" fo:text-indent="0.375in"/>
    </style:style>
    <style:style style:name="T254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54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5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5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552" style:parent-style-name="ConsPlusNormal" style:family="paragraph">
      <style:paragraph-properties fo:text-align="center"/>
    </style:style>
    <style:style style:name="T255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5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5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5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5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5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5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560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2561" style:parent-style-name="ConsPlusNormal" style:family="paragraph">
      <style:paragraph-properties fo:text-align="justify" fo:text-indent="0.375in"/>
    </style:style>
    <style:style style:name="T256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6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6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565" style:parent-style-name="ConsPlusNormal" style:family="paragraph">
      <style:paragraph-properties fo:text-align="justify" fo:text-indent="0.375in"/>
    </style:style>
    <style:style style:name="T256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6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6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569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570" style:parent-style-name="ConsPlusNormal" style:family="paragraph">
      <style:paragraph-properties fo:text-align="justify" fo:text-indent="0.375in"/>
    </style:style>
    <style:style style:name="T257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57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7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7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575" style:parent-style-name="ConsPlusNormal" style:family="paragraph">
      <style:paragraph-properties fo:text-align="center"/>
    </style:style>
    <style:style style:name="T257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7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7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7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8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8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8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583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584" style:parent-style-name="ConsPlusNormal" style:family="paragraph">
      <style:paragraph-properties fo:text-align="justify" fo:text-indent="0.375in"/>
    </style:style>
    <style:style style:name="T258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8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8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588" style:parent-style-name="ConsPlusNormal" style:family="paragraph">
      <style:paragraph-properties fo:text-align="justify" fo:text-indent="0.375in"/>
    </style:style>
    <style:style style:name="T258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59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59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592" style:parent-style-name="ConsPlusNormal" style:family="paragraph">
      <style:paragraph-properties fo:text-align="justify" fo:text-indent="0.375in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593" style:parent-style-name="ConsPlusNormal" style:family="paragraph">
      <style:paragraph-properties fo:text-align="justify" fo:text-indent="0.375in"/>
    </style:style>
    <style:style style:name="T259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59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59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597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598" style:parent-style-name="ConsPlusNormal" style:family="paragraph">
      <style:paragraph-properties fo:text-align="justify" fo:text-indent="0.375in"/>
    </style:style>
    <style:style style:name="T259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60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60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602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2603" style:parent-style-name="ConsPlusNormal" style:family="paragraph">
      <style:paragraph-properties fo:text-align="center"/>
    </style:style>
    <style:style style:name="T260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605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60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60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608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2609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610" style:parent-style-name="ConsPlusNormal" style:family="paragraph">
      <style:paragraph-properties fo:text-align="justify" fo:text-indent="0.375in"/>
    </style:style>
    <style:style style:name="T261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61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613" style:parent-style-name="ConsPlusNormal" style:family="paragraph">
      <style:paragraph-properties fo:text-align="justify" fo:text-indent="0.375in"/>
    </style:style>
    <style:style style:name="T261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61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616" style:parent-style-name="ConsPlusNormal" style:family="paragraph">
      <style:paragraph-properties fo:text-align="justify" fo:text-indent="0.375in"/>
    </style:style>
    <style:style style:name="T261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61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619" style:parent-style-name="ConsPlusNormal" style:family="paragraph">
      <style:paragraph-properties fo:text-align="justify" fo:text-indent="0.375in"/>
    </style:style>
    <style:style style:name="T262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62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622" style:parent-style-name="Standard" style:family="paragraph">
      <style:paragraph-properties fo:text-align="justify" fo:line-height="100%" fo:text-indent="0.3861in"/>
    </style:style>
    <style:style style:name="T262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style:language-asian="ru" style:country-asian="RU"/>
    </style:style>
    <style:style style:name="T2624" style:parent-style-name="Основнойшрифтабзаца" style:family="text">
      <style:text-properties style:font-name="Times New Roman" style:font-name-complex="Times New Roman" fo:font-size="13pt" style:font-size-asian="13pt" style:font-size-complex="13pt" style:language-asian="ru" style:country-asian="RU"/>
    </style:style>
    <style:style style:name="P2625" style:parent-style-name="ConsPlusNormal" style:family="paragraph">
      <style:paragraph-properties fo:text-align="justify" fo:text-indent="0.375in"/>
    </style:style>
    <style:style style:name="T262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62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628" style:parent-style-name="ConsPlusNormal" style:family="paragraph">
      <style:paragraph-properties fo:text-align="justify" fo:text-indent="0.375in"/>
    </style:style>
    <style:style style:name="T262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63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631" style:parent-style-name="Основнойшрифтабзаца" style:family="text">
      <style:text-properties style:font-name="Times New Roman" style:font-name-complex="Times New Roman" fo:font-size="13pt" style:font-size-asian="13pt" style:font-size-complex="13pt" fo:background-color="#FFFFFF"/>
    </style:style>
    <style:style style:name="T2632" style:parent-style-name="Основнойшрифтабзаца" style:family="text">
      <style:text-properties style:font-name="Times New Roman" style:font-name-complex="Times New Roman" fo:font-size="13pt" style:font-size-asian="13pt" style:font-size-complex="13pt" fo:background-color="#FFFFFF"/>
    </style:style>
    <style:style style:name="P2633" style:parent-style-name="ConsPlusNormal" style:family="paragraph">
      <style:paragraph-properties fo:text-align="justify" fo:text-indent="0.375in"/>
    </style:style>
    <style:style style:name="T263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63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636" style:parent-style-name="ConsPlusNormal" style:family="paragraph">
      <style:paragraph-properties fo:text-align="justify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637" style:parent-style-name="ConsPlusNormal" style:family="paragraph">
      <style:paragraph-properties fo:text-align="justify"/>
    </style:style>
    <style:style style:name="T263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639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64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641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2642" style:parent-style-name="ConsPlusNormal" style:family="paragraph">
      <style:paragraph-properties fo:text-align="center"/>
    </style:style>
    <style:style style:name="T264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644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64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646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64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648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64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650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651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 fo:language="en" fo:country="US"/>
    </style:style>
    <style:style style:name="T2652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65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 fo:language="en" fo:country="US"/>
    </style:style>
    <style:style style:name="T265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65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656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2657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658" style:parent-style-name="ConsPlusNormal" style:family="paragraph">
      <style:paragraph-properties fo:text-align="justify" fo:text-indent="0.375in"/>
    </style:style>
    <style:style style:name="T265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66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66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662" style:parent-style-name="ConsPlusNormal" style:family="paragraph">
      <style:paragraph-properties fo:text-align="justify" fo:text-indent="0.375in"/>
    </style:style>
    <style:style style:name="T266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66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66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666" style:parent-style-name="ConsPlusNormal" style:family="paragraph">
      <style:paragraph-properties fo:text-align="justify" fo:text-indent="0.375in"/>
    </style:style>
    <style:style style:name="T266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66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66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67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671" style:parent-style-name="ConsPlusNormal" style:family="paragraph">
      <style:paragraph-properties fo:text-align="justify" fo:text-indent="0.375in"/>
    </style:style>
    <style:style style:name="T267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language="en" fo:country="US"/>
    </style:style>
    <style:style style:name="T267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67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675" style:parent-style-name="Основнойшрифтабзаца" style:family="text">
      <style:text-properties style:font-name="Times New Roman" style:font-name-complex="Times New Roman" fo:font-size="13pt" style:font-size-asian="13pt" style:font-size-complex="13pt" fo:background-color="#FFFFFF"/>
    </style:style>
    <style:style style:name="P2676" style:parent-style-name="ConsPlusNormal" style:family="paragraph">
      <style:paragraph-properties fo:text-align="justify" fo:text-indent="0.375in"/>
    </style:style>
    <style:style style:name="T267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fo:language="en" fo:country="US"/>
    </style:style>
    <style:style style:name="T267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679" style:parent-style-name="ConsPlusNormal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P2680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681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682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683" style:parent-style-name="ConsPlusNormal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P2684" style:parent-style-name="ConsPlusNormal" style:family="paragraph">
      <style:paragraph-properties fo:text-align="justify" fo:text-indent="0.375in"/>
    </style:style>
    <style:style style:name="T268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686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68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688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2689" style:parent-style-name="ConsPlusNormal" style:family="paragraph">
      <style:paragraph-properties fo:text-align="center"/>
    </style:style>
    <style:style style:name="T269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691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269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69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69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69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69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69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69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699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700" style:parent-style-name="ConsPlusNormal" style:family="paragraph">
      <style:paragraph-properties fo:text-align="justify" fo:text-indent="0.375in"/>
    </style:style>
    <style:style style:name="T270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70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03" style:parent-style-name="Основнойшрифтабзаца" style:family="text">
      <style:text-properties style:font-name="Times New Roman" style:font-name-complex="Times New Roman" fo:font-size="9pt" style:font-size-asian="9pt" style:font-size-complex="9pt"/>
    </style:style>
    <style:style style:name="T270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705" style:parent-style-name="ConsPlusNormal" style:family="paragraph">
      <style:paragraph-properties fo:text-align="justify" fo:text-indent="0.375in"/>
    </style:style>
    <style:style style:name="T270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70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0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709" style:parent-style-name="ConsPlusNormal" style:family="paragraph">
      <style:paragraph-properties fo:text-align="justify" fo:text-indent="0.375in"/>
    </style:style>
    <style:style style:name="T271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71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1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713" style:parent-style-name="ConsPlusNormal" style:family="paragraph">
      <style:paragraph-properties fo:text-align="justify" fo:text-indent="0.375in"/>
      <style:text-properties fo:font-size="13pt" style:font-size-asian="13pt" style:font-size-complex="13pt"/>
    </style:style>
    <style:style style:name="P2714" style:parent-style-name="Standard" style:family="paragraph">
      <style:paragraph-properties fo:text-align="justify" fo:line-height="100%" fo:text-indent="0.3861in"/>
    </style:style>
    <style:style style:name="T2715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 style:language-asian="ru" style:country-asian="RU"/>
    </style:style>
    <style:style style:name="T2716" style:parent-style-name="Основнойшрифтабзаца" style:family="text">
      <style:text-properties style:font-name="Times New Roman" style:font-name-complex="Times New Roman" fo:font-size="13pt" style:font-size-asian="13pt" style:font-size-complex="13pt" style:language-asian="ru" style:country-asian="RU"/>
    </style:style>
    <style:style style:name="T271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 style:language-asian="ru" style:country-asian="RU"/>
    </style:style>
    <style:style style:name="T271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 style:language-asian="ru" style:country-asian="RU"/>
    </style:style>
    <style:style style:name="T2719" style:parent-style-name="Основнойшрифтабзаца" style:family="text">
      <style:text-properties style:font-name="Times New Roman" style:font-name-complex="Times New Roman" fo:font-size="13pt" style:font-size-asian="13pt" style:font-size-complex="13pt" style:language-asian="ru" style:country-asian="RU"/>
    </style:style>
    <style:style style:name="P2720" style:parent-style-name="ConsPlusNormal" style:family="paragraph">
      <style:paragraph-properties fo:text-align="center"/>
    </style:style>
    <style:style style:name="T272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72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2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72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2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72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2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728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729" style:parent-style-name="ConsPlusNormal" style:family="paragraph">
      <style:paragraph-properties fo:text-align="justify" fo:text-indent="0.375in"/>
    </style:style>
    <style:style style:name="T273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73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3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733" style:parent-style-name="ConsPlusNormal" style:family="paragraph">
      <style:paragraph-properties fo:text-align="justify" fo:text-indent="0.375in"/>
    </style:style>
    <style:style style:name="T273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73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3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737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738" style:parent-style-name="ConsPlusNormal" style:family="paragraph">
      <style:paragraph-properties fo:text-align="justify" fo:text-indent="0.375in"/>
    </style:style>
    <style:style style:name="T273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74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74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74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4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744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2745" style:parent-style-name="ConsPlusNormal" style:family="paragraph">
      <style:paragraph-properties fo:text-align="center"/>
    </style:style>
    <style:style style:name="T274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74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4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74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5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75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5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753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754" style:parent-style-name="ConsPlusNormal" style:family="paragraph">
      <style:paragraph-properties fo:text-align="justify" fo:text-indent="0.375in"/>
    </style:style>
    <style:style style:name="T275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75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5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758" style:parent-style-name="ConsPlusNormal" style:family="paragraph">
      <style:paragraph-properties fo:text-align="justify" fo:text-indent="0.375in"/>
    </style:style>
    <style:style style:name="T275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76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6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762" style:parent-style-name="ConsPlusNormal" style:family="paragraph">
      <style:paragraph-properties fo:text-align="justify" fo:text-indent="0.375in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763" style:parent-style-name="ConsPlusNormal" style:family="paragraph">
      <style:paragraph-properties fo:text-align="justify" fo:text-indent="0.375in"/>
    </style:style>
    <style:style style:name="T276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76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76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76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6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769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770" style:parent-style-name="ConsPlusNormal" style:family="paragraph">
      <style:paragraph-properties fo:text-align="center"/>
    </style:style>
    <style:style style:name="T277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77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7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77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7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77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7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778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779" style:parent-style-name="ConsPlusNormal" style:family="paragraph">
      <style:paragraph-properties fo:text-align="justify" fo:text-indent="0.375in"/>
    </style:style>
    <style:style style:name="T278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78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8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783" style:parent-style-name="ConsPlusNormal" style:family="paragraph">
      <style:paragraph-properties fo:text-align="justify" fo:text-indent="0.375in"/>
    </style:style>
    <style:style style:name="T278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78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8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787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788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789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790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791" style:parent-style-name="ConsPlusNormal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P2792" style:parent-style-name="ConsPlusNormal" style:family="paragraph">
      <style:paragraph-properties fo:text-align="justify" fo:text-indent="0.375in"/>
    </style:style>
    <style:style style:name="T2793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79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79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79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2797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2798" style:parent-style-name="ConsPlusNormal" style:family="paragraph">
      <style:paragraph-properties fo:text-align="center"/>
    </style:style>
    <style:style style:name="T279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0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0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0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0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0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0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0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0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0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0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1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1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1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1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814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815" style:parent-style-name="ConsPlusNormal" style:family="paragraph">
      <style:paragraph-properties fo:text-align="justify" fo:text-indent="0.375in"/>
    </style:style>
    <style:style style:name="T281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1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1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819" style:parent-style-name="ConsPlusNormal" style:family="paragraph">
      <style:paragraph-properties fo:text-align="justify" fo:text-indent="0.375in"/>
    </style:style>
    <style:style style:name="T282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2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2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823" style:parent-style-name="Standard" style:family="paragraph">
      <style:paragraph-properties fo:text-align="justify" fo:line-height="100%" fo:text-indent="0.3861in"/>
    </style:style>
    <style:style style:name="T2824" style:parent-style-name="Основнойшрифтабзаца" style:family="text">
      <style:text-properties style:font-name="Times New Roman" fo:font-weight="bold" style:font-weight-asian="bold" style:font-weight-complex="bold" fo:font-size="13pt" style:font-size-asian="13pt" style:font-size-complex="13pt"/>
    </style:style>
    <style:style style:name="T2825" style:parent-style-name="Основнойшрифтабзаца" style:family="text">
      <style:text-properties style:font-name="Times New Roman" fo:font-weight="bold" style:font-weight-asian="bold" style:font-weight-complex="bold" fo:font-size="9pt" style:font-size-asian="9pt" style:font-size-complex="9pt"/>
    </style:style>
    <style:style style:name="T2826" style:parent-style-name="Основнойшрифтабзаца" style:family="text">
      <style:text-properties fo:font-size="13pt" style:font-size-asian="13pt" style:font-size-complex="13pt"/>
    </style:style>
    <style:style style:name="T282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828" style:parent-style-name="ConsPlusNormal" style:family="paragraph">
      <style:paragraph-properties fo:text-align="justify" fo:text-indent="0.375in"/>
    </style:style>
    <style:style style:name="T282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3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3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832" style:parent-style-name="ConsPlusNormal" style:family="paragraph">
      <style:paragraph-properties fo:text-align="justify" fo:text-indent="0.375in"/>
    </style:style>
    <style:style style:name="T283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3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3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836" style:parent-style-name="ConsPlusNormal" style:family="paragraph">
      <style:paragraph-properties fo:text-align="justify" fo:text-indent="0.375in"/>
    </style:style>
    <style:style style:name="T283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3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3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840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2841" style:parent-style-name="ConsPlusNormal" style:family="paragraph">
      <style:paragraph-properties fo:text-align="justify" fo:text-indent="0.375in"/>
    </style:style>
    <style:style style:name="T284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84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84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4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4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847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2848" style:parent-style-name="ConsPlusNormal" style:family="paragraph">
      <style:paragraph-properties fo:text-align="center"/>
    </style:style>
    <style:style style:name="T284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5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5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5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5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5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5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5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5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5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5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860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861" style:parent-style-name="ConsPlusNormal" style:family="paragraph">
      <style:paragraph-properties fo:text-align="justify" fo:text-indent="0.375in"/>
    </style:style>
    <style:style style:name="T286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6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6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865" style:parent-style-name="ConsPlusNormal" style:family="paragraph">
      <style:paragraph-properties fo:text-align="justify" fo:text-indent="0.375in"/>
    </style:style>
    <style:style style:name="T286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6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6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869" style:parent-style-name="ConsPlusNormal" style:family="paragraph">
      <style:paragraph-properties fo:text-align="justify" fo:text-indent="0.375in"/>
    </style:style>
    <style:style style:name="T287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7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7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873" style:parent-style-name="ConsPlusNormal" style:family="paragraph">
      <style:paragraph-properties fo:text-align="justify" fo:text-indent="0.375in"/>
    </style:style>
    <style:style style:name="T287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7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7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877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878" style:parent-style-name="ConsPlusNormal" style:family="paragraph">
      <style:paragraph-properties fo:text-align="justify" fo:text-indent="0.375in"/>
    </style:style>
    <style:style style:name="T287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88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88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8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883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2884" style:parent-style-name="ConsPlusNormal" style:family="paragraph">
      <style:paragraph-properties fo:text-align="center"/>
    </style:style>
    <style:style style:name="T288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88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8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8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8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9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9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9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9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894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895" style:parent-style-name="ConsPlusNormal" style:family="paragraph">
      <style:paragraph-properties fo:text-align="justify" fo:text-indent="0.375in"/>
    </style:style>
    <style:style style:name="T289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89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89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899" style:parent-style-name="ConsPlusNormal" style:list-style-name="WWNum6" style:family="paragraph">
      <style:paragraph-properties fo:text-align="justify" fo:margin-left="0in" fo:text-indent="0.375in">
        <style:tab-stops/>
      </style:paragraph-properties>
    </style:style>
    <style:style style:name="T290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0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90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903" style:parent-style-name="ConsPlusNormal" style:family="paragraph">
      <style:paragraph-properties fo:text-align="justify" fo:text-indent="0.375in"/>
    </style:style>
    <style:style style:name="T290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0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90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907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908" style:parent-style-name="ConsPlusNormal" style:family="paragraph">
      <style:paragraph-properties fo:text-align="justify" fo:text-indent="0.375in"/>
    </style:style>
    <style:style style:name="T290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91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91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1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91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914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2915" style:parent-style-name="ConsPlusNormal" style:family="paragraph">
      <style:paragraph-properties fo:text-align="center"/>
    </style:style>
    <style:style style:name="T291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1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91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1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92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2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92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923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924" style:parent-style-name="ConsPlusNormal" style:family="paragraph">
      <style:paragraph-properties fo:text-align="justify" fo:text-indent="0.375in"/>
    </style:style>
    <style:style style:name="T292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2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92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928" style:parent-style-name="ConsPlusNormal" style:family="paragraph">
      <style:paragraph-properties fo:text-align="justify" fo:text-indent="0.375in"/>
    </style:style>
    <style:style style:name="T292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3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93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932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 fo:background-color="#FFFF00"/>
    </style:style>
    <style:style style:name="P2933" style:parent-style-name="ConsPlusNormal" style:family="paragraph">
      <style:paragraph-properties fo:text-align="justify" fo:text-indent="0.375in"/>
    </style:style>
    <style:style style:name="T2934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93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93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3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93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939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2940" style:parent-style-name="ConsPlusNormal" style:family="paragraph">
      <style:paragraph-properties fo:text-align="center" fo:text-indent="0.375in"/>
    </style:style>
    <style:style style:name="T294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4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94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4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94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4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94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4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P2949" style:parent-style-name="Standard" style:family="paragraph">
      <style:paragraph-properties fo:text-align="justify" fo:line-height="100%" fo:text-indent="0.3861in"/>
    </style:style>
    <style:style style:name="T2950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2951" style:parent-style-name="Основнойшрифтабзаца" style:family="text">
      <style:text-properties fo:font-size="13pt" style:font-size-asian="13pt" style:font-size-complex="13pt"/>
    </style:style>
    <style:style style:name="P2952" style:parent-style-name="ConsPlusNormal" style:family="paragraph">
      <style:paragraph-properties fo:text-align="justify" fo:text-indent="0.375in"/>
    </style:style>
    <style:style style:name="T295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5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95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956" style:parent-style-name="Основнойшрифтабзаца" style:family="text">
      <style:text-properties style:font-name="Times New Roman" style:font-name-complex="Times New Roman" fo:font-size="13pt" style:font-size-asian="13pt" style:font-size-complex="13pt" fo:background-color="#FFFFFF"/>
    </style:style>
    <style:style style:name="T2957" style:parent-style-name="Основнойшрифтабзаца" style:family="text">
      <style:text-properties style:font-name="Times New Roman" style:font-name-complex="Times New Roman" fo:font-size="13pt" style:font-size-asian="13pt" style:font-size-complex="13pt" fo:background-color="#FFFFFF"/>
    </style:style>
    <style:style style:name="P2958" style:parent-style-name="ConsPlusNormal" style:family="paragraph">
      <style:paragraph-properties fo:text-align="justify" fo:text-indent="0.375in"/>
    </style:style>
    <style:style style:name="T295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6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96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962" style:parent-style-name="ConsPlusNormal" style:family="paragraph">
      <style:paragraph-properties fo:text-align="justify" fo:text-indent="0.375in"/>
    </style:style>
    <style:style style:name="T296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6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96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966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2967" style:parent-style-name="ConsPlusNormal" style:family="paragraph">
      <style:paragraph-properties fo:text-align="justify" fo:text-indent="0.375in"/>
    </style:style>
    <style:style style:name="T2968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96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970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 fo:background-color="#FFFF00"/>
    </style:style>
    <style:style style:name="P2971" style:parent-style-name="ConsPlusNormal" style:family="paragraph">
      <style:paragraph-properties fo:text-align="justify" fo:text-indent="0.375in"/>
    </style:style>
    <style:style style:name="T297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297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97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7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97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977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2978" style:parent-style-name="ConsPlusNormal" style:family="paragraph">
      <style:paragraph-properties fo:text-align="center"/>
    </style:style>
    <style:style style:name="T297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8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98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8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98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8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98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8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98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988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2989" style:parent-style-name="ConsPlusNormal" style:family="paragraph">
      <style:paragraph-properties fo:text-align="justify" fo:text-indent="0.375in"/>
    </style:style>
    <style:style style:name="T299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9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99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993" style:parent-style-name="ConsPlusNormal" style:family="paragraph">
      <style:paragraph-properties fo:text-align="justify" fo:text-indent="0.375in"/>
    </style:style>
    <style:style style:name="T299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9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299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997" style:parent-style-name="ConsPlusNormal" style:family="paragraph">
      <style:paragraph-properties fo:text-align="justify" fo:text-indent="0.375in"/>
    </style:style>
    <style:style style:name="T299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299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300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3001" style:parent-style-name="ConsPlusNormal" style:family="paragraph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3002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3003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3004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3005" style:parent-style-name="ConsPlusNormal" style:list-style-name="LFO11" style:family="paragraph">
      <style:paragraph-properties fo:text-align="justify" fo:margin-left="0in" fo:text-indent="0.375in">
        <style:tab-stops/>
      </style:paragraph-properties>
      <style:text-properties style:font-name="Times New Roman" style:font-name-asian="Times New Roman" style:font-name-complex="Times New Roman" fo:font-size="13pt" style:font-size-asian="13pt" style:font-size-complex="13pt" fo:background-color="#FFFFFF"/>
    </style:style>
    <style:style style:name="P3006" style:parent-style-name="ConsPlusNormal" style:list-style-name="LFO11" style:family="paragraph">
      <style:paragraph-properties fo:text-align="justify" fo:margin-left="0in" fo:text-indent="0.3868in">
        <style:tab-stops/>
      </style:paragraph-properties>
      <style:text-properties style:font-name="Times New Roman" style:font-name-asian="Times New Roman" style:font-name-complex="Times New Roman" fo:font-size="13pt" style:font-size-asian="13pt" style:font-size-complex="13pt" fo:background-color="#FFFFFF"/>
    </style:style>
    <style:style style:name="P3007" style:parent-style-name="ConsPlusNormal" style:list-style-name="LFO11" style:family="paragraph">
      <style:paragraph-properties fo:text-align="justify" fo:margin-left="0in" fo:text-indent="0.3868in">
        <style:tab-stops/>
      </style:paragraph-properties>
      <style:text-properties style:font-name="Times New Roman" style:font-name-asian="Times New Roman" style:font-name-complex="Times New Roman" fo:font-size="13pt" style:font-size-asian="13pt" style:font-size-complex="13pt" fo:background-color="#FFFFFF"/>
    </style:style>
    <style:style style:name="P3008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3009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3010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3011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3012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3013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3014" style:parent-style-name="ConsPlusNormal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P3015" style:parent-style-name="ConsPlusNormal" style:family="paragraph">
      <style:paragraph-properties fo:text-align="justify" fo:text-indent="0.4923in"/>
    </style:style>
    <style:style style:name="T3016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301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3018" style:parent-style-name="ConsPlusNormal" style:family="paragraph">
      <style:paragraph-properties fo:text-align="justify" fo:text-indent="0.4923in"/>
      <style:text-properties style:font-name="Times New Roman" style:font-name-complex="Times New Roman" fo:font-size="13pt" style:font-size-asian="13pt" style:font-size-complex="13pt"/>
    </style:style>
    <style:style style:name="P3019" style:parent-style-name="ConsPlusNormal" style:family="paragraph">
      <style:paragraph-properties fo:text-align="justify" fo:text-indent="0.4923in"/>
    </style:style>
    <style:style style:name="T3020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302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302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3023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3024" style:parent-style-name="ConsPlusNormal" style:family="paragraph">
      <style:paragraph-properties fo:text-align="center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3025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3026" style:parent-style-name="ConsPlusNormal" style:family="paragraph">
      <style:paragraph-properties fo:text-align="justify" fo:text-indent="0.375in"/>
    </style:style>
    <style:style style:name="T3027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3028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029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3030" style:parent-style-name="ConsPlusNormal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3031" style:parent-style-name="ConsPlusNormal" style:family="paragraph">
      <style:paragraph-properties fo:text-align="center"/>
    </style:style>
    <style:style style:name="T3032" style:parent-style-name="Основнойшрифтабзаца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T3033" style:parent-style-name="Основнойшрифтабзаца" style:family="text">
      <style:text-properties style:font-name="Times New Roman" style:font-name-complex="Times New Roman" fo:font-weight="bold" style:font-weight-asian="bold" fo:font-size="9pt" style:font-size-asian="9pt" style:font-size-complex="9pt"/>
    </style:style>
    <style:style style:name="T303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303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303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303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303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3039" style:parent-style-name="ConsPlusNormal" style:family="paragraph">
      <style:paragraph-properties fo:text-align="justify" fo:text-indent="0.375in"/>
      <style:text-properties style:font-name="Times New Roman" style:font-name-complex="Times New Roman" fo:font-size="13pt" style:font-size-asian="13pt" style:font-size-complex="13pt"/>
    </style:style>
    <style:style style:name="P3040" style:parent-style-name="ConsPlusNormal" style:family="paragraph">
      <style:paragraph-properties fo:text-align="justify" fo:text-indent="0.375in"/>
    </style:style>
    <style:style style:name="T304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304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9pt" style:font-size-asian="9pt" style:font-size-complex="9pt"/>
    </style:style>
    <style:style style:name="T304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3044" style:parent-style-name="Standard" style:family="paragraph">
      <style:paragraph-properties fo:widows="0" fo:orphans="0" fo:text-align="justify" fo:line-height="100%" fo:text-indent="0.375in"/>
    </style:style>
    <style:style style:name="T3045" style:parent-style-name="Основнойшрифтабзаца" style:family="text">
      <style:text-properties style:font-name="Times New Roman" fo:font-weight="bold" style:font-weight-asian="bold" style:font-weight-complex="bold" fo:font-size="13pt" style:font-size-asian="13pt" style:font-size-complex="13pt"/>
    </style:style>
    <style:style style:name="T3046" style:parent-style-name="Основнойшрифтабзаца" style:family="text">
      <style:text-properties style:font-name="Times New Roman" fo:font-weight="bold" style:font-weight-asian="bold" style:font-weight-complex="bold" fo:font-size="9pt" style:font-size-asian="9pt" style:font-size-complex="9pt"/>
    </style:style>
    <style:style style:name="T3047" style:parent-style-name="Основнойшрифтабзаца" style:family="text">
      <style:text-properties fo:font-size="13pt" style:font-size-asian="13pt" style:font-size-complex="13pt"/>
    </style:style>
    <style:style style:name="T3048" style:parent-style-name="Основнойшрифтабзаца" style:family="text">
      <style:text-properties style:font-name="Times New Roman" style:font-name-complex="Times New Roman" fo:font-size="13pt" style:font-size-asian="13pt" style:font-size-complex="13pt" style:language-asian="ru" style:country-asian="RU"/>
    </style:style>
    <style:style style:name="P3049" style:parent-style-name="Standard" style:family="paragraph">
      <style:paragraph-properties fo:widows="0" fo:orphans="0" fo:text-align="justify" fo:line-height="100%" fo:text-indent="0.375in"/>
      <style:text-properties style:font-name="Times New Roman" style:font-name-asian="Times New Roman" style:font-name-complex="Times New Roman" fo:font-size="12pt" style:font-size-asian="12pt" style:font-size-complex="12pt" style:language-asian="ru" style:country-asian="RU"/>
    </style:style>
    <style:style style:name="P3050" style:parent-style-name="Standard" style:family="paragraph">
      <style:paragraph-properties fo:widows="0" fo:orphans="0" fo:text-align="justify" fo:line-height="100%"/>
      <style:text-properties style:font-name="Times New Roman" fo:font-size="13pt" style:font-size-asian="13pt" style:font-size-complex="13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/>
      <text:p text:style-name="P3"><draw:frame draw:style-name="a0" draw:name="Рисунок 1" text:anchor-type="as-char" svg:x="0in" svg:y="0in" svg:width="6.69882in" svg:height="3.33378in" style:rel-width="scale" style:rel-height="scale"><draw:image xlink:href="media/image1.emf" xlink:type="simple" xlink:show="embed" xlink:actuate="onLoad"/><svg:title/><svg:desc/></draw:frame></text:p>
      <text:p text:style-name="Standard"><text:span text:style-name="T4">От____________</text:span><text:span text:style-name="T5"><text:tab/><text:s text:c="12"/></text:span><text:span text:style-name="T6"><text:tab/></text:span><text:span text:style-name="T7"><text:tab/></text:span><text:span text:style-name="T8"><text:tab/></text:span><text:span text:style-name="T9"><text:tab/><text:s text:c="8"/></text:span><text:span text:style-name="T10"><text:tab/><text:s text:c="12"/></text:span><text:span text:style-name="T11"><text:tab/><text:s text:c="3"/>№ ____</text:span></text:p>
      <text:p text:style-name="P12">ПРОЕКТ</text:p>
      <text:p text:style-name="P13"><text:span text:style-name="T14">Об утверждении Правил определения нормативных затрат на обеспечение <text:s/>функций<text:s/></text:span><text:span text:style-name="T15">органов местного самоуправления Рыборецкого вепсского сельского поселения и</text:span><text:span text:style-name="T16"><text:s/>подведомственных им муниципальных казенных учреждений</text:span></text:p>
      <text:p text:style-name="P17"/>
      <text:p text:style-name="P18"><text:span text:style-name="T19"><text:tab/>В соответствии с пунктом 2 части 4 статьи 19 Федерального закона</text:span><text:span text:style-name="T20"><text:line-break/>от 05 апреля 2013 года № 44-ФЗ «О контрактной системе в сфере закупок товаров, работ, услуг для обеспечения государственных и муниципальных нужд», постановлением Правительства Российской Федерации от 13.10.2014 №1047 «</text:span><text:span text:style-name="T21">Об общих правилах определения нормативных затрат на обеспечение функций государственных органов, органов управления государственными внебюджетными фондами и муниципальных органов, определенных в соответствии с бюджетным кодексом российской федерации наиболее значимых учреждений науки, образования, культуры и здравоохранения, включая соответственно территориальные органы и подведомственные казенные учреждения, а также государственной корпорации по атомной энергии "росатом", государственной корпорации по космической деятельности "роскосмос" и подведомственных им организаций</text:span><text:span text:style-name="T22">», постановлением Администрации Рыборецкого вепсского сельского поселения от_________ №___ «Об утверждении требований к порядку разработки и принятия правовых актов о нормировании в сфере закупок, содержанию указанных актов и обеспечению их исполнения», Администрация Рыборецкого вепсского сельского поселения</text:span></text:p>
      <text:soft-page-break/>
      <text:list text:style-name="LFO9" text:continue-numbering="true">
        <text:list-item>
          <text:p text:style-name="P23"><text:span text:style-name="T24">Утвердить прилагаемые Правила<text:s/></text:span><text:span text:style-name="T25">определения нормативных затрат на обеспечение <text:s/>функций<text:s/></text:span><text:span text:style-name="T26">органов местного самоуправления Рыборецкого вепсского сельского поселения и</text:span><text:span text:style-name="T27"><text:s/>подведомственных им муниципальных казенных учреждений.</text:span></text:p>
        </text:list-item>
        <text:list-item>
          <text:p text:style-name="P28">Настоящее постановление подлежит размещению в единой информационной системе в сфере закупок товаров, работ, услуг для обеспечения государственных и муниципальных нужд в течение 7 рабочих дней с момента его утверждения.</text:p>
        </text:list-item>
        <text:list-item>
          <text:p text:style-name="P29">Настоящее постановление подлежит официальному опубликованию (обнародованию) в источниках официального опубликования (обнародования) муниципальных правовых актов Рыборецкого вепсского сельского поселения.</text:p>
        </text:list-item>
      </text:list>
      <text:p text:style-name="P30"/>
      <text:p text:style-name="P31">Глава Рыборецкого вепсского</text:p>
      <text:p text:style-name="P32">сельского поселения<text:tab/><text:tab/><text:tab/><text:tab/><text:tab/><text:s/><text:tab/><text:tab/><text:s text:c="2"/>М.А. Поляков</text:p>
      <text:p text:style-name="P33"/>
      <text:h text:style-name="P34" text:outline-level="1"/>
      <text:h text:style-name="P35" text:outline-level="1"/>
      <text:h text:style-name="P36" text:outline-level="1"/>
      <text:h text:style-name="P37" text:outline-level="1"/>
      <text:h text:style-name="P38" text:outline-level="1"/>
      <text:h text:style-name="P39" text:outline-level="1"/>
      <text:h text:style-name="P40" text:outline-level="1"/>
      <text:h text:style-name="P41" text:outline-level="1"/>
      <text:h text:style-name="P42" text:outline-level="1"/>
      <text:h text:style-name="P43" text:outline-level="1"/>
      <text:h text:style-name="P44" text:outline-level="1"/>
      <text:h text:style-name="P45" text:outline-level="1"/>
      <text:h text:style-name="P46" text:outline-level="1"/>
      <text:h text:style-name="P47" text:outline-level="1"/>
      <text:h text:style-name="P48" text:outline-level="1"/>
      <text:h text:style-name="P49" text:outline-level="1"/>
      <text:h text:style-name="P50" text:outline-level="1"/>
      <text:h text:style-name="P51" text:outline-level="1"/>
      <text:h text:style-name="P52" text:outline-level="1"/>
      <text:h text:style-name="P53" text:outline-level="1"/>
      <text:h text:style-name="P54" text:outline-level="1"/>
      <text:h text:style-name="P55" text:outline-level="1"/>
      <text:h text:style-name="P56" text:outline-level="1"/>
      <text:h text:style-name="P57" text:outline-level="1"/>
      <text:h text:style-name="P58" text:outline-level="1"><text:bookmark-start text:name="_GoBack"/><text:bookmark-end text:name="_GoBack"/><text:soft-page-break/>УТВЕРЖДЕНО</text:h>
      <text:h text:style-name="P59" text:outline-level="1">постановлением Администрации</text:h>
      <text:h text:style-name="P60" text:outline-level="1">Рыборецкого вепсского сельского поселения от _________ №_____</text:h>
      <text:p text:style-name="P61"/>
      <text:p text:style-name="P62">Правила определения</text:p>
      <text:p text:style-name="P63"><text:span text:style-name="T64">нормативных затрат на обеспечение функций<text:s/></text:span><text:span text:style-name="T65">органов местного самоуправления Рыборецкого вепсского сельского поселения</text:span><text:span text:style-name="T66"><text:s/>и подведомственных им муниципальных казенных учреждений</text:span></text:p>
      <text:h text:style-name="P67" text:outline-level="1"/>
      <text:p text:style-name="P68"><text:span text:style-name="T69">I .</text:span><text:span text:style-name="T70"><text:s/>Общие положения</text:span></text:p>
      <text:p text:style-name="P71"><text:span text:style-name="T72"><text:tab/></text:span><text:span text:style-name="T73">1.<text:s/></text:span><text:span text:style-name="T74">Настоящие Правила устанавливают порядок определения нормативных затрат на обеспечение функций<text:s/></text:span><text:span text:style-name="T75">органов местного самоуправления Рыборецкого вепсского сельского поселения</text:span><text:span text:style-name="T76"><text:s/>и подведомственных им муниципальных казенных учреждений</text:span><text:span text:style-name="T77"><text:s/>в части закупок товаров, работ, услуг (далее - нормативные затраты).</text:span></text:p>
      <text:p text:style-name="P78"><text:span text:style-name="T79"><text:tab/></text:span><text:span text:style-name="T80">2.<text:s/></text:span><text:span text:style-name="T81">Нормативные затраты применяются для обоснования объекта и (или) объектов закупки соответствующего органа местного самоуправления<text:s/></text:span><text:span text:style-name="T82">Рыборецкого вепсского сельского поселения</text:span><text:span text:style-name="T83"><text:s/></text:span><text:span text:style-name="T84">и подведомственных ему<text:s/></text:span><text:span text:style-name="T85">муниципальных казенных учреждений.</text:span></text:p>
      <text:p text:style-name="P86"><text:bookmark-start text:name="Par43"/><text:bookmark-end text:name="Par43"/><text:span text:style-name="T87"><text:tab/></text:span><text:span text:style-name="T88">3.</text:span><text:span text:style-name="T89"><text:s/>Нормативные затраты, порядок определения которых не установлен настоящими Правилами, определяются в порядке, устанавливаемом органами местного самоуправления Рыборецкого вепсского сельского поселения<text:s/></text:span><text:span text:style-name="T90">Прионежского муниципального района</text:span><text:span text:style-name="T91"><text:s/>Республики Карелия</text:span><text:span text:style-name="T92">.</text:span></text:p>
      <text:p text:style-name="P93"><text:span text:style-name="T94"><text:tab/>Общий объем затрат, связанных с закупкой товаров, работ, услуг, рассчитанный на основе нормативных затрат, не может превышать объем доведенных органам местного самоуправления<text:s/></text:span><text:span text:style-name="T95">Рыборецкого вепсского сельского поселения<text:s/></text:span><text:span text:style-name="T96">и подведомственных им<text:s/></text:span><text:span text:style-name="T97">муниципальных казенных учреждений</text:span><text:span text:style-name="T98"><text:s/>лимитов бюджетных обязательств на закупку товаров, работ, услуг в рамках исполнения бюджета<text:s/></text:span><text:span text:style-name="T99">Рыборецкого вепсского сельского поселения.</text:span></text:p>
      <text:p text:style-name="P100"><text:span text:style-name="T101"><text:tab/>При определении нормативных затрат органы местного самоуправления<text:s/></text:span><text:span text:style-name="T102">Рыборецкого вепсского сельского поселения<text:s/></text:span><text:span text:style-name="T103">применяют национальные стандарты, технические регламенты, технические условия и иные документы, а также учитывают регулируемые цены (тарифы) и положения абзаца третьего настоящего пункта.</text:span></text:p>
      <text:list text:style-name="LFO10" text:continue-numbering="true">
        <text:list-item>
          <text:list>
            <text:list-item>
              <text:list>
                <text:list-item>
                  <text:p text:style-name="P104"><text:span text:style-name="T105">Для определения нормативных затрат в соответствии с разделом<text:s/></text:span><text:span text:style-name="T106">I</text:span><text:span text:style-name="T107">I</text:span><text:span text:style-name="T108"><text:s/></text:span><text:span text:style-name="T109">Правил в формулах используются нормативы цены товаров, работ, услуг, устанавливаемые органами местного самоуправления Рыборецкого вепсского сельского поселения.</text:span></text:p>
                </text:list-item>
                <text:list-item>
                  <text:p text:style-name="P110"><text:span text:style-name="T111">Органы местного самоуправления<text:s/></text:span><text:span text:style-name="T112">Рыборецкого вепсского сельского поселения<text:s/></text:span><text:span text:style-name="T113">разрабатывают и утверждают индивидуальные (установленные для каждого работника) и (или) коллективные (установленные для нескольких работников) формируемые по категориям или группам должностей (исходя из специфики функций и полномочий органа местного самоуправления, должностных обязанностей его работников) нормативы:</text:span></text:p>
                </text:list-item>
              </text:list>
            </text:list-item>
          </text:list>
        </text:list-item>
      </text:list>
      <text:p text:style-name="P114">а) количества абонентских номеров пользовательского (оконечного) оборудования, подключенного к сети подвижной связи;</text:p>
      <text:soft-page-break/>
      <text:p text:style-name="P115">б) цены услуг подвижной связи с учетом нормативов, установленных органом местного самоуправления;</text:p>
      <text:p text:style-name="P116">в) количества SIM-карт;</text:p>
      <text:p text:style-name="P117">г) цены и количества принтеров, многофункциональных устройств и копировальных аппаратов (оргтехники);</text:p>
      <text:p text:style-name="P118">д) количества и цены средств подвижной связи;</text:p>
      <text:p text:style-name="P119">е) количества и цены планшетных компьютеров;</text:p>
      <text:p text:style-name="P120">ж) количества и цены носителей информации;</text:p>
      <text:p text:style-name="P121">з) цены и объемы потребления расходных материалов для различных типов принтеров, многофункциональных устройств, копировальных аппаратов (оргтехники);</text:p>
      <text:p text:style-name="P122">и) перечня периодических печатных изданий и справочной литературы;</text:p>
      <text:p text:style-name="P123">к) количества и цены транспортных средств;</text:p>
      <text:p text:style-name="P124">л) количества и цены мебели;</text:p>
      <text:p text:style-name="P125">м) количества и цены канцелярских принадлежностей;</text:p>
      <text:p text:style-name="P126">н) количества и цены хозяйственных товаров и принадлежностей;</text:p>
      <text:p text:style-name="P127">о) количества и цены материальных запасов для нужд гражданской обороны;</text:p>
      <text:p text:style-name="P128">п) количества и цены иных товаров и услуг.</text:p>
      <text:list text:style-name="LFO10" text:continue-numbering="true">
        <text:list-item>
          <text:list>
            <text:list-item>
              <text:list>
                <text:list-item>
                  <text:p text:style-name="P129">Количество планируемых к приобретению товаров (основных средств и материальных запасов) определяется с учетом фактического наличия количества товаров, учитываемых на балансе у органа местного самоуправления Прионежского муниципального района и подведомственных им казенных учреждений.</text:p>
                </text:list-item>
                <text:list-item>
                  <text:p text:style-name="P130">В отношении товаров, относящихся к основным средствам, устанавливаются сроки их полезного использования в соответствии с требованиями законодательства Российской Федерации о бухгалтерском учете или исходя из предполагаемого срока их фактического использования. При этом предполагаемый срок фактического использования не может быть меньше срока полезного использования, определяемого в соответствии с требованиями законодательства Российской Федерации о бухгалтерском учете.</text:p>
                </text:list-item>
              </text:list>
            </text:list-item>
          </text:list>
        </text:list-item>
      </text:list>
      <text:p text:style-name="P131"><text:span text:style-name="T132"><text:s text:c="17"/>Органами местного самоуправления<text:s/></text:span><text:span text:style-name="T133">Рыборецкого вепсского сельского поселения <text:s/></text:span><text:span text:style-name="T134">может быть установлена периодичность выполнения (оказания) работ (услуг), если такая периодичность в отношении соответствующих работ (услуг) не определена нормативными правовыми актами.</text:span></text:p>
      <text:list text:style-name="LFO10" text:continue-numbering="true">
        <text:list-item>
          <text:list>
            <text:list-item>
              <text:list>
                <text:list-item>
                  <text:p text:style-name="P135">Значение нормативов цены и нормативов количества товаров, работ и услуг для руководителей казенных учреждений не могут превышать (если установлено верхнее предельное значение) <text:s/>или быть ниже (если установлено нижнее предельное значение) нормативов цены и нормативов количества соответствующих товаров, работ, услуг, предусмотренных Методикой, для муниципального служащего, замещающего должность руководителя (заместителя руководителя) органа местного самоуправления.</text:p>
                </text:list-item>
                <text:list-item>
                  <text:p text:style-name="P136">Нормативные затраты подлежат размещению в единой информационной системе в сфере закупок.</text:p>
                </text:list-item>
              </text:list>
            </text:list-item>
          </text:list>
        </text:list-item>
      </text:list>
      <text:p text:style-name="P137"/>
      <text:p text:style-name="P138"><text:span text:style-name="T139">II</text:span><text:span text:style-name="T140">. Методика определения нормативных затрат на обеспечение функций органов местного самоуправления<text:s/></text:span><text:span text:style-name="T141">Рыборецкого вепсского сельского поселения, в том числе подведомственных им казенных учреждений</text:span></text:p>
      <text:p text:style-name="P142"/>
      <text:p text:style-name="P143"><text:span text:style-name="T144">Затраты на информационно-коммуникационные технологии</text:span></text:p>
      <text:h text:style-name="P145" text:outline-level="4"><text:bookmark-start text:name="Par94"/><text:bookmark-end text:name="Par94"/>Затраты на услуги связи</text:h>
      <text:p text:style-name="P146"/>
      <text:p text:style-name="P147"><text:span text:style-name="T148">1. Затраты на абонентскую плату (З</text:span><text:span text:style-name="T149">аб.пл.</text:span><text:span text:style-name="T150">) определяются по формуле:</text:span></text:p>
      <text:p text:style-name="P151"/>
      <text:p text:style-name="P152"><text:span text:style-name="T153">З</text:span><text:span text:style-name="T154">аб.пл.</text:span><text:span text:style-name="T155">=К</text:span><text:span text:style-name="T156">аб.пл.</text:span><text:span text:style-name="T157">*П</text:span><text:span text:style-name="T158">аб.пл.</text:span><text:span text:style-name="T159">*М</text:span><text:span text:style-name="T160">аб.пл.</text:span><text:span text:style-name="T161">,</text:span></text:p>
      <text:p text:style-name="P162">где:</text:p>
      <text:p text:style-name="P163"><text:span text:style-name="T164">К</text:span><text:span text:style-name="T165">аб.пл.</text:span><text:span text:style-name="T166"><text:s/>- количество абонентских номеров пользовательского (оконечного) оборудования, подключенного к сети местной телефонной связи, используемых для передачи голосовой информации (далее - абонентский номер для передачи голосовой информации) с i-й абонентской платой;</text:span></text:p>
      <text:p text:style-name="P167"><text:span text:style-name="T168">П</text:span><text:span text:style-name="T169">аб.пл.</text:span><text:span text:style-name="T170"><text:s/>- ежемесячная i-я абонентская плата в расчете на 1 абонентский номер для передачи голосовой информации;</text:span></text:p>
      <text:p text:style-name="P171"><text:span text:style-name="T172">М</text:span><text:span text:style-name="T173">аб.пл.</text:span><text:span text:style-name="T174"><text:s/>- количество месяцев предоставления услуги с i-й абонентской платой (</text:span><text:span text:style-name="T175">указать количество месяцев</text:span><text:span text:style-name="T176">).</text:span></text:p>
      <text:p text:style-name="P177"/>
      <text:p text:style-name="P178"><text:span text:style-name="T179">2. Затраты на повременную оплату местных, междугородних и международных телефонных соединений (Зпов.) определяются по формуле:</text:span></text:p>
      <text:p text:style-name="P180"><text:span text:style-name="T181">З</text:span><text:span text:style-name="T182">пов.</text:span><text:span text:style-name="T183">=(</text:span><text:span text:style-name="T184">К</text:span><text:span text:style-name="T185">мес.№</text:span><text:span text:style-name="T186">*П</text:span><text:span text:style-name="T187">мес.</text:span><text:span text:style-name="T188">*Ц</text:span><text:span text:style-name="T189">мес.</text:span><text:span text:style-name="T190">М</text:span><text:span text:style-name="T191">мес.</text:span><text:span text:style-name="T192">)+(К</text:span><text:span text:style-name="T193">межгор.</text:span><text:span text:style-name="T194">№*П</text:span><text:span text:style-name="T195">межгор.</text:span><text:span text:style-name="T196">*Ц</text:span><text:span text:style-name="T197">межгор.</text:span><text:span text:style-name="T198">*М</text:span><text:span text:style-name="T199">межгор.</text:span><text:span text:style-name="T200">)+(К</text:span><text:span text:style-name="T201">междунар</text:span><text:span text:style-name="T202">.№*П</text:span><text:span text:style-name="T203">междунар.</text:span><text:span text:style-name="T204">*Ц</text:span><text:span text:style-name="T205">междунар.</text:span><text:span text:style-name="T206">*М</text:span><text:span text:style-name="T207">междунар.</text:span><text:span text:style-name="T208">)</text:span><text:span text:style-name="T209">,</text:span></text:p>
      <text:p text:style-name="P210">где:</text:p>
      <text:p text:style-name="P211"><text:span text:style-name="T212">К</text:span><text:span text:style-name="T213">мес.№</text:span><text:span text:style-name="T214"><text:s/>- количество абонентских номеров для передачи голосовой информации, используемых для местных телефонных соединений, с g-м тарифом ;</text:span></text:p>
      <text:p text:style-name="P215"><text:span text:style-name="T216">П</text:span><text:span text:style-name="T217">мес.</text:span><text:span text:style-name="T218"><text:s/>- продолжительность местных телефонных соединений в месяц в расчете на 1 абонентский номер для передачи голосовой информации по g-му тарифу;</text:span></text:p>
      <text:p text:style-name="P219"><text:span text:style-name="T220">Ц</text:span><text:span text:style-name="T221">мес.</text:span><text:span text:style-name="T222"><text:s/>- цена минуты разговора при местных телефонных соединениях по g-му тарифу;</text:span></text:p>
      <text:p text:style-name="P223"><text:span text:style-name="T224">М</text:span><text:span text:style-name="T225">мес.</text:span><text:span text:style-name="T226"><text:s/>- количество месяцев предоставления услуги местной телефонной связи по g-му тарифу (</text:span><text:span text:style-name="T227">указать количество месяцев</text:span><text:span text:style-name="T228">);</text:span></text:p>
      <text:p text:style-name="P229"><text:span text:style-name="T230">К</text:span><text:span text:style-name="T231">межгор.№</text:span><text:span text:style-name="T232"><text:s/>- количество абонентских номеров для передачи голосовой информации, используемых для междугородних телефонных соединений,</text:span><text:span text:style-name="T233"><text:line-break/>с i-м тарифом;</text:span></text:p>
      <text:p text:style-name="P234"><text:span text:style-name="T235">П</text:span><text:span text:style-name="T236">межгор.</text:span><text:span text:style-name="T237"><text:s/>- продолжительность междугородних телефонных соединений в месяц в расчете на 1 абонентский телефонный номер для передачи голосовой информации по i-му тарифу;</text:span></text:p>
      <text:p text:style-name="P238"><text:span text:style-name="T239">Ц</text:span><text:span text:style-name="T240">межгор.</text:span><text:span text:style-name="T241"><text:s/>- цена минуты разговора при междугородних телефонных соединениях по i-му тарифу;</text:span></text:p>
      <text:p text:style-name="P242"><text:span text:style-name="T243">М</text:span><text:span text:style-name="T244">межгор.</text:span><text:span text:style-name="T245"><text:s/></text:span><text:span text:style-name="T246">- количество месяцев предоставления услуги междугородней телефонной связи по i-му тарифу (</text:span><text:span text:style-name="T247">указать количество месяцев</text:span><text:span text:style-name="T248">);</text:span></text:p>
      <text:p text:style-name="P249"><text:span text:style-name="T250">К</text:span><text:span text:style-name="T251">междунар.№</text:span><text:span text:style-name="T252">- количество абонентских номеров для передачи голосовой информации, используемых для международных телефонных соединений, с j-м тарифом;</text:span></text:p>
      <text:p text:style-name="P253"><text:span text:style-name="T254">П</text:span><text:span text:style-name="T255">междунар.</text:span><text:span text:style-name="T256">- продолжительность международных телефонных соединений в месяц в расчете на 1 абонентский номер для передачи голосовой информации по j-му тарифу;</text:span></text:p>
      <text:p text:style-name="P257"><text:span text:style-name="T258">Ц</text:span><text:span text:style-name="T259">междунар.</text:span><text:span text:style-name="T260"><text:s/>- цена минуты разговора при международных телефонных соединениях по j-му тарифу;</text:span></text:p>
      <text:p text:style-name="P261"><text:span text:style-name="T262">М</text:span><text:span text:style-name="T263">междунар.</text:span><text:span text:style-name="T264">- количество месяцев предоставления услуги международной телефонной связи по j-му тарифу (</text:span><text:span text:style-name="T265">указать количество месяцев</text:span><text:span text:style-name="T266">).</text:span></text:p>
      <text:p text:style-name="P267"/>
      <text:p text:style-name="P268"><text:span text:style-name="T269">3. Затраты на оплату услуг подвижной связи (Зсот) определяются по формуле:</text:span></text:p>
      <text:p text:style-name="P270"><text:span text:style-name="T271">З</text:span><text:span text:style-name="T272">сот</text:span><text:span text:style-name="T273">=К*Ц*М</text:span><text:span text:style-name="T274">,</text:span></text:p>
      <text:p text:style-name="P275"><text:tab/>где:</text:p>
      <text:p text:style-name="P276"><text:span text:style-name="T277">К</text:span><text:span text:style-name="T278">сот</text:span><text:span text:style-name="T279"><text:s/>- количество абонентских номеров пользовательского (оконечного) оборудования, подключенного к сети подвижной связи (далее - номер абонентской станции) по i-й должности;</text:span></text:p>
      <text:p text:style-name="P280"><text:span text:style-name="T281">Ц</text:span><text:span text:style-name="T282">сот</text:span><text:span text:style-name="T283"><text:s/>- ежемесячная цена услуги подвижной связи в расчете на 1 номер сотовой абонентской станции i-й должности;</text:span></text:p>
      <text:p text:style-name="P284"><text:span text:style-name="T285">М</text:span><text:span text:style-name="T286">сот</text:span><text:span text:style-name="T287"><text:s/>- количество месяцев предоставления услуги подвижной связи по i-й должности (</text:span><text:span text:style-name="T288">указать количество месяцев</text:span><text:span text:style-name="T289">).</text:span></text:p>
      <text:p text:style-name="P290"/>
      <text:p text:style-name="P291"><text:span text:style-name="T292">4. Затраты на передачу данных с использованием информационно-телекоммуникационной сети «Интернет» (далее - сеть «Интернет») и услуги интернет-провайдеров для планшетных компьютеров (Зип) определяются по формуле:</text:span></text:p>
      <text:p text:style-name="P293"/>
      <text:p text:style-name="P294"><text:span text:style-name="T295">З</text:span><text:span text:style-name="T296">ип</text:span><text:span text:style-name="T297">= К</text:span><text:span text:style-name="T298">ип</text:span><text:span text:style-name="T299">*Ц</text:span><text:span text:style-name="T300">ип</text:span><text:span text:style-name="T301">*М</text:span><text:span text:style-name="T302">ип</text:span><text:span text:style-name="T303"><text:s/></text:span><text:span text:style-name="T304">,</text:span></text:p>
      <text:p text:style-name="P305">где:</text:p>
      <text:p text:style-name="P306"><text:span text:style-name="T307">К</text:span><text:span text:style-name="T308">ип</text:span><text:span text:style-name="T309"><text:s/>- количество SIM-карт по i-й должности;</text:span></text:p>
      <text:p text:style-name="P310"><text:span text:style-name="T311">Ц</text:span><text:span text:style-name="T312">ип</text:span><text:span text:style-name="T313"><text:s/>- ежемесячная цена в расчете на 1 SIM-карту по i-й должности;</text:span></text:p>
      <text:p text:style-name="P314"><text:span text:style-name="T315">М</text:span><text:span text:style-name="T316">ип</text:span><text:span text:style-name="T317"><text:s/>- количество месяцев предоставления услуги передачи данных</text:span><text:span text:style-name="T318"><text:line-break/>по i-й должности (</text:span><text:span text:style-name="T319">указать количество месяцев</text:span><text:span text:style-name="T320">).</text:span></text:p>
      <text:p text:style-name="P321"/>
      <text:p text:style-name="P322"><text:span text:style-name="T323">5. Затраты на сеть «Интернет» и услуги интернет-провайдеров (З</text:span><text:span text:style-name="T324">и</text:span><text:span text:style-name="T325">) определяются по формуле:</text:span></text:p>
      <text:p text:style-name="P326"/>
      <text:p text:style-name="P327"><text:span text:style-name="T328">З</text:span><text:span text:style-name="T329">и</text:span><text:span text:style-name="T330">=К</text:span><text:span text:style-name="T331">и</text:span><text:span text:style-name="T332">*Ц</text:span><text:span text:style-name="T333">и</text:span><text:span text:style-name="T334">*М</text:span><text:span text:style-name="T335">и</text:span><text:span text:style-name="T336">,</text:span></text:p>
      <text:p text:style-name="P337"><text:tab/>где:</text:p>
      <text:p text:style-name="P338"><text:span text:style-name="T339">К</text:span><text:span text:style-name="T340">и</text:span><text:span text:style-name="T341"><text:s/>- количество каналов передачи данных сети «Интернет» с i-й пропускной способностью;</text:span></text:p>
      <text:p text:style-name="P342"><text:span text:style-name="T343">Ц</text:span><text:span text:style-name="T344">и</text:span><text:span text:style-name="T345"><text:s/>- месячная цена аренды канала передачи данных сети «Интернет»</text:span><text:span text:style-name="T346"><text:line-break/>с i-й пропускной способностью;</text:span></text:p>
      <text:p text:style-name="P347"><text:span text:style-name="T348">М</text:span><text:span text:style-name="T349">и</text:span><text:span text:style-name="T350"><text:s/>- количество месяцев аренды канала передачи данных сети «Интернет» с i-й пропускной способностью (</text:span><text:span text:style-name="T351">указать количество месяцев</text:span><text:span text:style-name="T352">).</text:span></text:p>
      <text:p text:style-name="P353"/>
      <text:p text:style-name="P354"><text:span text:style-name="T355">6. Затраты на электросвязь, относящуюся к связи специального назначения, используемой на региональном уровне (З</text:span><text:span text:style-name="T356">рпс</text:span><text:span text:style-name="T357">), определяются по формуле:</text:span></text:p>
      <text:p text:style-name="P358"/>
      <text:p text:style-name="P359"><text:span text:style-name="T360">З</text:span><text:span text:style-name="T361">рпс</text:span><text:span text:style-name="T362"><text:s/>= К</text:span><text:span text:style-name="T363">рпс</text:span><text:span text:style-name="T364">*Ц</text:span><text:span text:style-name="T365">рпс</text:span><text:span text:style-name="T366">*М</text:span><text:span text:style-name="T367">рпс</text:span><text:span text:style-name="T368">,</text:span></text:p>
      <text:p text:style-name="P369">где:</text:p>
      <text:p text:style-name="P370"><text:span text:style-name="T371">К</text:span><text:span text:style-name="T372">рпс</text:span><text:span text:style-name="T373"><text:s/>- количество телефонных номеров электросвязи, относящейся к связи специального назначения, используемой на региональном уровне;</text:span></text:p>
      <text:p text:style-name="P374"><text:span text:style-name="T375">Ц</text:span><text:span text:style-name="T376">рпс</text:span><text:span text:style-name="T377"><text:s/>- цена услуги электросвязи, относящейся к связи специального назначения, используемой на региональном уровне, в расчете</text:span><text:span text:style-name="T378"><text:line-break/>на 1 телефонный номер, включая ежемесячную плату за организацию соответствующего количества линий связи сети связи специального назначения;</text:span></text:p>
      <text:p text:style-name="P379"><text:span text:style-name="T380">М</text:span><text:span text:style-name="T381">рпс</text:span><text:span text:style-name="T382"><text:s/>- количество месяцев предоставления услуги (</text:span><text:span text:style-name="T383">указать количество месяцев</text:span><text:span text:style-name="T384">).</text:span></text:p>
      <text:p text:style-name="P385"/>
      <text:p text:style-name="P386"><text:span text:style-name="T387">7. Затраты на электросвязь, относящуюся к связи специального назначения,<text:s/></text:span><text:soft-page-break/><text:span text:style-name="T388">используемой на федеральном уровне (З</text:span><text:span text:style-name="T389">пс</text:span><text:span text:style-name="T390">), определяются по формуле:</text:span></text:p>
      <text:p text:style-name="P391"/>
      <text:p text:style-name="P392"><text:span text:style-name="T393">З</text:span><text:span text:style-name="T394">пс</text:span><text:span text:style-name="T395">=</text:span><text:span text:style-name="T396">К</text:span><text:span text:style-name="T397">пс</text:span><text:span text:style-name="T398">*Ц</text:span><text:span text:style-name="T399">пс</text:span><text:span text:style-name="T400">,</text:span></text:p>
      <text:p text:style-name="P401">где:</text:p>
      <text:p text:style-name="P402"><text:span text:style-name="T403">К</text:span><text:span text:style-name="T404">пс</text:span><text:span text:style-name="T405"><text:s/>- количество телефонных номеров электросвязи, относящейся к связи специального назначения, используемой на федеральном уровне;</text:span></text:p>
      <text:p text:style-name="P406"><text:span text:style-name="T407">Ц</text:span><text:span text:style-name="T408">пс</text:span><text:span text:style-name="T409"><text:s/>- цена в расчете на 1 телефонный номер электросвязи, относящейся к связи специального назначения, используемой на федеральном уровне, определяемая по фактическим данным отчетного финансового года.</text:span></text:p>
      <text:p text:style-name="P410"/>
      <text:p text:style-name="P411"><text:span text:style-name="T412">8. Затраты на оплату услуг по предоставлению цифровых потоков для коммутируемых телефонных соединений (З</text:span><text:span text:style-name="T413">цп</text:span><text:span text:style-name="T414">) определяются по формуле:</text:span></text:p>
      <text:p text:style-name="P415"/>
      <text:p text:style-name="P416"><text:span text:style-name="T417">З</text:span><text:span text:style-name="T418">цп</text:span><text:span text:style-name="T419">=К</text:span><text:span text:style-name="T420">цп</text:span><text:span text:style-name="T421">*Ц</text:span><text:span text:style-name="T422">цп</text:span><text:span text:style-name="T423">*М</text:span><text:span text:style-name="T424">цп</text:span><text:span text:style-name="T425"><text:s/></text:span><text:span text:style-name="T426">,</text:span></text:p>
      <text:p text:style-name="P427">где:</text:p>
      <text:p text:style-name="P428"><text:span text:style-name="T429">К</text:span><text:span text:style-name="T430">цп</text:span><text:span text:style-name="T431"><text:s/>- количество организованных цифровых потоков с i-й абонентской платой;</text:span></text:p>
      <text:p text:style-name="P432"><text:span text:style-name="T433">Ц</text:span><text:span text:style-name="T434">цп</text:span><text:span text:style-name="T435"><text:s/>- ежемесячная i-я абонентская плата за цифровой поток;</text:span></text:p>
      <text:p text:style-name="P436"><text:span text:style-name="T437">М</text:span><text:span text:style-name="T438">цп</text:span><text:span text:style-name="T439"><text:s/>- количество месяцев предоставления услуги с i-й абонентской платой (</text:span><text:span text:style-name="T440">указать количество месяцев</text:span><text:span text:style-name="T441">).</text:span></text:p>
      <text:p text:style-name="P442"/>
      <text:p text:style-name="P443"><text:span text:style-name="T444">9. Затраты на оплату иных услуг связи в сфере информационно-коммуникационных технологий (З</text:span><text:span text:style-name="T445">пр</text:span><text:span text:style-name="T446">) определяются по формуле:</text:span></text:p>
      <text:p text:style-name="P447"/>
      <text:p text:style-name="P448"><text:span text:style-name="T449">З</text:span><text:span text:style-name="T450">пр</text:span><text:span text:style-name="T451">=</text:span><text:span text:style-name="T452">Ц</text:span><text:span text:style-name="T453">,</text:span></text:p>
      <text:p text:style-name="P454"/>
      <text:p text:style-name="P455"><text:span text:style-name="T456">где<text:s/></text:span><text:span text:style-name="T457">Ц</text:span><text:span text:style-name="T458"><text:s/>- цена по i-й иной услуге связи, определяемая по фактическим данным отчетного финансового года;</text:span></text:p>
      <text:p text:style-name="P459"/>
      <text:h text:style-name="P460" text:outline-level="4"><text:bookmark-start text:name="Par174"/><text:bookmark-end text:name="Par174"/>Затраты на содержание имущества</text:h>
      <text:p text:style-name="P461"/>
      <text:p text:style-name="P462"><text:span text:style-name="T463">10.</text:span><text:span text:style-name="T464"><text:s/>При определении затрат на техническое обслуживание и регламентно-профилактический ремонт, указанный в пунктах 11–16 настоящей Методики, применяется перечень работ по техническому обслуживанию и регламентно-профилактическому ремонту и нормативным трудозатратам на их выполнение, установленный в эксплуатационной документации или утвержденном регламенте выполнения таких работ.</text:span></text:p>
      <text:p text:style-name="P465"><text:bookmark-start text:name="Par177"/><text:bookmark-end text:name="Par177"/></text:p>
      <text:p text:style-name="P466"><text:span text:style-name="T467">11. Затраты на техническое обслуживание и регламентно-профилактический ремонт вычислительной техники (З</text:span><text:span text:style-name="T468">рвт</text:span><text:span text:style-name="T469">) определяются по формуле:</text:span></text:p>
      <text:p text:style-name="P470"/>
      <text:p text:style-name="P471"><text:span text:style-name="T472">З</text:span><text:span text:style-name="T473">рвт</text:span><text:span text:style-name="T474">=</text:span><text:span text:style-name="T475">К</text:span><text:span text:style-name="T476">рвт</text:span><text:span text:style-name="T477">*Ц</text:span><text:span text:style-name="T478">рвт</text:span><text:span text:style-name="T479">,</text:span></text:p>
      <text:p text:style-name="P480">где:</text:p>
      <text:p text:style-name="P481"><text:span text:style-name="T482">К</text:span><text:span text:style-name="T483">рвт</text:span><text:span text:style-name="T484"><text:s/>- фактическое количество i-х рабочих станций, но не более предельного количества i-х рабочих станций;</text:span></text:p>
      <text:p text:style-name="P485"><text:span text:style-name="T486">Ц</text:span><text:span text:style-name="T487">рвт</text:span><text:span text:style-name="T488"><text:s/>- цена технического обслуживания и регламентно-профилактического ремонта в расчете на 1 i-ю рабочую станцию в год;</text:span></text:p>
      <text:p text:style-name="P489"><text:span text:style-name="T490">Предельное количество i-х рабочих станций (</text:span><text:span text:style-name="T491">П</text:span><text:span text:style-name="T492">ред.кол-во</text:span><text:span text:style-name="T493">) определяется с округлением до целого по формуле:</text:span></text:p>
      <text:p text:style-name="P494"/>
      <text:p text:style-name="P495"><text:span text:style-name="T496">П</text:span><text:span text:style-name="T497">ред.кол-во</text:span><text:span text:style-name="T498"><text:s/>= Ч</text:span><text:span text:style-name="T499">оп</text:span><text:span text:style-name="T500">*1,5</text:span><text:span text:style-name="T501">,</text:span></text:p>
      <text:soft-page-break/>
      <text:p text:style-name="P502"><text:tab/>где:</text:p>
      <text:p text:style-name="P503"><text:span text:style-name="T504"><text:tab/></text:span><text:span text:style-name="T505">Ч</text:span><text:span text:style-name="T506">оп</text:span><text:span text:style-name="T507"><text:s/>- расчетная численность основных работников, определяемая в соответствии с пунктами 17–22 общих требований к определению нормативных затрат на обеспечение функций государственных органов, органов управления государственными внебюджетными фондами и муниципальных органов, утвержденных постановлением Правительства Российской Федерации от 13 октября 2014 года № 1047 «Об общих требованиях к определению нормативных затрат на обеспечение функций государственных органов, органов управления государственными внебюджетными фондами и муниципальных органов» (далее - общие требования к определению нормативных затрат).</text:span></text:p>
      <text:p text:style-name="P508"/>
      <text:p text:style-name="P509"><text:span text:style-name="T510">12. Затраты на техническое обслуживание и регламентно-профилактический ремонт оборудования по обеспечению безопасности информации (З</text:span><text:span text:style-name="T511">сби</text:span><text:span text:style-name="T512">) определяются по формуле:</text:span></text:p>
      <text:p text:style-name="P513"/>
      <text:p text:style-name="P514"><text:span text:style-name="T515">З</text:span><text:span text:style-name="T516">сби</text:span><text:span text:style-name="T517"><text:s/>= К</text:span><text:span text:style-name="T518">сби</text:span><text:span text:style-name="T519"><text:s/>* Ц</text:span><text:span text:style-name="T520">сби</text:span><text:span text:style-name="T521">,</text:span></text:p>
      <text:p text:style-name="P522">где:</text:p>
      <text:p text:style-name="P523"><text:span text:style-name="T524">К</text:span><text:span text:style-name="T525">сби</text:span><text:span text:style-name="T526"><text:s/>- количество единиц i-го оборудования по обеспечению безопасности информации;</text:span></text:p>
      <text:p text:style-name="P527"><text:span text:style-name="T528">Ц</text:span><text:span text:style-name="T529">сби</text:span><text:span text:style-name="T530"><text:s/>- цена технического обслуживания и регламентно-профилактического ремонта 1 единицы i-го оборудования в год.</text:span></text:p>
      <text:p text:style-name="P531"/>
      <text:p text:style-name="P532"><text:span text:style-name="T533">13. Затраты на техническое обслуживание и регламентно-профилактический ремонт системы телефонной связи (автоматизированных телефонных станций) (З</text:span><text:span text:style-name="T534">стс</text:span><text:span text:style-name="T535">) определяются по формуле:</text:span></text:p>
      <text:p text:style-name="P536"/>
      <text:p text:style-name="P537"><text:span text:style-name="T538">З</text:span><text:span text:style-name="T539">стс</text:span><text:span text:style-name="T540"><text:s/>= К</text:span><text:span text:style-name="T541">стс</text:span><text:span text:style-name="T542"><text:s/>* Ц</text:span><text:span text:style-name="T543">стс</text:span><text:span text:style-name="T544"><text:s/></text:span><text:span text:style-name="T545">,</text:span></text:p>
      <text:p text:style-name="P546">где:</text:p>
      <text:p text:style-name="P547"><text:span text:style-name="T548">К</text:span><text:span text:style-name="T549">стс</text:span><text:span text:style-name="T550"><text:s/>- количество автоматизированных телефонных станций i-го вида;</text:span></text:p>
      <text:p text:style-name="P551"><text:span text:style-name="T552">Ц</text:span><text:span text:style-name="T553">стс</text:span><text:span text:style-name="T554"><text:s/></text:span><text:span text:style-name="T555">- цена технического обслуживания и регламентно-профилактического ремонта 1 автоматизированной телефонной станции i-го вида в год.</text:span></text:p>
      <text:p text:style-name="P556"/>
      <text:p text:style-name="P557"><text:span text:style-name="T558">14. Затраты на техническое обслуживание и регламентно-профилактический ремонт локальных вычислительных сетей (З</text:span><text:span text:style-name="T559">лвс</text:span><text:span text:style-name="T560">) определяются по формуле:</text:span></text:p>
      <text:p text:style-name="P561"/>
      <text:p text:style-name="P562"><text:span text:style-name="T563">З</text:span><text:span text:style-name="T564">лвс<text:s/></text:span><text:span text:style-name="T565">= К</text:span><text:span text:style-name="T566">лвс</text:span><text:span text:style-name="T567"><text:s/>* Ц</text:span><text:span text:style-name="T568">лвс</text:span><text:span text:style-name="T569">,</text:span></text:p>
      <text:p text:style-name="P570"><text:tab/>где:</text:p>
      <text:p text:style-name="P571"><text:span text:style-name="T572">К</text:span><text:span text:style-name="T573">лвс</text:span><text:span text:style-name="T574"><text:s/>- количество устройств локальных вычислительных сетей i-го вида;</text:span></text:p>
      <text:p text:style-name="P575"><text:span text:style-name="T576">Ц</text:span><text:span text:style-name="T577">лвс</text:span><text:span text:style-name="T578"><text:s/>- цена технического обслуживания и регламентно-профилактического ремонта 1 устройства локальных вычислительных сетей i-го вида в год.</text:span></text:p>
      <text:p text:style-name="P579"/>
      <text:p text:style-name="P580"/>
      <text:p text:style-name="P581"><text:span text:style-name="T582">15. Затраты на техническое обслуживание и регламентно-профилактический ремонт систем бесперебойного питания (З</text:span><text:span text:style-name="T583">сбп</text:span><text:span text:style-name="T584">) определяются по формуле:</text:span></text:p>
      <text:p text:style-name="P585"/>
      <text:p text:style-name="P586"><text:span text:style-name="T587">З</text:span><text:span text:style-name="T588">сбп</text:span><text:span text:style-name="T589"><text:s/>= К</text:span><text:span text:style-name="T590">сбп</text:span><text:span text:style-name="T591"><text:s/>* Ц</text:span><text:span text:style-name="T592">сбп</text:span><text:span text:style-name="T593">,</text:span></text:p>
      <text:p text:style-name="P594">где:</text:p>
      <text:p text:style-name="P595"><text:span text:style-name="T596">К</text:span><text:span text:style-name="T597">сбп</text:span><text:span text:style-name="T598"><text:s/>-<text:s/></text:span><text:span text:style-name="T599">количество модулей бесперебойного питания i-го вида;</text:span></text:p>
      <text:soft-page-break/>
      <text:p text:style-name="P600"><text:span text:style-name="T601">Ц</text:span><text:span text:style-name="T602">сбп</text:span><text:span text:style-name="T603"><text:s/>- цена технического обслуживания и регламентно-профилактического ремонта 1 модуля бесперебойного питания i-го вида в год.</text:span></text:p>
      <text:p text:style-name="P604"/>
      <text:p text:style-name="P605"><text:span text:style-name="T606">16. Затраты на техническое обслуживание и регламентно-профилактический ремонт принтеров, многофункциональных устройств, копировальных аппаратов и персональных компьютеров (оргтехники) (Зрпм) определяются по формуле:</text:span></text:p>
      <text:p text:style-name="P607"/>
      <text:p text:style-name="P608"><text:span text:style-name="T609">З</text:span><text:span text:style-name="T610">рпм</text:span><text:span text:style-name="T611"><text:s/>= К</text:span><text:span text:style-name="T612">рпм</text:span><text:span text:style-name="T613"><text:s/>* Ц</text:span><text:span text:style-name="T614">рпм</text:span><text:span text:style-name="T615">,</text:span></text:p>
      <text:p text:style-name="P616">где:</text:p>
      <text:p text:style-name="P617"><text:span text:style-name="T618">К</text:span><text:span text:style-name="T619">рпм</text:span><text:span text:style-name="T620"><text:s/>- количество i-х принтеров, многофункциональных устройств, копировальных аппаратов и персональных компьютеров (оргтехники);</text:span></text:p>
      <text:p text:style-name="P621"><text:span text:style-name="T622">Ц</text:span><text:span text:style-name="T623">рпм</text:span><text:span text:style-name="T624"><text:s/>- цена технического обслуживания и регламентно-профилактического ремонта i-х принтеров, многофункциональных устройств, копировальных аппаратов и персональных компьютеров (оргтехники) в год.</text:span></text:p>
      <text:p text:style-name="P625"/>
      <text:h text:style-name="P626" text:outline-level="4"><text:bookmark-start text:name="Par224"/><text:bookmark-end text:name="Par224"/>Затраты на приобретение прочих работ и услуг,</text:h>
      <text:p text:style-name="P627">не относящиеся к затратам на услуги связи, аренду</text:p>
      <text:p text:style-name="P628">и содержание имущества</text:p>
      <text:p text:style-name="P629"/>
      <text:p text:style-name="P630"><text:span text:style-name="T631">17. Затраты на оплату услуг по сопровождению программного обеспечения и приобретению простых (неисключительных) лицензий на использование программного обеспечения (З</text:span><text:span text:style-name="T632">спо</text:span><text:span text:style-name="T633">) определяются по формуле:</text:span></text:p>
      <text:p text:style-name="P634"/>
      <text:p text:style-name="P635"><text:span text:style-name="T636">З</text:span><text:span text:style-name="T637">спо</text:span><text:span text:style-name="T638"><text:s/>=<text:s/></text:span><text:span text:style-name="T639">З</text:span><text:span text:style-name="T640">сспс</text:span><text:span text:style-name="T641"><text:s/>+ З</text:span><text:span text:style-name="T642">сип</text:span><text:span text:style-name="T643"><text:s/></text:span><text:span text:style-name="T644">,</text:span></text:p>
      <text:p text:style-name="P645">где:</text:p>
      <text:p text:style-name="P646"><text:span text:style-name="T647">З</text:span><text:span text:style-name="T648">сспс</text:span><text:span text:style-name="T649"><text:s/>- затраты на оплату услуг по сопровождению справочно-правовых систем;</text:span></text:p>
      <text:p text:style-name="P650"><text:span text:style-name="T651">З</text:span><text:span text:style-name="T652">сип</text:span><text:span text:style-name="T653"><text:s/>- затраты на оплату услуг по сопровождению и приобретению иного программного обеспечения.</text:span></text:p>
      <text:p text:style-name="P654">В затраты на оплату услуг по сопровождению программного обеспечения и приобретению простых (неисключительных) лицензий на использование программного обеспечения не входят затраты на приобретение общесистемного программного обеспечения.</text:p>
      <text:p text:style-name="P655"/>
      <text:p text:style-name="P656"><text:span text:style-name="T657">17.1.</text:span><text:span text:style-name="T658"><text:s/>Затраты на оплату услуг по сопровождению справочно-правовых систем (</text:span><text:span text:style-name="T659">З</text:span><text:span text:style-name="T660">сспс</text:span><text:span text:style-name="T661">) определяются по формуле:</text:span></text:p>
      <text:p text:style-name="P662"/>
      <text:p text:style-name="P663"><text:span text:style-name="T664">З</text:span><text:span text:style-name="T665">сспс</text:span><text:span text:style-name="T666"><text:s/>= Ц</text:span><text:span text:style-name="T667">сспс</text:span><text:span text:style-name="T668">,</text:span></text:p>
      <text:p text:style-name="P669">где:</text:p>
      <text:p text:style-name="P670"><text:span text:style-name="T671">Ц</text:span><text:span text:style-name="T672">сспс</text:span><text:span text:style-name="T673"><text:s/>- цена сопровождения i-й справочно-правовой системы, определяемая согласно перечню работ по сопровождению справочно-правовых систем и нормативным трудозатратам на их выполнение, установленным в эксплуатационной документации или утвержденном регламенте выполнения работ по сопровождению справочно-правовых систем.</text:span></text:p>
      <text:p text:style-name="P674"/>
      <text:p text:style-name="P675"><text:span text:style-name="T676">17.2.</text:span><text:span text:style-name="T677"><text:s/>Затраты на оплату услуг по сопровождению и приобретению иного программного обеспечения (</text:span><text:span text:style-name="T678">З</text:span><text:span text:style-name="T679">сип</text:span><text:span text:style-name="T680">) определяются по формуле:</text:span></text:p>
      <text:p text:style-name="P681"/>
      <text:p text:style-name="P682"><text:span text:style-name="T683">З</text:span><text:span text:style-name="T684">сип</text:span><text:span text:style-name="T685"><text:s/>= Ц<text:s/></text:span><text:span text:style-name="T686">g</text:span><text:span text:style-name="T687"><text:s/>ипо</text:span><text:span text:style-name="T688"><text:s/>+ Ц<text:s/></text:span><text:span text:style-name="T689">j</text:span><text:span text:style-name="T690"><text:s/>пнл</text:span><text:span text:style-name="T691">,</text:span></text:p>
      <text:p text:style-name="P692">где:</text:p>
      <text:p text:style-name="P693"><text:span text:style-name="T694">Ц<text:s/></text:span><text:span text:style-name="T695">g</text:span><text:span text:style-name="T696"><text:s/>ипо</text:span><text:span text:style-name="T697"><text:s/>- цена сопровождения g-го иного программного обеспечения, за<text:s/></text:span><text:soft-page-break/><text:span text:style-name="T698">исключением справочно-правовых систем, определяемая согласно перечню работ по сопровождению g-го иного программного обеспечения и нормативным трудозатратам на их выполнение, установленным в эксплуатационной документации или утвержденном регламенте выполнения работ по сопровождению g-го иного программного обеспечения;</text:span></text:p>
      <text:p text:style-name="P699"><text:span text:style-name="T700">Ц</text:span><text:span text:style-name="T701"><text:s/></text:span><text:span text:style-name="T702">j</text:span><text:span text:style-name="T703"><text:s/>пнл</text:span><text:span text:style-name="T704"><text:s/>- цена простых (неисключительных) лицензий на использование программного обеспечения на j-е программное обеспечение, за исключением справочно-правовых систем.</text:span></text:p>
      <text:p text:style-name="P705"/>
      <text:p text:style-name="P706"><text:span text:style-name="T707">18. Затраты на оплату услуг, связанных с обеспечением безопасности информации (З</text:span><text:span text:style-name="T708">оби</text:span><text:span text:style-name="T709">), определяются по формуле:</text:span></text:p>
      <text:p text:style-name="P710"/>
      <text:p text:style-name="P711"><text:span text:style-name="T712">З</text:span><text:span text:style-name="T713">оби</text:span><text:span text:style-name="T714"><text:s/>= З</text:span><text:span text:style-name="T715">ат<text:s/></text:span><text:span text:style-name="T716">+ З</text:span><text:span text:style-name="T717">нп</text:span><text:span text:style-name="T718">,</text:span></text:p>
      <text:p text:style-name="P719">где:</text:p>
      <text:p text:style-name="P720"><text:span text:style-name="T721">З</text:span><text:span text:style-name="T722">ат</text:span><text:span text:style-name="T723"><text:s/>- затраты на проведение аттестационных, проверочных и контрольных мероприятий;</text:span></text:p>
      <text:p text:style-name="P724"><text:span text:style-name="T725">З</text:span><text:span text:style-name="T726">нп</text:span><text:span text:style-name="T727"><text:s/>- затраты на приобретение простых (неисключительных) лицензий на использование программного обеспечения по защите информации.</text:span></text:p>
      <text:p text:style-name="P728"/>
      <text:p text:style-name="P729"><text:span text:style-name="T730">18.1.</text:span><text:span text:style-name="T731"><text:s/>Затраты на проведение аттестационных, проверочных и контрольных мероприятий (</text:span><text:span text:style-name="T732">З</text:span><text:span text:style-name="T733">ат</text:span><text:span text:style-name="T734">) определяются по формуле:</text:span></text:p>
      <text:p text:style-name="P735"/>
      <text:p text:style-name="P736"><text:span text:style-name="T737">З</text:span><text:span text:style-name="T738">ат</text:span><text:span text:style-name="T739"><text:s/>= (К</text:span><text:span text:style-name="T740">об</text:span><text:span text:style-name="T741">*Ц</text:span><text:span text:style-name="T742">об</text:span><text:span text:style-name="T743">) + (К</text:span><text:span text:style-name="T744">ус</text:span><text:span text:style-name="T745">*Ц</text:span><text:span text:style-name="T746">ус</text:span><text:span text:style-name="T747">),</text:span></text:p>
      <text:p text:style-name="P748">где:</text:p>
      <text:p text:style-name="P749"><text:span text:style-name="T750">К</text:span><text:span text:style-name="T751">об</text:span><text:span text:style-name="T752"><text:s/>- количество аттестуемых i-х объектов (помещений);</text:span></text:p>
      <text:p text:style-name="P753"><text:span text:style-name="T754">Ц</text:span><text:span text:style-name="T755">об</text:span><text:span text:style-name="T756"><text:s/>- цена проведения аттестации 1 i-го объекта (помещения);</text:span></text:p>
      <text:p text:style-name="P757"><text:span text:style-name="T758">К</text:span><text:span text:style-name="T759">ус</text:span><text:span text:style-name="T760"><text:s/>- количество единиц j-го оборудования (устройств), требующих проверки;</text:span></text:p>
      <text:p text:style-name="P761"><text:span text:style-name="T762">Ц</text:span><text:span text:style-name="T763">ус</text:span><text:span text:style-name="T764"><text:s/>- цена проведения проверки 1 единицы j-го оборудования (устройства).</text:span></text:p>
      <text:p text:style-name="P765"/>
      <text:p text:style-name="P766"><text:span text:style-name="T767">18.2.</text:span><text:span text:style-name="T768"><text:s/>Затраты на приобретение простых (неисключительных) лицензий на использование программного обеспечения по защите информации (</text:span><text:span text:style-name="T769">З</text:span><text:span text:style-name="T770">нп</text:span><text:span text:style-name="T771">) определяются по формуле:</text:span></text:p>
      <text:p text:style-name="P772"/>
      <text:p text:style-name="P773"><text:span text:style-name="T774">З</text:span><text:span text:style-name="T775">нп</text:span><text:span text:style-name="T776"><text:s/>= К</text:span><text:span text:style-name="T777">нп</text:span><text:span text:style-name="T778"><text:s/>* Ц</text:span><text:span text:style-name="T779">нп</text:span><text:span text:style-name="T780">,</text:span></text:p>
      <text:p text:style-name="P781"><text:tab/>где:</text:p>
      <text:p text:style-name="P782"><text:span text:style-name="T783">К</text:span><text:span text:style-name="T784">нп</text:span><text:span text:style-name="T785"><text:s/>- количество приобретаемых простых (неисключительных) лицензий на использование i-го программного обеспечения по защите информации ;</text:span></text:p>
      <text:p text:style-name="P786"><text:span text:style-name="T787">Ц</text:span><text:span text:style-name="T788">нп</text:span><text:span text:style-name="T789"><text:s/>- цена единицы простой (неисключительной) лицензии на использование i-го программного обеспечения по защите информации.</text:span></text:p>
      <text:p text:style-name="P790"/>
      <text:p text:style-name="P791"><text:span text:style-name="T792">19. Затраты на оплату работ по монтажу (установке), дооборудованию и наладке оборудования (З</text:span><text:span text:style-name="T793">м</text:span><text:span text:style-name="T794">) определяются по формуле:</text:span></text:p>
      <text:p text:style-name="P795"><text:span text:style-name="T796">З</text:span><text:span text:style-name="T797">м</text:span><text:span text:style-name="T798"><text:s/>=<text:s/></text:span><text:span text:style-name="T799">К</text:span><text:span text:style-name="T800">м</text:span><text:span text:style-name="T801"><text:s/>* Ц</text:span><text:span text:style-name="T802">м</text:span><text:span text:style-name="T803">,</text:span></text:p>
      <text:p text:style-name="P804">где:</text:p>
      <text:p text:style-name="P805"><text:span text:style-name="T806">К</text:span><text:span text:style-name="T807">м</text:span><text:span text:style-name="T808"><text:s/>- количество i-го оборудования, подлежащего монтажу (установке), дооборудованию и наладке;</text:span></text:p>
      <text:p text:style-name="P809"><text:span text:style-name="T810">Ц</text:span><text:span text:style-name="T811">м</text:span><text:span text:style-name="T812"><text:s/>- цена монтажа (установки), дооборудования и наладки 1 единицы i-го оборудования.</text:span></text:p>
      <text:p text:style-name="P813"/>
      <text:h text:style-name="P814" text:outline-level="4"><text:bookmark-start text:name="Par279"/><text:bookmark-end text:name="Par279"/>Затраты на приобретение основных средств</text:h>
      <text:p text:style-name="P815"/>
      <text:p text:style-name="P816"><text:span text:style-name="T817">20. Затраты на приобретение рабочих станций (З</text:span><text:span text:style-name="T818">рст</text:span><text:span text:style-name="T819">) определяются по формуле:</text:span></text:p>
      <text:p text:style-name="P820"/>
      <text:p text:style-name="P821"><text:span text:style-name="T822">З</text:span><text:span text:style-name="T823">рст<text:s/></text:span><text:span text:style-name="T824">= (</text:span><text:span text:style-name="T825">К</text:span><text:span text:style-name="T826">рст предел</text:span><text:span text:style-name="T827"><text:s/>- К</text:span><text:span text:style-name="T828">рст факт</text:span><text:span text:style-name="T829">) * Ц</text:span><text:span text:style-name="T830">рст</text:span><text:span text:style-name="T831">,</text:span></text:p>
      <text:p text:style-name="P832">где:</text:p>
      <text:p text:style-name="P833"><text:span text:style-name="T834">К</text:span><text:span text:style-name="T835">рст предел</text:span><text:span text:style-name="T836"><text:s/>- предельное количество рабочих станций по i-й должности;</text:span></text:p>
      <text:p text:style-name="P837"><text:span text:style-name="T838">К</text:span><text:span text:style-name="T839">рст факт</text:span><text:span text:style-name="T840"><text:s/>- фактическое количество рабочих станций по i-й должности;</text:span></text:p>
      <text:p text:style-name="P841"><text:span text:style-name="T842">Ц</text:span><text:span text:style-name="T843">рст</text:span><text:span text:style-name="T844"><text:s/>- цена приобретения 1 рабочей станции по i-й должности.</text:span></text:p>
      <text:p text:style-name="P845"><text:span text:style-name="T846">Предельное количество рабочих станций по i-й должности (</text:span><text:span text:style-name="T847">К</text:span><text:span text:style-name="T848">рст предел</text:span><text:span text:style-name="T849">) определяется по формуле:</text:span></text:p>
      <text:p text:style-name="P850"/>
      <text:p text:style-name="P851"><text:span text:style-name="T852">К</text:span><text:span text:style-name="T853">рст предел</text:span><text:span text:style-name="T854"><text:s/>= Ч</text:span><text:span text:style-name="T855">оп</text:span><text:span text:style-name="T856"><text:s/>* 1,5</text:span><text:span text:style-name="T857">,</text:span></text:p>
      <text:p text:style-name="P858"><text:span text:style-name="T859">где<text:s/></text:span><text:span text:style-name="T860">Ч</text:span><text:span text:style-name="T861">оп</text:span><text:span text:style-name="T862"><text:s/>- расчетная численность основных работников, определяемая в соответствии с пунктами 17 – 22 общих требований к определению нормативных затрат.</text:span></text:p>
      <text:p text:style-name="P863"/>
      <text:p text:style-name="P864"><text:span text:style-name="T865">21. Затраты на приобретение принтеров, многофункциональных устройств, копировальных аппаратов и персональных компьютеров (оргтехники) (З</text:span><text:span text:style-name="T866">пм</text:span><text:span text:style-name="T867">) определяются по формуле:</text:span></text:p>
      <text:p text:style-name="P868"/>
      <text:p text:style-name="P869"><text:span text:style-name="T870">З</text:span><text:span text:style-name="T871">пм</text:span><text:span text:style-name="T872"><text:s/>= (К</text:span><text:span text:style-name="T873">пм порог</text:span><text:span text:style-name="T874"><text:s/>- К</text:span><text:span text:style-name="T875">пм факт</text:span><text:span text:style-name="T876">) * Ц</text:span><text:span text:style-name="T877">пм</text:span><text:span text:style-name="T878">,</text:span></text:p>
      <text:p text:style-name="P879">где:</text:p>
      <text:p text:style-name="P880"><text:span text:style-name="T881">К</text:span><text:span text:style-name="T882">пм порог</text:span><text:span text:style-name="T883"><text:s/>- количество i-го типа принтера, многофункционального устройства, копировальных аппаратов и персональных компьютеров (оргтехники);</text:span></text:p>
      <text:p text:style-name="P884"><text:span text:style-name="T885">К</text:span><text:span text:style-name="T886">пм факт</text:span><text:span text:style-name="T887"><text:s/>- фактическое количество i-го типа принтера, многофункционального устройства, копировальных аппаратов и персональных компьютеров (оргтехники);</text:span></text:p>
      <text:p text:style-name="P888"><text:span text:style-name="T889">Ц</text:span><text:span text:style-name="T890">пм</text:span><text:span text:style-name="T891"><text:s/>- цена 1 i-го типа принтера, многофункционального устройства, копировальных аппаратов и персональных компьютеров (оргтехники).</text:span></text:p>
      <text:p text:style-name="P892"><text:bookmark-start text:name="Par302"/><text:bookmark-end text:name="Par302"/></text:p>
      <text:p text:style-name="P893"><text:span text:style-name="T894">22. Затраты на приобретение средств подвижной связи (З</text:span><text:span text:style-name="T895">прсот</text:span><text:span text:style-name="T896">) определяются по формуле:</text:span></text:p>
      <text:p text:style-name="P897"/>
      <text:p text:style-name="P898"><text:span text:style-name="T899">З</text:span><text:span text:style-name="T900">прсот</text:span><text:span text:style-name="T901"><text:s/>=<text:s/></text:span><text:span text:style-name="T902">К</text:span><text:span text:style-name="T903">прсот</text:span><text:span text:style-name="T904"><text:s/>* Ц</text:span><text:span text:style-name="T905">прсот</text:span><text:span text:style-name="T906">,</text:span></text:p>
      <text:p text:style-name="P907">где:</text:p>
      <text:p text:style-name="P908"><text:span text:style-name="T909">К</text:span><text:span text:style-name="T910">прсот</text:span><text:span text:style-name="T911"><text:s/>- планируемое к приобретению количество средств подвижной связи по i-й должности;</text:span></text:p>
      <text:p text:style-name="P912"><text:span text:style-name="T913">Ц</text:span><text:span text:style-name="T914">прсот</text:span><text:span text:style-name="T915"><text:s/>- стоимость 1 средства подвижной связи для i-й должности.</text:span></text:p>
      <text:p text:style-name="P916"><text:bookmark-start text:name="Par309"/><text:bookmark-end text:name="Par309"/></text:p>
      <text:p text:style-name="P917"><text:span text:style-name="T918">23. Затраты на приобретение планшетных компьютеров и ноутбуков (З</text:span><text:span text:style-name="T919">прпк</text:span><text:span text:style-name="T920">) определяются по формуле:</text:span></text:p>
      <text:p text:style-name="P921"/>
      <text:p text:style-name="P922"><text:span text:style-name="T923">З</text:span><text:span text:style-name="T924">прпк</text:span><text:span text:style-name="T925"><text:s/>= К</text:span><text:span text:style-name="T926">прпк</text:span><text:span text:style-name="T927"><text:s/>* Ц</text:span><text:span text:style-name="T928">прпк</text:span><text:span text:style-name="T929">,</text:span></text:p>
      <text:p text:style-name="P930">где:</text:p>
      <text:p text:style-name="P931"><text:span text:style-name="T932">К</text:span><text:span text:style-name="T933">прпк</text:span><text:span text:style-name="T934"><text:s/>- планируемое к приобретению количество планшетных компьютеров и ноутбуков по i-й должности;</text:span><text:tab/></text:p>
      <text:p text:style-name="P935"><text:span text:style-name="T936">Ц</text:span><text:span text:style-name="T937">прпк</text:span><text:span text:style-name="T938"><text:s/>- цена 1 планшетного компьютера и ноутбука по i-й должности.</text:span></text:p>
      <text:p text:style-name="P939"/>
      <text:p text:style-name="P940"><text:span text:style-name="T941">24. Затраты на приобретение оборудования по обеспечению безопасности информации (З</text:span><text:span text:style-name="T942">обин</text:span><text:span text:style-name="T943">) определяются по формуле:</text:span></text:p>
      <text:p text:style-name="P944"/>
      <text:soft-page-break/>
      <text:p text:style-name="P945"><text:span text:style-name="T946">З</text:span><text:span text:style-name="T947">обин</text:span><text:span text:style-name="T948"><text:s/>= К</text:span><text:span text:style-name="T949">обин</text:span><text:span text:style-name="T950"><text:s/>* Ц</text:span><text:span text:style-name="T951">обин</text:span><text:span text:style-name="T952">,</text:span></text:p>
      <text:p text:style-name="P953">где:</text:p>
      <text:p text:style-name="P954"><text:span text:style-name="T955">К</text:span><text:span text:style-name="T956">обин</text:span><text:span text:style-name="T957"><text:s/>- планируемое к приобретению количество i-го оборудования по обеспечению безопасности информации;</text:span></text:p>
      <text:p text:style-name="P958"><text:span text:style-name="T959">Ц</text:span><text:span text:style-name="T960">обин</text:span><text:span text:style-name="T961"><text:s/>- цена приобретаемого i-го оборудования по обеспечению безопасности информации.</text:span></text:p>
      <text:h text:style-name="P962" text:outline-level="4"><text:bookmark-start text:name="Par323"/><text:bookmark-end text:name="Par323"/></text:h>
      <text:h text:style-name="P963" text:outline-level="4">Затраты на приобретение материальных запасов</text:h>
      <text:p text:style-name="P964"/>
      <text:p text:style-name="P965"><text:span text:style-name="T966">25. Затраты на приобретение мониторов (З</text:span><text:span text:style-name="T967">мон</text:span><text:span text:style-name="T968">) определяются по формуле:</text:span></text:p>
      <text:p text:style-name="P969"/>
      <text:p text:style-name="P970"><text:span text:style-name="T971">З</text:span><text:span text:style-name="T972">мон</text:span><text:span text:style-name="T973"><text:s/>=К</text:span><text:span text:style-name="T974">мон</text:span><text:span text:style-name="T975"><text:s/>* <text:s/>Ц</text:span><text:span text:style-name="T976">мон</text:span><text:span text:style-name="T977">,</text:span></text:p>
      <text:p text:style-name="P978">где:</text:p>
      <text:p text:style-name="P979"><text:span text:style-name="T980">К</text:span><text:span text:style-name="T981">мон</text:span><text:span text:style-name="T982"><text:s/>- планируемое к приобретению количество мониторов для i-й должности;</text:span></text:p>
      <text:p text:style-name="P983"><text:span text:style-name="T984">Ц</text:span><text:span text:style-name="T985">мон</text:span><text:span text:style-name="T986"><text:s/>- цена одного монитора для i-й должности.</text:span></text:p>
      <text:p text:style-name="P987"/>
      <text:p text:style-name="P988"><text:span text:style-name="T989">26. Затраты на приобретение системных блоков (З</text:span><text:span text:style-name="T990">сб</text:span><text:span text:style-name="T991">) определяются по формуле:</text:span></text:p>
      <text:p text:style-name="P992"/>
      <text:p text:style-name="P993"><text:span text:style-name="T994">З</text:span><text:span text:style-name="T995">сб</text:span><text:span text:style-name="T996"><text:s/>= К</text:span><text:span text:style-name="T997">сб</text:span><text:span text:style-name="T998"><text:s/>* Ц</text:span><text:span text:style-name="T999">сб</text:span><text:span text:style-name="T1000">,</text:span></text:p>
      <text:p text:style-name="P1001">где:</text:p>
      <text:p text:style-name="P1002"><text:span text:style-name="T1003">К</text:span><text:span text:style-name="T1004">сб</text:span><text:span text:style-name="T1005"><text:s/></text:span><text:span text:style-name="T1006">- планируемое к приобретению количество i-х системных блоков;</text:span></text:p>
      <text:p text:style-name="P1007"><text:span text:style-name="T1008">Ц</text:span><text:span text:style-name="T1009">сб</text:span><text:span text:style-name="T1010"><text:s/></text:span><text:span text:style-name="T1011">- цена одного i-го системного блока.</text:span></text:p>
      <text:p text:style-name="P1012"/>
      <text:p text:style-name="P1013"><text:span text:style-name="T1014">27. Затраты на приобретение других запасных частей для вычислительной техники (З</text:span><text:span text:style-name="T1015">двт</text:span><text:span text:style-name="T1016">) определяются по формуле:</text:span></text:p>
      <text:p text:style-name="P1017"/>
      <text:p text:style-name="P1018"><text:span text:style-name="T1019">З</text:span><text:span text:style-name="T1020">двт</text:span><text:span text:style-name="T1021"><text:s/>= К</text:span><text:span text:style-name="T1022">двт</text:span><text:span text:style-name="T1023"><text:s/>* Ц</text:span><text:span text:style-name="T1024">двт</text:span><text:span text:style-name="T1025">,</text:span></text:p>
      <text:p text:style-name="P1026">где:</text:p>
      <text:p text:style-name="P1027"><text:span text:style-name="T1028">К</text:span><text:span text:style-name="T1029">двт</text:span><text:span text:style-name="T1030"><text:s/>- планируемое к приобретению количество i-х запасных частей для вычислительной техники, которое определяется по средним фактическим данным за 3 предыдущих финансовых года;</text:span></text:p>
      <text:p text:style-name="P1031"><text:span text:style-name="T1032">Ц</text:span><text:span text:style-name="T1033">двт</text:span><text:span text:style-name="T1034"><text:s/>- цена 1 единицы i-й запасной части для вычислительной техники.</text:span></text:p>
      <text:p text:style-name="P1035"/>
      <text:p text:style-name="P1036"><text:span text:style-name="T1037">28. Затраты на приобретение магнитных, электронных и оптических носителей информации (З</text:span><text:span text:style-name="T1038">мн</text:span><text:span text:style-name="T1039">) определяются по формуле:</text:span></text:p>
      <text:p text:style-name="P1040"/>
      <text:p text:style-name="P1041"><text:span text:style-name="T1042">З</text:span><text:span text:style-name="T1043">мн</text:span><text:span text:style-name="T1044"><text:s/>= К</text:span><text:span text:style-name="T1045">мн</text:span><text:span text:style-name="T1046"><text:s/>* Ц</text:span><text:span text:style-name="T1047">мн</text:span><text:span text:style-name="T1048">,</text:span></text:p>
      <text:p text:style-name="P1049">где:</text:p>
      <text:p text:style-name="P1050"><text:span text:style-name="T1051">К</text:span><text:span text:style-name="T1052">мн</text:span><text:span text:style-name="T1053"><text:s/>- планируемое к приобретению количество i-го носителя информации;</text:span></text:p>
      <text:p text:style-name="P1054"><text:span text:style-name="T1055">Ц</text:span><text:span text:style-name="T1056">мн</text:span><text:span text:style-name="T1057"><text:s/>- цена 1 единицы i-го носителя информации.</text:span></text:p>
      <text:p text:style-name="P1058"/>
      <text:p text:style-name="P1059"><text:span text:style-name="T1060">29. Затраты на приобретение деталей для содержания принтеров, многофункциональных устройств, копировальных аппаратов и персональных компьютеров (оргтехники) (З</text:span><text:span text:style-name="T1061">дсо</text:span><text:span text:style-name="T1062">) определяются по формуле:</text:span></text:p>
      <text:p text:style-name="P1063"/>
      <text:p text:style-name="P1064"><text:span text:style-name="T1065">З</text:span><text:span text:style-name="T1066">дсо</text:span><text:span text:style-name="T1067"><text:s/>= З</text:span><text:span text:style-name="T1068">рм</text:span><text:span text:style-name="T1069">+З</text:span><text:span text:style-name="T1070">зп</text:span><text:span text:style-name="T1071">,</text:span></text:p>
      <text:p text:style-name="P1072">где:</text:p>
      <text:p text:style-name="P1073"><text:span text:style-name="T1074">З</text:span><text:span text:style-name="T1075">рм</text:span><text:span text:style-name="T1076"><text:s/>- затраты на приобретение расходных материалов для принтеров, многофункциональных устройств и копировальных аппаратов (оргтехники);</text:span></text:p>
      <text:p text:style-name="P1077"><text:span text:style-name="T1078">З</text:span><text:span text:style-name="T1079">зп</text:span><text:span text:style-name="T1080"><text:s/>- затраты на приобретение запасных частей для принтеров,<text:s/></text:span><text:soft-page-break/><text:span text:style-name="T1081">многофункциональных устройств, копировальных аппаратов и персональных компьютеров (оргтехники).</text:span></text:p>
      <text:p text:style-name="P1082"/>
      <text:p text:style-name="P1083"><text:span text:style-name="T1084">29.1.</text:span><text:span text:style-name="T1085"><text:s/>Затраты на приобретение расходных материалов для принтеров, многофункциональных устройств и копировальных аппаратов (оргтехники) (</text:span><text:span text:style-name="T1086">З</text:span><text:span text:style-name="T1087">рм</text:span><text:span text:style-name="T1088">) определяются по формуле:</text:span></text:p>
      <text:p text:style-name="P1089"/>
      <text:p text:style-name="P1090"><text:span text:style-name="T1091">З</text:span><text:span text:style-name="T1092">рм</text:span><text:span text:style-name="T1093">=</text:span><text:span text:style-name="T1094">К</text:span><text:span text:style-name="T1095">факт</text:span><text:span text:style-name="T1096">*Н</text:span><text:span text:style-name="T1097">потреб</text:span><text:span text:style-name="T1098">*Ц</text:span><text:span text:style-name="T1099">расх</text:span><text:span text:style-name="T1100">,</text:span></text:p>
      <text:p text:style-name="P1101">где:</text:p>
      <text:p text:style-name="P1102"><text:span text:style-name="T1103">К</text:span><text:span text:style-name="T1104">факт</text:span><text:span text:style-name="T1105"><text:s/>- фактическое количество принтеров, многофункциональных устройств и копировальных аппаратов (оргтехники) i-го типа в соответствии с таблицей ____ приложения № 2;</text:span></text:p>
      <text:p text:style-name="P1106"><text:span text:style-name="T1107">Н</text:span><text:span text:style-name="T1108">потреб</text:span><text:span text:style-name="T1109"><text:s/></text:span><text:span text:style-name="T1110">- норматив потребления расходных материалов i-м типом принтеров, многофункциональных устройств и копировальных аппаратов (оргтехники);</text:span></text:p>
      <text:p text:style-name="P1111"><text:span text:style-name="T1112">Ц</text:span><text:span text:style-name="T1113">расх</text:span><text:span text:style-name="T1114"><text:s/>- цена расходного материала по i-му типу принтеров, многофункциональных устройств и копировальных аппаратов (оргтехники).</text:span></text:p>
      <text:p text:style-name="P1115"><text:span text:style-name="T1116">29.2.</text:span><text:span text:style-name="T1117"><text:s/>Затраты на приобретение запасных частей для принтеров, многофункциональных устройств, копировальных аппаратов и персональных компьютеров (оргтехники) (</text:span><text:span text:style-name="T1118">З</text:span><text:span text:style-name="T1119">зп</text:span><text:span text:style-name="T1120">) определяются по формуле:</text:span></text:p>
      <text:p text:style-name="P1121"/>
      <text:p text:style-name="P1122"><text:span text:style-name="T1123">З</text:span><text:span text:style-name="T1124">зп</text:span><text:span text:style-name="T1125"><text:s/>= К</text:span><text:span text:style-name="T1126">зп</text:span><text:span text:style-name="T1127"><text:s/>* Ц</text:span><text:span text:style-name="T1128">зп</text:span><text:span text:style-name="T1129">,</text:span></text:p>
      <text:p text:style-name="P1130">где:</text:p>
      <text:p text:style-name="P1131"><text:span text:style-name="T1132">К</text:span><text:span text:style-name="T1133">зп</text:span><text:span text:style-name="T1134"><text:s/>- планируемое к приобретению количество i-х запасных частей для принтеров, многофункциональных устройств, копировальных аппаратов и персональных компьютеров (оргтехники);</text:span></text:p>
      <text:p text:style-name="P1135"><text:span text:style-name="T1136">Ц</text:span><text:span text:style-name="T1137">зп</text:span><text:span text:style-name="T1138"><text:s/>- цена 1 единицы i-й запасной части.</text:span></text:p>
      <text:p text:style-name="P1139"/>
      <text:p text:style-name="P1140"><text:span text:style-name="T1141">30. Затраты на приобретение материальных запасов по обеспечению безопасности информации (Змби) определяются по формуле:</text:span></text:p>
      <text:p text:style-name="P1142"/>
      <text:p text:style-name="P1143"><text:span text:style-name="T1144">З</text:span><text:span text:style-name="T1145">мби</text:span><text:span text:style-name="T1146"><text:s/>= К</text:span><text:span text:style-name="T1147">мби</text:span><text:span text:style-name="T1148"><text:s/>* Ц</text:span><text:span text:style-name="T1149">мби</text:span><text:span text:style-name="T1150">,</text:span></text:p>
      <text:p text:style-name="P1151">где:</text:p>
      <text:p text:style-name="P1152"><text:span text:style-name="T1153">К</text:span><text:span text:style-name="T1154">мби</text:span><text:span text:style-name="T1155"><text:s/>- планируемое к приобретению количество i-го материального запаса;</text:span></text:p>
      <text:p text:style-name="P1156"><text:span text:style-name="T1157">Ц</text:span><text:span text:style-name="T1158">мби</text:span><text:span text:style-name="T1159"><text:s/>- цена 1 единицы i-го материального запаса.</text:span></text:p>
      <text:p text:style-name="P1160"/>
      <text:h text:style-name="P1161" text:outline-level="3"><text:bookmark-start text:name="Par383"/><text:bookmark-end text:name="Par383"/>II. Прочие затраты</text:h>
      <text:p text:style-name="P1162"/>
      <text:h text:style-name="P1163" text:outline-level="4"><text:bookmark-start text:name="Par385"/><text:bookmark-end text:name="Par385"/>Затраты на услуги связи,</text:h>
      <text:p text:style-name="P1164">не отнесенные к затратам на услуги связи в рамках затрат</text:p>
      <text:p text:style-name="P1165">на информационно-коммуникационные технологии</text:p>
      <text:p text:style-name="P1166"/>
      <text:p text:style-name="P1167"><text:span text:style-name="T1168">31. Затраты на услуги связи (З</text:span><text:span text:style-name="T1169">усв</text:span><text:span text:style-name="T1170">) определяются по формуле:</text:span></text:p>
      <text:p text:style-name="P1171"/>
      <text:p text:style-name="P1172"><text:span text:style-name="T1173">З</text:span><text:span text:style-name="T1174">усв</text:span><text:span text:style-name="T1175"><text:s/>= З</text:span><text:span text:style-name="T1176">п</text:span><text:span text:style-name="T1177"><text:s/>+ З</text:span><text:span text:style-name="T1178">сс</text:span><text:span text:style-name="T1179">,</text:span></text:p>
      <text:p text:style-name="P1180">где:</text:p>
      <text:p text:style-name="P1181"><text:span text:style-name="T1182">З</text:span><text:span text:style-name="T1183">п</text:span><text:span text:style-name="T1184"><text:s/>- затраты на оплату услуг почтовой связи;</text:span></text:p>
      <text:p text:style-name="P1185"><text:span text:style-name="T1186">З</text:span><text:span text:style-name="T1187">сс</text:span><text:span text:style-name="T1188"><text:s/>- затраты на оплату услуг специальной связи.</text:span></text:p>
      <text:p text:style-name="P1189"/>
      <text:p text:style-name="P1190"><text:span text:style-name="T1191">31.1.</text:span><text:span text:style-name="T1192"><text:s/>Затраты на оплату услуг почтовой связи (</text:span><text:span text:style-name="T1193">З</text:span><text:span text:style-name="T1194">п</text:span><text:span text:style-name="T1195">) определяются по формуле:</text:span></text:p>
      <text:p text:style-name="P1196"/>
      <text:p text:style-name="P1197"><text:span text:style-name="T1198">З</text:span><text:span text:style-name="T1199">п</text:span><text:span text:style-name="T1200"><text:s/>= К</text:span><text:span text:style-name="T1201">п</text:span><text:span text:style-name="T1202"><text:s/>* Ц</text:span><text:span text:style-name="T1203">п</text:span><text:span text:style-name="T1204">,</text:span></text:p>
      <text:p text:style-name="P1205">где:</text:p>
      <text:p text:style-name="P1206"><text:span text:style-name="T1207">К</text:span><text:span text:style-name="T1208">п</text:span><text:span text:style-name="T1209"><text:s/>- планируемое количество i-х почтовых отправлений в год;</text:span></text:p>
      <text:p text:style-name="P1210"><text:span text:style-name="T1211">Ц</text:span><text:span text:style-name="T1212">п</text:span><text:span text:style-name="T1213"><text:s/>-<text:s/></text:span><text:span text:style-name="T1214">цена 1 i-го почтового отправления.</text:span></text:p>
      <text:p text:style-name="P1215"><text:span text:style-name="T1216">31.2.</text:span><text:span text:style-name="T1217"><text:s/>Затраты на оплату услуг специальной связи (</text:span><text:span text:style-name="T1218">З</text:span><text:span text:style-name="T1219">сс</text:span><text:span text:style-name="T1220">) определяются по формуле:</text:span></text:p>
      <text:p text:style-name="P1221"/>
      <text:p text:style-name="P1222"><text:span text:style-name="T1223">З</text:span><text:span text:style-name="T1224">сс =<text:s/></text:span><text:span text:style-name="T1225">К</text:span><text:span text:style-name="T1226">сс *<text:s/></text:span><text:span text:style-name="T1227">Ц</text:span><text:span text:style-name="T1228">сс</text:span><text:span text:style-name="T1229">,</text:span></text:p>
      <text:p text:style-name="P1230">где:</text:p>
      <text:p text:style-name="P1231"><text:span text:style-name="T1232">К</text:span><text:span text:style-name="T1233">сс</text:span><text:span text:style-name="T1234"><text:s/>- планируемое количество листов (пакетов) исходящей информации в год;</text:span></text:p>
      <text:p text:style-name="P1235"><text:span text:style-name="T1236">Ц</text:span><text:span text:style-name="T1237">сс</text:span><text:span text:style-name="T1238"><text:s/>- цена 1 листа (пакета) исходящей информации, отправляемой по каналам специальной связи.</text:span></text:p>
      <text:p text:style-name="P1239"/>
      <text:h text:style-name="P1240" text:outline-level="4"><text:bookmark-start text:name="Par411"/><text:bookmark-end text:name="Par411"/>Затраты на транспортные услуги</text:h>
      <text:p text:style-name="P1241"/>
      <text:p text:style-name="P1242"><text:span text:style-name="T1243">32. Затраты по договору об оказании услуг перевозки (транспортировки) грузов (З</text:span><text:span text:style-name="T1244">дг</text:span><text:span text:style-name="T1245">) определяются по формуле:</text:span></text:p>
      <text:p text:style-name="P1246"/>
      <text:p text:style-name="P1247"><text:span text:style-name="T1248">З</text:span><text:span text:style-name="T1249">дг =<text:s/></text:span><text:span text:style-name="T1250">К</text:span><text:span text:style-name="T1251">дг *<text:s/></text:span><text:span text:style-name="T1252">Ц</text:span><text:span text:style-name="T1253">дг</text:span><text:span text:style-name="T1254">,</text:span></text:p>
      <text:p text:style-name="P1255">где:</text:p>
      <text:p text:style-name="P1256"><text:span text:style-name="T1257">К</text:span><text:span text:style-name="T1258">дг</text:span><text:span text:style-name="T1259">- планируемое к приобретению количество i-х услуг перевозки (транспортировки) грузов;</text:span></text:p>
      <text:p text:style-name="P1260"><text:span text:style-name="T1261">Ц</text:span><text:span text:style-name="T1262">дг</text:span><text:span text:style-name="T1263"><text:s/>- цена 1 i-й услуги перевозки (транспортировки) груза.</text:span></text:p>
      <text:p text:style-name="P1264"/>
      <text:p text:style-name="P1265"><text:span text:style-name="T1266">33. Затраты на оплату услуг аренды транспортных средств (З</text:span><text:span text:style-name="T1267">аут</text:span><text:span text:style-name="T1268">) определяются по формуле:</text:span></text:p>
      <text:p text:style-name="P1269"/>
      <text:p text:style-name="P1270"><text:span text:style-name="T1271">З</text:span><text:span text:style-name="T1272">аут =<text:s/></text:span><text:span text:style-name="T1273">К</text:span><text:span text:style-name="T1274">аут *<text:s/></text:span><text:span text:style-name="T1275">Ц</text:span><text:span text:style-name="T1276">аут *<text:s/></text:span><text:span text:style-name="T1277">Н</text:span><text:span text:style-name="T1278">аут<text:s/></text:span><text:span text:style-name="T1279">,</text:span></text:p>
      <text:p text:style-name="P1280">где:</text:p>
      <text:p text:style-name="P1281"><text:span text:style-name="T1282">К</text:span><text:span text:style-name="T1283">аут</text:span><text:span text:style-name="T1284"><text:s/>- планируемое к аренде количество i-х транспортных средст. При этом фактическое количество транспортных средств на балансе с учетом планируемых к аренде транспортных средств в один и тот же период времени не должно превышать количество транспортных средств, установленное нормативами</text:span><text:span text:style-name="T1285">, согласно Приложения №1 к настоящим Правилам;</text:span></text:p>
      <text:p text:style-name="P1286"><text:span text:style-name="T1287">Ц</text:span><text:span text:style-name="T1288">аут</text:span><text:span text:style-name="T1289"><text:s/>- цена аренды i-го транспортного средства в месяц;</text:span></text:p>
      <text:p text:style-name="P1290"><text:span text:style-name="T1291">Н</text:span><text:span text:style-name="T1292">аут</text:span><text:span text:style-name="T1293"><text:s/>- планируемое количество месяцев аренды i-го транспортного средства (</text:span><text:span text:style-name="T1294">указать количество месяцев</text:span><text:span text:style-name="T1295">).</text:span></text:p>
      <text:p text:style-name="P1296"/>
      <text:p text:style-name="P1297"><text:span text:style-name="T1298">34. Затраты на оплату разовых услуг пассажирских перевозок при проведении совещания, иного мероприятия (З</text:span><text:span text:style-name="T1299">пп</text:span><text:span text:style-name="T1300">) определяются по формуле:</text:span></text:p>
      <text:p text:style-name="P1301"/>
      <text:p text:style-name="P1302"><text:span text:style-name="T1303">З</text:span><text:span text:style-name="T1304">пп =<text:s/></text:span><text:span text:style-name="T1305">К</text:span><text:span text:style-name="T1306">у *<text:s/></text:span><text:span text:style-name="T1307">К</text:span><text:span text:style-name="T1308">ч *<text:s/></text:span><text:span text:style-name="T1309">Ц</text:span><text:span text:style-name="T1310">ч</text:span><text:span text:style-name="T1311">,</text:span></text:p>
      <text:p text:style-name="P1312"><text:tab/>где:</text:p>
      <text:p text:style-name="P1313"><text:span text:style-name="T1314"><text:tab/></text:span><text:span text:style-name="T1315">К</text:span><text:span text:style-name="T1316">у</text:span><text:span text:style-name="T1317"><text:s/></text:span><text:span text:style-name="T1318">- планируемое количество к приобретению i-х разовых услуг пассажирских перевозок;</text:span></text:p>
      <text:p text:style-name="P1319"><text:span text:style-name="T1320"><text:tab/></text:span><text:span text:style-name="T1321">К</text:span><text:span text:style-name="T1322">ч</text:span><text:span text:style-name="T1323"><text:s/>- среднее количество часов аренды транспортного средства по i-й разовой услуге;</text:span></text:p>
      <text:p text:style-name="Standard"><text:span text:style-name="T1324"><text:tab/></text:span><text:span text:style-name="T1325">Ц</text:span><text:span text:style-name="T1326">ч</text:span><text:span text:style-name="T1327"><text:s/>-<text:s/></text:span><text:span text:style-name="T1328">цена 1 часа аренды транспортного средства по i-й разовой услуге.</text:span></text:p>
      <text:p text:style-name="P1329"><text:span text:style-name="T1330">35. Затраты на оплату проезда работника к месту нахождения учебного<text:s/></text:span><text:soft-page-break/><text:span text:style-name="T1331">заведения и обратно (З</text:span><text:span text:style-name="T1332">тру</text:span><text:span text:style-name="T1333">) определяются по формуле:</text:span></text:p>
      <text:p text:style-name="P1334"/>
      <text:p text:style-name="P1335"><text:span text:style-name="T1336">З</text:span><text:span text:style-name="T1337">тру =<text:s/></text:span><text:span text:style-name="T1338">К</text:span><text:span text:style-name="T1339">тру *<text:s/></text:span><text:span text:style-name="T1340">Ц</text:span><text:span text:style-name="T1341">тру</text:span><text:span text:style-name="T1342">,</text:span></text:p>
      <text:p text:style-name="P1343">где:</text:p>
      <text:p text:style-name="P1344"><text:span text:style-name="T1345">К</text:span><text:span text:style-name="T1346">тру</text:span><text:span text:style-name="T1347"><text:s/>- количество работников, имеющих право на компенсацию расходов, по i-му направлению;</text:span></text:p>
      <text:p text:style-name="P1348"><text:span text:style-name="T1349">Ц</text:span><text:span text:style-name="T1350">тру</text:span><text:span text:style-name="T1351"><text:s/>- цена проезда к месту нахождения учебного заведения по i-му направлению.</text:span></text:p>
      <text:p text:style-name="P1352"/>
      <text:h text:style-name="P1353" text:outline-level="4"><text:bookmark-start text:name="Par444"/><text:bookmark-end text:name="Par444"/>Затраты на оплату расходов по договорам</text:h>
      <text:p text:style-name="P1354">об оказании услуг, связанных с проездом и наймом жилого</text:p>
      <text:p text:style-name="P1355">помещения в связи с командированием работников,</text:p>
      <text:p text:style-name="P1356">заключаемым со сторонними организациями</text:p>
      <text:p text:style-name="P1357"/>
      <text:p text:style-name="P1358"><text:span text:style-name="T1359">36. Затраты на оплату расходов по договорам об оказании услуг, связанных с проездом и наймом жилого помещения в связи с командированием работников, заключаемым со сторонними организациями (З</text:span><text:span text:style-name="T1360">кр</text:span><text:span text:style-name="T1361">), определяются по формуле:</text:span></text:p>
      <text:p text:style-name="P1362"/>
      <text:p text:style-name="P1363"><text:span text:style-name="T1364">З</text:span><text:span text:style-name="T1365">кр =<text:s/></text:span><text:span text:style-name="T1366">З</text:span><text:span text:style-name="T1367">проезд +<text:s/></text:span><text:span text:style-name="T1368">З</text:span><text:span text:style-name="T1369">найм<text:s/></text:span><text:span text:style-name="T1370">,</text:span></text:p>
      <text:p text:style-name="P1371">где:</text:p>
      <text:p text:style-name="P1372"><text:span text:style-name="T1373">З</text:span><text:span text:style-name="T1374">проезд</text:span><text:span text:style-name="T1375"><text:s/></text:span><text:span text:style-name="T1376">- затраты по договору на проезд к месту командирования и обратно;</text:span></text:p>
      <text:p text:style-name="P1377"><text:span text:style-name="T1378">З</text:span><text:span text:style-name="T1379">найм</text:span><text:span text:style-name="T1380"><text:s/>- затраты по договору на найм жилого помещения на период командирования.</text:span></text:p>
      <text:p text:style-name="P1381"/>
      <text:p text:style-name="P1382"><text:span text:style-name="T1383">36.1.</text:span><text:span text:style-name="T1384"><text:s/>Затраты по договору на проезд к месту командирования и обратно (</text:span><text:span text:style-name="T1385">З</text:span><text:span text:style-name="T1386">проезд</text:span><text:span text:style-name="T1387">) определяются по формуле:</text:span></text:p>
      <text:p text:style-name="P1388"><text:span text:style-name="T1389">З</text:span><text:span text:style-name="T1390">проезд =<text:s/></text:span><text:span text:style-name="T1391">К</text:span><text:span text:style-name="T1392">проезд *<text:s/></text:span><text:span text:style-name="T1393">Ц</text:span><text:span text:style-name="T1394">проезд *<text:s/></text:span><text:span text:style-name="T1395">2</text:span><text:span text:style-name="T1396">,</text:span></text:p>
      <text:p text:style-name="P1397">где:</text:p>
      <text:p text:style-name="P1398"><text:span text:style-name="T1399">К</text:span><text:span text:style-name="T1400">проезд</text:span><text:span text:style-name="T1401"><text:s/>- количество командированных работников по i-му направлению командирования с учетом показателей утвержденных планов служебных<text:s/></text:span><text:span text:style-name="T1402">командировок;</text:span></text:p>
      <text:p text:style-name="P1403"><text:span text:style-name="T1404">Ц</text:span><text:span text:style-name="T1405">проезд</text:span><text:span text:style-name="T1406"><text:s/>- цена проезда по i-му направлению командирования с учетом требований Постановления Администрации Прионежского муниципального района от 17.02.2015 №210 (в редакции постановления №1165 от 25.08.2015).</text:span></text:p>
      <text:p text:style-name="P1407"/>
      <text:p text:style-name="P1408"><text:span text:style-name="T1409">36.2.</text:span><text:span text:style-name="T1410"><text:s/>Затраты по договору на найм жилого помещения на период командирования (</text:span><text:span text:style-name="T1411">З</text:span><text:span text:style-name="T1412">найм</text:span><text:span text:style-name="T1413">) определяются по формуле:</text:span></text:p>
      <text:p text:style-name="P1414"/>
      <text:p text:style-name="P1415"><text:span text:style-name="T1416">З</text:span><text:span text:style-name="T1417">найм =<text:s/></text:span><text:span text:style-name="T1418">К</text:span><text:span text:style-name="T1419">найм *<text:s/></text:span><text:span text:style-name="T1420">Ц</text:span><text:span text:style-name="T1421">найм *<text:s/></text:span><text:span text:style-name="T1422">Н</text:span><text:span text:style-name="T1423">найм,</text:span></text:p>
      <text:p text:style-name="P1424">где:</text:p>
      <text:p text:style-name="P1425"><text:span text:style-name="T1426">К</text:span><text:span text:style-name="T1427">найм</text:span><text:span text:style-name="T1428"><text:s/>- количество командированных работников по i-му направлению командирования с учетом показателей утвержденных планов служебных командировок;</text:span></text:p>
      <text:p text:style-name="P1429"><text:span text:style-name="T1430">Ц</text:span><text:span text:style-name="T1431">найм</text:span><text:span text:style-name="T1432"><text:s/>- цена найма жилого помещения в сутки по i-му направлению командирования с учетом требований Постановления Администрации Прионежского муниципального района от 17.02.2015 №210 (в редакции постановления №1165 от 25.08.2015).</text:span></text:p>
      <text:p text:style-name="P1433"><text:span text:style-name="T1434">Н</text:span><text:span text:style-name="T1435">найм</text:span><text:span text:style-name="T1436"><text:s/></text:span><text:span text:style-name="T1437">- количество суток нахождения в командировке по i-му направлению командирования.</text:span></text:p>
      <text:p text:style-name="P1438"/>
      <text:h text:style-name="P1439" text:outline-level="4"><text:bookmark-start text:name="Par472"/><text:bookmark-end text:name="Par472"/>Затраты на коммунальные услуги</text:h>
      <text:p text:style-name="P1440"/>
      <text:soft-page-break/>
      <text:p text:style-name="P1441"><text:span text:style-name="T1442">37. Затраты на коммунальные услуги (З</text:span><text:span text:style-name="T1443">ком</text:span><text:span text:style-name="T1444">) определяются по формуле:</text:span></text:p>
      <text:p text:style-name="P1445"/>
      <text:p text:style-name="P1446"><text:span text:style-name="T1447">З</text:span><text:span text:style-name="T1448">ком =<text:s/></text:span><text:span text:style-name="T1449">З</text:span><text:span text:style-name="T1450">гс +<text:s/></text:span><text:span text:style-name="T1451">З</text:span><text:span text:style-name="T1452">эс +<text:s/></text:span><text:span text:style-name="T1453">З</text:span><text:span text:style-name="T1454">тс +<text:s/></text:span><text:span text:style-name="T1455">З</text:span><text:span text:style-name="T1456">гв +<text:s/></text:span><text:span text:style-name="T1457">З</text:span><text:span text:style-name="T1458">хв +<text:s/></text:span><text:span text:style-name="T1459">З</text:span><text:span text:style-name="T1460">внск</text:span></text:p>
      <text:p text:style-name="P1461">где:</text:p>
      <text:p text:style-name="P1462"><text:span text:style-name="T1463">З</text:span><text:span text:style-name="T1464">гс</text:span><text:span text:style-name="T1465"><text:s/>- затраты на газоснабжение и иные виды топлива;</text:span></text:p>
      <text:p text:style-name="P1466"><text:span text:style-name="T1467">З</text:span><text:span text:style-name="T1468">эс</text:span><text:span text:style-name="T1469"><text:s/>- затраты на электроснабжение;</text:span></text:p>
      <text:p text:style-name="P1470"><text:span text:style-name="T1471">З</text:span><text:span text:style-name="T1472">тс</text:span><text:span text:style-name="T1473"><text:s/></text:span><text:span text:style-name="T1474">- затраты на теплоснабжение;</text:span></text:p>
      <text:p text:style-name="P1475"><text:span text:style-name="T1476">З</text:span><text:span text:style-name="T1477">гв</text:span><text:span text:style-name="T1478"><text:s/>- затраты на горячее водоснабжение;</text:span></text:p>
      <text:p text:style-name="P1479"><text:span text:style-name="T1480">З</text:span><text:span text:style-name="T1481">хв</text:span><text:span text:style-name="T1482"><text:s/>- затраты на холодное водоснабжение и водоотведение;</text:span></text:p>
      <text:p text:style-name="P1483"><text:span text:style-name="T1484">З</text:span><text:span text:style-name="T1485">внск</text:span><text:span text:style-name="T1486"><text:s/>- затраты на оплату услуг лиц, привлекаемых на основании гражданско-правовых договоров (далее - внештатный сотрудник).</text:span></text:p>
      <text:p text:style-name="P1487"/>
      <text:p text:style-name="P1488"><text:span text:style-name="T1489">37.1.</text:span><text:span text:style-name="T1490"><text:s/>Затраты на газоснабжение и иные виды топлива (</text:span><text:span text:style-name="T1491">З</text:span><text:span text:style-name="T1492">гс</text:span><text:span text:style-name="T1493">) определяются по формуле:</text:span></text:p>
      <text:p text:style-name="P1494"><text:span text:style-name="T1495">З</text:span><text:span text:style-name="T1496">гс =<text:s/></text:span><text:span text:style-name="T1497">П</text:span><text:span text:style-name="T1498">гс *<text:s/></text:span><text:span text:style-name="T1499">Т</text:span><text:span text:style-name="T1500">гс *<text:s/></text:span><text:span text:style-name="T1501">К</text:span><text:span text:style-name="T1502">гс</text:span></text:p>
      <text:p text:style-name="P1503">где:</text:p>
      <text:p text:style-name="P1504"><text:span text:style-name="T1505">П</text:span><text:span text:style-name="T1506">гс</text:span><text:span text:style-name="T1507"><text:s/>- расчетная потребность в i-м виде топлива (газе и ином виде топлива);</text:span></text:p>
      <text:p text:style-name="P1508"><text:span text:style-name="T1509">Т</text:span><text:span text:style-name="T1510">гс</text:span><text:span text:style-name="T1511"><text:s/>- тариф на i-й вид топлива, утвержденный в установленном порядке органом государственного регулирования тарифов (далее - регулируемый тариф) (если тарифы на соответствующий вид топлива подлежат государственному регулированию);</text:span></text:p>
      <text:p text:style-name="P1512"><text:span text:style-name="T1513">К</text:span><text:span text:style-name="T1514">гс</text:span><text:span text:style-name="T1515"><text:s/>- поправочный коэффициент, учитывающий затраты на транспортировку i-го вида топлива.</text:span></text:p>
      <text:p text:style-name="P1516"/>
      <text:p text:style-name="P1517"><text:span text:style-name="T1518">37.2.</text:span><text:span text:style-name="T1519"><text:s/></text:span><text:span text:style-name="T1520">Затраты на электроснабжение (</text:span><text:span text:style-name="T1521">З</text:span><text:span text:style-name="T1522">эс</text:span><text:span text:style-name="T1523">) определяются по формуле:</text:span></text:p>
      <text:p text:style-name="P1524"/>
      <text:p text:style-name="P1525"><text:span text:style-name="T1526">З</text:span><text:span text:style-name="T1527">эс =<text:s/></text:span><text:span text:style-name="T1528">Т</text:span><text:span text:style-name="T1529">эс *<text:s/></text:span><text:span text:style-name="T1530">П</text:span><text:span text:style-name="T1531">эс</text:span><text:span text:style-name="T1532">,</text:span></text:p>
      <text:p text:style-name="P1533">где:</text:p>
      <text:p text:style-name="P1534"><text:span text:style-name="T1535">Т</text:span><text:span text:style-name="T1536">эс</text:span><text:span text:style-name="T1537"><text:s/>- i-й регулируемый тариф на электроэнергию (в рамках применяемого одноставочного, дифференцированного по зонам суток или двуставочного тарифа);</text:span></text:p>
      <text:p text:style-name="P1538"><text:span text:style-name="T1539">П</text:span><text:span text:style-name="T1540">эс</text:span><text:span text:style-name="T1541"><text:s/>- расчетная потребность электроэнергии в год по i-му тарифу (цене) на электроэнергию (в рамках применяемого одноставочного, дифференцированного по зонам суток или двуставочного тарифа).</text:span></text:p>
      <text:p text:style-name="P1542"/>
      <text:p text:style-name="P1543"><text:span text:style-name="T1544">37.3.</text:span><text:span text:style-name="T1545"><text:s/>Затраты на теплоснабжение (</text:span><text:span text:style-name="T1546">З</text:span><text:span text:style-name="T1547">тс</text:span><text:span text:style-name="T1548">) определяются по формуле:</text:span></text:p>
      <text:p text:style-name="P1549"/>
      <text:p text:style-name="P1550"><text:span text:style-name="T1551">З</text:span><text:span text:style-name="T1552">тс =<text:s/></text:span><text:span text:style-name="T1553">П</text:span><text:span text:style-name="T1554">топл *<text:s/></text:span><text:span text:style-name="T1555">Т</text:span><text:span text:style-name="T1556">тс</text:span><text:span text:style-name="T1557">,</text:span></text:p>
      <text:p text:style-name="P1558">где:</text:p>
      <text:p text:style-name="P1559"><text:span text:style-name="T1560">П</text:span><text:span text:style-name="T1561">топл</text:span><text:span text:style-name="T1562"><text:s/>- расчетная потребность в теплоэнергии на отопление зданий, помещений и сооружений;</text:span></text:p>
      <text:p text:style-name="P1563"><text:span text:style-name="T1564">Т</text:span><text:span text:style-name="T1565">тс</text:span><text:span text:style-name="T1566"><text:s/>- регулируемый тариф на теплоснабжение.</text:span></text:p>
      <text:p text:style-name="P1567"/>
      <text:p text:style-name="P1568"><text:span text:style-name="T1569">37.4.</text:span><text:span text:style-name="T1570"><text:s/>Затраты на горячее водоснабжение (</text:span><text:span text:style-name="T1571">З</text:span><text:span text:style-name="T1572">гв</text:span><text:span text:style-name="T1573">) определяются по формуле:</text:span></text:p>
      <text:p text:style-name="P1574"/>
      <text:p text:style-name="P1575"><text:span text:style-name="T1576">З</text:span><text:span text:style-name="T1577">гв =<text:s/></text:span><text:span text:style-name="T1578">П</text:span><text:span text:style-name="T1579">гв *<text:s/></text:span><text:span text:style-name="T1580">Т</text:span><text:span text:style-name="T1581">гв</text:span><text:span text:style-name="T1582">,</text:span></text:p>
      <text:p text:style-name="P1583">где:</text:p>
      <text:p text:style-name="P1584"><text:span text:style-name="T1585">П</text:span><text:span text:style-name="T1586">гв</text:span><text:span text:style-name="T1587"><text:s/>- расчетная потребность в горячей воде;</text:span></text:p>
      <text:p text:style-name="P1588"><text:span text:style-name="T1589">Т</text:span><text:span text:style-name="T1590">гв</text:span><text:span text:style-name="T1591"><text:s/>- регулируемый тариф на горячее водоснабжение.</text:span></text:p>
      <text:p text:style-name="P1592"/>
      <text:p text:style-name="P1593"><text:span text:style-name="T1594">37.5.</text:span><text:span text:style-name="T1595"><text:s/>Затраты на холодное водоснабжение и водоотведение (</text:span><text:span text:style-name="T1596">З</text:span><text:span text:style-name="T1597">хв</text:span><text:span text:style-name="T1598">) определяются по формуле:</text:span></text:p>
      <text:p text:style-name="P1599"/>
      <text:soft-page-break/>
      <text:p text:style-name="P1600"><text:span text:style-name="T1601">З</text:span><text:span text:style-name="T1602">хв =<text:s/></text:span><text:span text:style-name="T1603">П</text:span><text:span text:style-name="T1604">хв *<text:s/></text:span><text:span text:style-name="T1605">Т</text:span><text:span text:style-name="T1606">хв</text:span><text:span text:style-name="T1607"><text:s/>+ П</text:span><text:span text:style-name="T1608">во *<text:s/></text:span><text:span text:style-name="T1609">Т</text:span><text:span text:style-name="T1610">во<text:s/></text:span><text:span text:style-name="T1611">,</text:span></text:p>
      <text:p text:style-name="P1612">где:</text:p>
      <text:p text:style-name="P1613"><text:span text:style-name="T1614">П</text:span><text:span text:style-name="T1615">хв</text:span><text:span text:style-name="T1616"><text:s/>- расчетная потребность в холодном водоснабжении;</text:span></text:p>
      <text:p text:style-name="P1617"><text:span text:style-name="T1618">Т</text:span><text:span text:style-name="T1619">хв</text:span><text:span text:style-name="T1620"><text:s/></text:span><text:span text:style-name="T1621">- регулируемый тариф на холодное водоснабжение;</text:span></text:p>
      <text:p text:style-name="P1622"><text:span text:style-name="T1623">П</text:span><text:span text:style-name="T1624">во</text:span><text:span text:style-name="T1625"><text:s/>- расчетная потребность в водоотведении;</text:span></text:p>
      <text:p text:style-name="P1626"><text:span text:style-name="T1627">Т</text:span><text:span text:style-name="T1628">во</text:span><text:span text:style-name="T1629"><text:s/>- регулируемый тариф на водоотведение.</text:span></text:p>
      <text:p text:style-name="P1630"/>
      <text:p text:style-name="P1631"><text:span text:style-name="T1632">37.6.</text:span><text:span text:style-name="T1633"><text:s/>Затраты на оплату услуг внештатных сотрудников (</text:span><text:span text:style-name="T1634">З</text:span><text:span text:style-name="T1635">внск</text:span><text:span text:style-name="T1636">) определяются по формуле:</text:span></text:p>
      <text:p text:style-name="P1637"/>
      <text:p text:style-name="P1638"><text:span text:style-name="T1639">З</text:span><text:span text:style-name="T1640">внск =<text:s/></text:span><text:span text:style-name="T1641">М</text:span><text:span text:style-name="T1642">внск *<text:s/></text:span><text:span text:style-name="T1643">С</text:span><text:span text:style-name="T1644">внск * (</text:span><text:span text:style-name="T1645">1</text:span><text:span text:style-name="T1646"><text:s/>+<text:s/></text:span><text:span text:style-name="T1647">Т</text:span><text:span text:style-name="T1648">внск)</text:span><text:span text:style-name="T1649">,</text:span></text:p>
      <text:p text:style-name="P1650">где:</text:p>
      <text:p text:style-name="P1651"><text:span text:style-name="T1652">М</text:span><text:span text:style-name="T1653">внск</text:span><text:span text:style-name="T1654"><text:s/>- планируемое количество месяцев работы внештатного сотрудника по i-й должности;</text:span></text:p>
      <text:p text:style-name="P1655"><text:span text:style-name="T1656">С</text:span><text:span text:style-name="T1657">внск</text:span><text:span text:style-name="T1658"><text:s/>- стоимость 1 месяца работы внештатного сотрудника по i-й должности;</text:span></text:p>
      <text:p text:style-name="P1659"><text:span text:style-name="T1660">Т</text:span><text:span text:style-name="T1661">внск</text:span><text:span text:style-name="T1662"><text:s/>- процентная ставка страховых взносов в государственные внебюджетные фонды.</text:span></text:p>
      <text:p text:style-name="P1663">Расчет затрат на оплату услуг внештатных сотрудников может быть произведен при условии отсутствия должности (профессии рабочего) внештатного сотрудника в штатном расписании.</text:p>
      <text:p text:style-name="P1664"><text:span text:style-name="T1665">К указанным затратам относятся затраты по договорам гражданско-правового характера, предметом которых является оказание физическим лицом коммунальных услуг (договорам гражданско-правового характера, заключенным с кочегарами, сезонными истопниками и др.).</text:span></text:p>
      <text:p text:style-name="P1666"/>
      <text:p text:style-name="P1667"><text:bookmark-start text:name="Par534"/><text:bookmark-end text:name="Par534"/>Затраты на аренду помещений и оборудования</text:p>
      <text:p text:style-name="P1668"><text:span text:style-name="T1669">38. Затраты на аренду помещений (З</text:span><text:span text:style-name="T1670">ап</text:span><text:span text:style-name="T1671">) определяются по формуле:</text:span></text:p>
      <text:p text:style-name="P1672"/>
      <text:p text:style-name="P1673"><text:span text:style-name="T1674">З</text:span><text:span text:style-name="T1675">ап =<text:s/></text:span><text:span text:style-name="T1676">S * С</text:span><text:span text:style-name="T1677">ап *<text:s/></text:span><text:span text:style-name="T1678">Н</text:span><text:span text:style-name="T1679">ап</text:span></text:p>
      <text:p text:style-name="P1680">где:</text:p>
      <text:p text:style-name="P1681"><text:span text:style-name="T1682">S</text:span><text:span text:style-name="T1683"><text:s/>- арендуемая площадь, установленная в соответствии с договором аренды;</text:span></text:p>
      <text:p text:style-name="P1684"><text:span text:style-name="T1685">С</text:span><text:span text:style-name="T1686">ап</text:span><text:span text:style-name="T1687"><text:s/>- стоимость ежемесячной аренды за 1 кв. метр i-й арендуемой площади в месяц;</text:span></text:p>
      <text:p text:style-name="P1688"><text:span text:style-name="T1689">Н</text:span><text:span text:style-name="T1690">ап</text:span><text:span text:style-name="T1691"><text:s/>- планируемое количество месяцев аренды i-й арендуемой площади (</text:span><text:span text:style-name="T1692">указать количество месяцев</text:span><text:span text:style-name="T1693">).</text:span></text:p>
      <text:p text:style-name="P1694"/>
      <text:p text:style-name="P1695"><text:span text:style-name="T1696">39. Затраты на аренду помещения (зала) для проведения совещания, иного мероприятия (З</text:span><text:span text:style-name="T1697">акс</text:span><text:span text:style-name="T1698">) определяются по формуле:</text:span></text:p>
      <text:p text:style-name="P1699"/>
      <text:p text:style-name="P1700"><text:span text:style-name="T1701">З</text:span><text:span text:style-name="T1702">акс =<text:s/></text:span><text:span text:style-name="T1703">К</text:span><text:span text:style-name="T1704">акс *<text:s/></text:span><text:span text:style-name="T1705">Ц</text:span><text:span text:style-name="T1706">акс</text:span><text:span text:style-name="T1707">,</text:span></text:p>
      <text:p text:style-name="P1708">где:</text:p>
      <text:p text:style-name="P1709"><text:span text:style-name="T1710">К</text:span><text:span text:style-name="T1711">акс</text:span><text:span text:style-name="T1712"><text:s/>- планируемое количество суток аренды i-го помещения (зала);</text:span></text:p>
      <text:p text:style-name="P1713"><text:span text:style-name="T1714">Ц</text:span><text:span text:style-name="T1715">акс</text:span><text:span text:style-name="T1716"><text:s/></text:span><text:span text:style-name="T1717">- цена аренды i-го помещения (зала) в сутки.</text:span></text:p>
      <text:p text:style-name="P1718"/>
      <text:p text:style-name="P1719"><text:span text:style-name="T1720">40. Затраты на аренду оборудования для проведения совещания, иного мероприятия (З</text:span><text:span text:style-name="T1721">аоб</text:span><text:span text:style-name="T1722">) определяются по формуле:</text:span></text:p>
      <text:p text:style-name="P1723"/>
      <text:p text:style-name="P1724"><text:span text:style-name="T1725">З</text:span><text:span text:style-name="T1726">аоб =<text:s/></text:span><text:span text:style-name="T1727">К</text:span><text:span text:style-name="T1728">об *<text:s/></text:span><text:span text:style-name="T1729">К</text:span><text:span text:style-name="T1730">дн *<text:s/></text:span><text:span text:style-name="T1731">К</text:span><text:span text:style-name="T1732">ч *<text:s/></text:span><text:span text:style-name="T1733">Ц</text:span><text:span text:style-name="T1734">ч</text:span><text:span text:style-name="T1735">,</text:span></text:p>
      <text:p text:style-name="P1736">где:</text:p>
      <text:p text:style-name="P1737"><text:span text:style-name="T1738">К</text:span><text:span text:style-name="T1739">об</text:span><text:span text:style-name="T1740"><text:s/>- количество арендуемого i-го оборудования;</text:span></text:p>
      <text:soft-page-break/>
      <text:p text:style-name="P1741"><text:span text:style-name="T1742">К</text:span><text:span text:style-name="T1743">дн</text:span><text:span text:style-name="T1744"><text:s/>- количество дней аренды i-го оборудования;</text:span></text:p>
      <text:p text:style-name="P1745"><text:span text:style-name="T1746">К</text:span><text:span text:style-name="T1747">ч</text:span><text:span text:style-name="T1748"><text:s/>- количество часов аренды в день i-го оборудования;</text:span></text:p>
      <text:p text:style-name="P1749"><text:span text:style-name="T1750">Ц</text:span><text:span text:style-name="T1751">ч</text:span><text:span text:style-name="T1752"><text:s/>- цена 1 часа аренды i-го оборудования.</text:span></text:p>
      <text:p text:style-name="P1753"/>
      <text:h text:style-name="P1754" text:outline-level="4"><text:bookmark-start text:name="Par562"/><text:bookmark-end text:name="Par562"/>Затраты на содержание имущества,</text:h>
      <text:p text:style-name="P1755">не отнесенные к затратам на содержание имущества в рамках</text:p>
      <text:p text:style-name="P1756">затрат на информационно-коммуникационные технологии</text:p>
      <text:p text:style-name="P1757"/>
      <text:p text:style-name="P1758"><text:span text:style-name="T1759">41. Затраты на содержание и техническое обслуживание помещений (З</text:span><text:span text:style-name="T1760">сп</text:span><text:span text:style-name="T1761">) определяются по формуле:</text:span></text:p>
      <text:p text:style-name="P1762"/>
      <text:p text:style-name="P1763"><text:span text:style-name="T1764">З</text:span><text:span text:style-name="T1765">сп</text:span><text:span text:style-name="T1766">=З</text:span><text:span text:style-name="T1767">ос +<text:s/></text:span><text:span text:style-name="T1768">З</text:span><text:span text:style-name="T1769">тр +<text:s/></text:span><text:span text:style-name="T1770">З</text:span><text:span text:style-name="T1771">эс +<text:s/></text:span><text:span text:style-name="T1772">З</text:span><text:span text:style-name="T1773">аутп +<text:s/></text:span><text:span text:style-name="T1774">З</text:span><text:span text:style-name="T1775">тбо +<text:s/></text:span><text:span text:style-name="T1776">З</text:span><text:span text:style-name="T1777">л +<text:s/></text:span><text:span text:style-name="T1778">З</text:span><text:span text:style-name="T1779">внсв +<text:s/></text:span><text:span text:style-name="T1780">З</text:span><text:span text:style-name="T1781">внсп +<text:s/></text:span><text:span text:style-name="T1782">З</text:span><text:span text:style-name="T1783">итп +<text:s/></text:span><text:span text:style-name="T1784">З</text:span><text:span text:style-name="T1785">аэз</text:span><text:span text:style-name="T1786">,</text:span></text:p>
      <text:p text:style-name="P1787">где:</text:p>
      <text:p text:style-name="P1788"><text:span text:style-name="T1789">З</text:span><text:span text:style-name="T1790">ос</text:span><text:span text:style-name="T1791"><text:s/>- затраты на техническое обслуживание и регламентно-профилактический ремонт систем охранно-тревожной сигнализации;</text:span></text:p>
      <text:p text:style-name="P1792"><text:span text:style-name="T1793">З</text:span><text:span text:style-name="T1794">тр</text:span><text:span text:style-name="T1795"><text:s/>- затраты на проведение текущего ремонта помещения;</text:span></text:p>
      <text:p text:style-name="P1796"><text:span text:style-name="T1797">З</text:span><text:span text:style-name="T1798">эс</text:span><text:span text:style-name="T1799"><text:s/>- затраты на содержание прилегающей территории;</text:span></text:p>
      <text:p text:style-name="P1800"><text:span text:style-name="T1801">З</text:span><text:span text:style-name="T1802">аутп</text:span><text:span text:style-name="T1803"><text:s/>- затраты на оплату услуг по обслуживанию и уборке помещения;</text:span></text:p>
      <text:p text:style-name="P1804"><text:span text:style-name="T1805">З</text:span><text:span text:style-name="T1806">тбо</text:span><text:span text:style-name="T1807"><text:s/>- затраты на вывоз твердых бытовых отходов;</text:span></text:p>
      <text:p text:style-name="P1808"><text:span text:style-name="T1809">З</text:span><text:span text:style-name="T1810">л</text:span><text:span text:style-name="T1811"><text:s/>- затраты на техническое обслуживание и регламентно-профилактический ремонт лифтов;</text:span></text:p>
      <text:p text:style-name="P1812"><text:span text:style-name="T1813">З</text:span><text:span text:style-name="T1814">внсв</text:span><text:span text:style-name="T1815"><text:s/>- затраты на техническое обслуживание и регламентно-профилактический ремонт водонапорной насосной станции хозяйственно-питьевого и противопожарного водоснабжения;</text:span></text:p>
      <text:p text:style-name="P1816"><text:span text:style-name="T1817">З</text:span><text:span text:style-name="T1818">внсп</text:span><text:span text:style-name="T1819"><text:s/>- затраты на техническое обслуживание и регламентно-профилактический ремонт водонапорной насосной станции пожаротушения;</text:span></text:p>
      <text:p text:style-name="P1820"><text:span text:style-name="T1821">З</text:span><text:span text:style-name="T1822">итп</text:span><text:span text:style-name="T1823"><text:s/>- затраты на техническое обслуживание и регламентно-профилактический ремонт индивидуального теплового пункта, в том числе на подготовку отопительной системы к зимнему сезону;</text:span></text:p>
      <text:p text:style-name="P1824"><text:span text:style-name="T1825">З</text:span><text:span text:style-name="T1826">аэз</text:span><text:span text:style-name="T1827"><text:s/>- затраты на техническое обслуживание и регламентно-профилактический ремонт электрооборудования (электроподстанций, трансформаторных подстанций, электрощитовых) административного здания (помещения).</text:span></text:p>
      <text:p text:style-name="P1828"/>
      <text:p text:style-name="P1829"><text:span text:style-name="T1830">41.1.</text:span><text:span text:style-name="T1831"><text:s/>Затраты на техническое обслуживание и регламентно-профилактический ремонт систем охранно-тревожной сигнализации (</text:span><text:span text:style-name="T1832">З</text:span><text:span text:style-name="T1833">ос</text:span><text:span text:style-name="T1834">) определяются по формуле:</text:span></text:p>
      <text:p text:style-name="P1835"/>
      <text:p text:style-name="P1836"><text:span text:style-name="T1837">З</text:span><text:span text:style-name="T1838">ос =<text:s/></text:span><text:span text:style-name="T1839">К</text:span><text:span text:style-name="T1840">ос *<text:s/></text:span><text:span text:style-name="T1841">Ц</text:span><text:span text:style-name="T1842">ос</text:span><text:span text:style-name="T1843">,</text:span></text:p>
      <text:p text:style-name="P1844">где:</text:p>
      <text:p text:style-name="P1845"><text:span text:style-name="T1846">К</text:span><text:span text:style-name="T1847">ос</text:span><text:span text:style-name="T1848"><text:s/>- количество i-х обслуживаемых устройств в составе системы охранно-тревожной сигнализации;</text:span></text:p>
      <text:p text:style-name="P1849"><text:span text:style-name="T1850">Ц</text:span><text:span text:style-name="T1851">ос</text:span><text:span text:style-name="T1852">- цена обслуживания 1 i-го устройства.</text:span></text:p>
      <text:p text:style-name="P1853"/>
      <text:p text:style-name="P1854"><text:span text:style-name="T1855">41.2.</text:span><text:span text:style-name="T1856"><text:s/></text:span><text:span text:style-name="T1857">Затраты на проведение текущего ремонта помещения (</text:span><text:span text:style-name="T1858">З</text:span><text:span text:style-name="T1859">тр</text:span><text:span text:style-name="T1860">) определяются исходя из установленной периодичности проведения ремонта, с учетом требований<text:s/></text:span><text:span text:style-name="T1861">Положения</text:span><text:span text:style-name="T1862"><text:s/>об организации и проведении реконструкции, ремонта и технического обслуживания жилых зданий, объектов коммунального и социально-культурного назначения ВСН 58-88(р), утвержденного приказом Государственного комитета по архитектуре и градостроительству при Госстрое СССР от 23 ноября 1988 года № 312, по формуле:</text:span></text:p>
      <text:soft-page-break/>
      <text:p text:style-name="P1863"><text:span text:style-name="T1864">З</text:span><text:span text:style-name="T1865">тр =<text:s/></text:span><text:span text:style-name="T1866">S</text:span><text:span text:style-name="T1867"><text:s/>* Ц</text:span><text:span text:style-name="T1868">,</text:span></text:p>
      <text:p text:style-name="P1869"><text:tab/>где:</text:p>
      <text:p text:style-name="P1870"><text:span text:style-name="T1871">S</text:span><text:span text:style-name="T1872"><text:s/>- площадь i-го здания, планируемая к проведению текущего ремонта;</text:span></text:p>
      <text:p text:style-name="P1873"><text:span text:style-name="T1874">Ц</text:span><text:span text:style-name="T1875"><text:s/>- цена текущего ремонта 1 кв. метра площади i-го здания.</text:span></text:p>
      <text:p text:style-name="P1876"/>
      <text:p text:style-name="P1877"><text:span text:style-name="T1878">41.3.</text:span><text:span text:style-name="T1879"><text:s/>Затраты на содержание прилегающей территории (</text:span><text:span text:style-name="T1880">З</text:span><text:span text:style-name="T1881">эз</text:span><text:span text:style-name="T1882">) определяются по формуле:</text:span></text:p>
      <text:p text:style-name="P1883"><text:span text:style-name="T1884">З</text:span><text:span text:style-name="T1885">эз =<text:s/></text:span><text:span text:style-name="T1886">S</text:span><text:span text:style-name="T1887">эз *<text:s/></text:span><text:span text:style-name="T1888">Ц</text:span><text:span text:style-name="T1889">эз *<text:s/></text:span><text:span text:style-name="T1890">Н</text:span><text:span text:style-name="T1891">эз</text:span><text:span text:style-name="T1892">,</text:span></text:p>
      <text:p text:style-name="P1893">где:</text:p>
      <text:p text:style-name="P1894"><text:span text:style-name="T1895">S</text:span><text:span text:style-name="T1896">эз</text:span><text:span text:style-name="T1897"><text:s/>- площадь закрепленной i-й прилегающей территории;</text:span></text:p>
      <text:p text:style-name="P1898"><text:span text:style-name="T1899">Ц</text:span><text:span text:style-name="T1900">эз</text:span><text:span text:style-name="T1901"><text:s/>- цена содержания i-й прилегающей территории в месяц в расчете на 1 кв. метр площади;</text:span></text:p>
      <text:p text:style-name="P1902"><text:span text:style-name="T1903">Н</text:span><text:span text:style-name="T1904">эз</text:span><text:span text:style-name="T1905"><text:s/>- планируемое количество месяцев содержания i-й прилегающей территории в очередном финансовом году (</text:span><text:span text:style-name="T1906">указать количество месяцев</text:span><text:span text:style-name="T1907">).</text:span></text:p>
      <text:p text:style-name="P1908"/>
      <text:p text:style-name="P1909"><text:span text:style-name="T1910">41.4.</text:span><text:span text:style-name="T1911"><text:s/>Затраты на оплату услуг по обслуживанию и уборке помещения (</text:span><text:span text:style-name="T1912">З</text:span><text:span text:style-name="T1913">аутп</text:span><text:span text:style-name="T1914">) определяются по формуле:</text:span></text:p>
      <text:p text:style-name="P1915"><text:span text:style-name="T1916">З</text:span><text:span text:style-name="T1917">аутп =<text:s/></text:span><text:span text:style-name="T1918">S</text:span><text:span text:style-name="T1919">аутп *<text:s/></text:span><text:span text:style-name="T1920">Ц</text:span><text:span text:style-name="T1921">аутп *<text:s/></text:span><text:span text:style-name="T1922">Н</text:span><text:span text:style-name="T1923">аутп</text:span><text:span text:style-name="T1924">,</text:span></text:p>
      <text:p text:style-name="P1925">где:</text:p>
      <text:p text:style-name="P1926"><text:span text:style-name="T1927">S</text:span><text:span text:style-name="T1928">аутп</text:span><text:span text:style-name="T1929"><text:s/>- площадь в i-м помещении, в отношении которой планируется заключение договора (контракта) на обслуживание и уборку;</text:span></text:p>
      <text:p text:style-name="P1930"><text:span text:style-name="T1931">Ц</text:span><text:span text:style-name="T1932">аутп</text:span><text:span text:style-name="T1933"><text:s/>- цена услуги по обслуживанию и уборке i-го помещения в месяц;</text:span></text:p>
      <text:p text:style-name="P1934"><text:span text:style-name="T1935">Н</text:span><text:span text:style-name="T1936">аутп</text:span><text:span text:style-name="T1937"><text:s/>- количество месяцев использования услуги по обслуживанию и уборке i-го помещения в месяц (</text:span><text:span text:style-name="T1938">указать количество месяцев</text:span><text:span text:style-name="T1939">).</text:span></text:p>
      <text:p text:style-name="P1940"/>
      <text:p text:style-name="P1941"><text:span text:style-name="T1942">41.5.</text:span><text:span text:style-name="T1943"><text:s/>Затраты на вывоз твердых бытовых отходов (</text:span><text:span text:style-name="T1944">З</text:span><text:span text:style-name="T1945">тбо</text:span><text:span text:style-name="T1946">) определяются по формуле:</text:span></text:p>
      <text:p text:style-name="P1947"><text:span text:style-name="T1948">З</text:span><text:span text:style-name="T1949">тбо =<text:s/></text:span><text:span text:style-name="T1950">К</text:span><text:span text:style-name="T1951">тбо *<text:s/></text:span><text:span text:style-name="T1952">Ц</text:span><text:span text:style-name="T1953">тбо*</text:span><text:span text:style-name="T1954">12</text:span><text:span text:style-name="T1955">,</text:span></text:p>
      <text:p text:style-name="P1956">где:</text:p>
      <text:p text:style-name="P1957"><text:span text:style-name="T1958">К</text:span><text:span text:style-name="T1959">тбо</text:span><text:span text:style-name="T1960"><text:s/>- количество куб. метров твердых бытовых отходов в месяц;</text:span></text:p>
      <text:p text:style-name="P1961"><text:span text:style-name="T1962">Ц</text:span><text:span text:style-name="T1963">тбо</text:span><text:span text:style-name="T1964"><text:s/>- цена вывоза 1 куб. метра твердых бытовых отходов.</text:span></text:p>
      <text:p text:style-name="P1965"/>
      <text:p text:style-name="P1966"><text:span text:style-name="T1967">41.6.</text:span><text:span text:style-name="T1968"><text:s/>Затраты на техническое обслуживание и регламентно-профилактический ремонт лифтов (</text:span><text:span text:style-name="T1969">З</text:span><text:span text:style-name="T1970">л</text:span><text:span text:style-name="T1971">) определяются по формуле:</text:span></text:p>
      <text:p text:style-name="P1972"/>
      <text:p text:style-name="P1973"><text:span text:style-name="T1974">З</text:span><text:span text:style-name="T1975">л =<text:s/></text:span><text:span text:style-name="T1976">К</text:span><text:span text:style-name="T1977">л *<text:s/></text:span><text:span text:style-name="T1978">Ц</text:span><text:span text:style-name="T1979">л</text:span><text:span text:style-name="T1980">,</text:span></text:p>
      <text:p text:style-name="P1981"><text:tab/>где:</text:p>
      <text:p text:style-name="P1982"><text:span text:style-name="T1983">К</text:span><text:span text:style-name="T1984">л</text:span><text:span text:style-name="T1985"><text:s/>- количество лифтов i-го типа;</text:span></text:p>
      <text:p text:style-name="P1986"><text:span text:style-name="T1987">Ц</text:span><text:span text:style-name="T1988">л</text:span><text:span text:style-name="T1989"><text:s/>- цена технического обслуживания и текущего ремонта 1 лифта i-го типа.</text:span></text:p>
      <text:p text:style-name="P1990"/>
      <text:p text:style-name="P1991"><text:span text:style-name="T1992">41.7.</text:span><text:span text:style-name="T1993"><text:s/>Затраты на техническое обслуживание и регламентно-профилактический ремонт водонапорной насосной станции хозяйственно-питьевого и противопожарного водоснабжения (</text:span><text:span text:style-name="T1994">З</text:span><text:span text:style-name="T1995">внсв</text:span><text:span text:style-name="T1996">) определяются по формуле:</text:span></text:p>
      <text:p text:style-name="P1997"/>
      <text:p text:style-name="P1998"><text:span text:style-name="T1999">З</text:span><text:span text:style-name="T2000">внсв =<text:s/></text:span><text:span text:style-name="T2001">S</text:span><text:span text:style-name="T2002">внсв *<text:s/></text:span><text:span text:style-name="T2003">Ц</text:span><text:span text:style-name="T2004">внсв</text:span><text:span text:style-name="T2005">,</text:span></text:p>
      <text:p text:style-name="P2006">где:</text:p>
      <text:p text:style-name="P2007"><text:span text:style-name="T2008">S</text:span><text:span text:style-name="T2009">внсв</text:span><text:span text:style-name="T2010"><text:s/>- площадь административных помещений, водоснабжение которых осуществляется с использованием обслуживаемой водонапорной станции хозяйственно-питьевого и противопожарного водоснабжения;</text:span></text:p>
      <text:p text:style-name="P2011"><text:span text:style-name="T2012">Ц</text:span><text:span text:style-name="T2013">внсв</text:span><text:span text:style-name="T2014"><text:s/>- цена технического обслуживания и текущего ремонта водонапорной насосной станции хозяйственно-питьевого и противопожарного водоснабжения в расчете на 1 кв. метр площади соответствующего административного помещения .</text:span></text:p>
      <text:p text:style-name="P2015"/>
      <text:p text:style-name="P2016"><text:span text:style-name="T2017">41.8.</text:span><text:span text:style-name="T2018"><text:s/>Затраты на техническое обслуживание и регламентно-профилактический ремонт водонапорной насосной станции пожаротушения (</text:span><text:span text:style-name="T2019">З</text:span><text:span text:style-name="T2020">внсп</text:span><text:span text:style-name="T2021">) определяются по формуле:</text:span></text:p>
      <text:p text:style-name="P2022"><text:span text:style-name="T2023">З</text:span><text:span text:style-name="T2024">внсп =<text:s/></text:span><text:span text:style-name="T2025">S</text:span><text:span text:style-name="T2026">внсп *<text:s/></text:span><text:span text:style-name="T2027">Ц</text:span><text:span text:style-name="T2028">внсп</text:span><text:span text:style-name="T2029">,</text:span></text:p>
      <text:p text:style-name="P2030">где:</text:p>
      <text:p text:style-name="P2031"><text:span text:style-name="T2032">S</text:span><text:span text:style-name="T2033">внсп</text:span><text:span text:style-name="T2034"><text:s/>- площадь административных помещений, для обслуживания которых предназначена водонапорная насосная станция пожаротушения;</text:span></text:p>
      <text:p text:style-name="P2035"><text:span text:style-name="T2036">Ц</text:span><text:span text:style-name="T2037">внсп</text:span><text:span text:style-name="T2038"><text:s/>- цена технического обслуживания и текущего ремонта водонапорной насосной станции пожаротушения в расчете на 1 кв. метр площади соответствующего административного помещения.</text:span></text:p>
      <text:p text:style-name="P2039"/>
      <text:p text:style-name="P2040"><text:span text:style-name="T2041">41.9.</text:span><text:span text:style-name="T2042"><text:s/>Затраты на техническое обслуживание и регламентно-профилактический ремонт индивидуального теплового пункта, в том числе на подготовку отопительной системы к зимнему сезону (</text:span><text:span text:style-name="T2043">З</text:span><text:span text:style-name="T2044">итп</text:span><text:span text:style-name="T2045">), определяются по формуле:</text:span></text:p>
      <text:p text:style-name="P2046"/>
      <text:p text:style-name="P2047"><text:span text:style-name="T2048">З</text:span><text:span text:style-name="T2049">итп =<text:s/></text:span><text:span text:style-name="T2050">S</text:span><text:span text:style-name="T2051">итп *<text:s/></text:span><text:span text:style-name="T2052">Ц</text:span><text:span text:style-name="T2053">итп</text:span><text:span text:style-name="T2054">,</text:span></text:p>
      <text:p text:style-name="P2055">где:</text:p>
      <text:p text:style-name="P2056"><text:span text:style-name="T2057">S</text:span><text:span text:style-name="T2058">итп</text:span><text:span text:style-name="T2059"><text:s/>- площадь административных помещений, для отопления которых используется индивидуальный тепловой пункт;</text:span></text:p>
      <text:p text:style-name="P2060"><text:span text:style-name="T2061">Ц</text:span><text:span text:style-name="T2062">итп</text:span><text:span text:style-name="T2063"><text:s/>- цена технического обслуживания и текущего ремонта индивидуального теплового пункта в расчете на 1 кв. метр площади соответствующих административных помещений.</text:span></text:p>
      <text:p text:style-name="P2064"/>
      <text:p text:style-name="P2065"><text:span text:style-name="T2066">41.10.</text:span><text:span text:style-name="T2067"><text:s/>Затраты на техническое обслуживание и регламентно-профилактический ремонт электрооборудования (электроподстанций, трансформаторных подстанций, электрощитовых) административного здания (помещения) (</text:span><text:span text:style-name="T2068">З</text:span><text:span text:style-name="T2069">аэз</text:span><text:span text:style-name="T2070">) определяются по формуле:</text:span></text:p>
      <text:p text:style-name="P2071"><text:span text:style-name="T2072">З</text:span><text:span text:style-name="T2073">аэз =<text:s/></text:span><text:span text:style-name="T2074">С</text:span><text:span text:style-name="T2075">аэз *<text:s/></text:span><text:span text:style-name="T2076">К</text:span><text:span text:style-name="T2077">аэз</text:span><text:span text:style-name="T2078">,</text:span></text:p>
      <text:p text:style-name="P2079">где:</text:p>
      <text:p text:style-name="P2080"><text:span text:style-name="T2081">С</text:span><text:span text:style-name="T2082">аэз</text:span><text:span text:style-name="T2083"><text:s/>- стоимость технического обслуживания и текущего ремонта i-го электрооборудования (электроподстанций, трансформаторных подстанций, электрощитовых) административного здания (помещения);</text:span></text:p>
      <text:p text:style-name="P2084"><text:span text:style-name="T2085">К</text:span><text:span text:style-name="T2086">аэз</text:span><text:span text:style-name="T2087"><text:s/>- количество i-го оборудования.</text:span></text:p>
      <text:p text:style-name="P2088"/>
      <text:p text:style-name="P2089"><text:span text:style-name="T2090">42.</text:span><text:span text:style-name="T2091"><text:s/>Затраты, указанные в подпунктах 41.1–41.10 пункта 41 настоящих Требований, не подлежат отдельному расчету, если они включены в общую стоимость услуг управляющей компании.</text:span></text:p>
      <text:p text:style-name="P2092"/>
      <text:p text:style-name="P2093"><text:span text:style-name="T2094">43.</text:span><text:span text:style-name="T2095"><text:s/>В формулах для расчета затрат, указанных в пунктах 41.2, 41.4 и 41.7–41.9 настоящих Требований, значение показателя площади помещений должно находиться в пределах площадей закрепленных административных зданий, строений и нежилых помещений.</text:span></text:p>
      <text:p text:style-name="P2096"/>
      <text:p text:style-name="P2097"><text:span text:style-name="T2098">44. Затраты на закупку услуг управляющей компании (З</text:span><text:span text:style-name="T2099">ук</text:span><text:span text:style-name="T2100">) определяются по формуле:</text:span></text:p>
      <text:p text:style-name="P2101"><text:span text:style-name="T2102">З</text:span><text:span text:style-name="T2103">ук =<text:s/></text:span><text:span text:style-name="T2104">К</text:span><text:span text:style-name="T2105">ук *<text:s/></text:span><text:span text:style-name="T2106">Ц</text:span><text:span text:style-name="T2107">ук *<text:s/></text:span><text:span text:style-name="T2108">Н</text:span><text:span text:style-name="T2109">ук</text:span><text:span text:style-name="T2110">,</text:span></text:p>
      <text:p text:style-name="P2111">где:</text:p>
      <text:p text:style-name="P2112"><text:span text:style-name="T2113">К</text:span><text:span text:style-name="T2114">ук</text:span><text:span text:style-name="T2115"><text:s/>- объем i-й услуги управляющей компании;</text:span></text:p>
      <text:p text:style-name="P2116"><text:span text:style-name="T2117">Ц</text:span><text:span text:style-name="T2118">ук</text:span><text:span text:style-name="T2119"><text:s/>- цена i-й услуги управляющей компании в месяц;</text:span></text:p>
      <text:p text:style-name="P2120"><text:span text:style-name="T2121">Н</text:span><text:span text:style-name="T2122">ук</text:span><text:span text:style-name="T2123"><text:s/>- планируемое количество месяцев использования i-й услуги управляющей<text:s/></text:span><text:soft-page-break/><text:span text:style-name="T2124">компании (</text:span><text:span text:style-name="T2125">указать количество месяцев</text:span><text:span text:style-name="T2126">).</text:span></text:p>
      <text:p text:style-name="P2127"/>
      <text:p text:style-name="P2128"><text:span text:style-name="T2129">45.</text:span><text:span text:style-name="T2130"><text:s/>Затраты на техническое обслуживание и ремонт транспортных средств определяются по фактическим затратам в отчетном финансовом году.</text:span></text:p>
      <text:p text:style-name="P2131"/>
      <text:p text:style-name="P2132"><text:span text:style-name="T2133">46.</text:span><text:span text:style-name="T2134"><text:s/>Затраты на техническое обслуживание и регламентно-профилактический ремонт бытового оборудования определяются по фактическим затратам в отчетном финансовом году .</text:span></text:p>
      <text:p text:style-name="P2135"/>
      <text:p text:style-name="P2136"><text:span text:style-name="T2137">47. Затраты на техническое обслуживание и регламентно-профилактический ремонт иного оборудования - дизельных генераторных установок, систем газового пожаротушения, систем кондиционирования и вентиляции, систем пожарной сигнализации, систем контроля и управления доступом, систем автоматического диспетчерского управления, систем видеонаблюдения (З</text:span><text:span text:style-name="T2138">ио</text:span><text:span text:style-name="T2139">) определяются по формуле:</text:span></text:p>
      <text:p text:style-name="P2140"/>
      <text:p text:style-name="P2141"><text:span text:style-name="T2142">З</text:span><text:span text:style-name="T2143">ио =<text:s/></text:span><text:span text:style-name="T2144">З</text:span><text:span text:style-name="T2145">дгу +<text:s/></text:span><text:span text:style-name="T2146">З</text:span><text:span text:style-name="T2147">сгп +<text:s/></text:span><text:span text:style-name="T2148">З</text:span><text:span text:style-name="T2149">скив +<text:s/></text:span><text:span text:style-name="T2150">З</text:span><text:span text:style-name="T2151">спс +<text:s/></text:span><text:span text:style-name="T2152">З</text:span><text:span text:style-name="T2153">скуд +<text:s/></text:span><text:span text:style-name="T2154">З</text:span><text:span text:style-name="T2155">саду +<text:s/></text:span><text:span text:style-name="T2156">З</text:span><text:span text:style-name="T2157">свн<text:s/></text:span><text:span text:style-name="T2158">,</text:span></text:p>
      <text:p text:style-name="P2159">где:</text:p>
      <text:p text:style-name="P2160"><text:span text:style-name="T2161">З</text:span><text:span text:style-name="T2162">дгу</text:span><text:span text:style-name="T2163"><text:s/>- затраты на техническое обслуживание и регламентно-профилактический ремонт дизельных генераторных установок;</text:span></text:p>
      <text:p text:style-name="P2164"><text:span text:style-name="T2165">З</text:span><text:span text:style-name="T2166">сгп</text:span><text:span text:style-name="T2167"><text:s/>- затраты на техническое обслуживание и регламентно-профилактический ремонт системы газового пожаротушения;</text:span></text:p>
      <text:p text:style-name="P2168"><text:span text:style-name="T2169">З</text:span><text:span text:style-name="T2170">скив</text:span><text:span text:style-name="T2171"><text:s/>- затраты на техническое обслуживание и регламентно-профилактический ремонт систем кондиционирования и вентиляции;</text:span></text:p>
      <text:p text:style-name="P2172"><text:span text:style-name="T2173">З</text:span><text:span text:style-name="T2174">спс</text:span><text:span text:style-name="T2175"><text:s/>- затраты на техническое обслуживание и регламентно-профилактический ремонт систем пожарной сигнализации;</text:span></text:p>
      <text:p text:style-name="P2176"><text:span text:style-name="T2177">З</text:span><text:span text:style-name="T2178">скуд</text:span><text:span text:style-name="T2179"><text:s/>- затраты на техническое обслуживание и регламентно-профилактический ремонт систем контроля и управления доступом;</text:span></text:p>
      <text:p text:style-name="P2180"><text:span text:style-name="T2181">З</text:span><text:span text:style-name="T2182">саду</text:span><text:span text:style-name="T2183"><text:s/>- затраты на техническое обслуживание и регламентно-профилактический ремонт систем автоматического диспетчерского управления;</text:span></text:p>
      <text:p text:style-name="P2184"><text:span text:style-name="T2185">З</text:span><text:span text:style-name="T2186">свн</text:span><text:span text:style-name="T2187"><text:s/>- затраты на техническое обслуживание и регламентно-профилактический ремонт систем видеонаблюдения.</text:span></text:p>
      <text:p text:style-name="P2188"/>
      <text:p text:style-name="P2189"><text:span text:style-name="T2190">47.1.</text:span><text:span text:style-name="T2191"><text:s/>Затраты на техническое обслуживание и регламентно-профилактический ремонт дизельных генераторных установок (</text:span><text:span text:style-name="T2192">З</text:span><text:span text:style-name="T2193">дгу</text:span><text:span text:style-name="T2194">) определяются по формуле:</text:span></text:p>
      <text:p text:style-name="P2195"/>
      <text:p text:style-name="P2196"><text:span text:style-name="T2197">З</text:span><text:span text:style-name="T2198">дгу =<text:s/></text:span><text:span text:style-name="T2199">К</text:span><text:span text:style-name="T2200">дгу *<text:s/></text:span><text:span text:style-name="T2201">Ц</text:span><text:span text:style-name="T2202">дгу<text:s/></text:span><text:span text:style-name="T2203">,</text:span></text:p>
      <text:p text:style-name="P2204">где:</text:p>
      <text:p text:style-name="P2205"><text:span text:style-name="T2206">К</text:span><text:span text:style-name="T2207">дгу</text:span><text:span text:style-name="T2208"><text:s/>- количество i-х дизельных генераторных установок;</text:span></text:p>
      <text:p text:style-name="P2209"><text:span text:style-name="T2210">Ц</text:span><text:span text:style-name="T2211">дгу</text:span><text:span text:style-name="T2212"><text:s/>- цена технического обслуживания и регламентно-профилактического ремонта 1 i-й дизельной генераторной установки в год .</text:span></text:p>
      <text:p text:style-name="P2213"/>
      <text:p text:style-name="P2214"><text:span text:style-name="T2215">47.2.</text:span><text:span text:style-name="T2216"><text:s/>Затраты на техническое обслуживание и регламентно-профилактический ремонт системы газового пожаротушения (</text:span><text:span text:style-name="T2217">З</text:span><text:span text:style-name="T2218">сгп</text:span><text:span text:style-name="T2219">) определяются по формуле:</text:span></text:p>
      <text:p text:style-name="P2220"/>
      <text:p text:style-name="P2221"><text:span text:style-name="T2222">З</text:span><text:span text:style-name="T2223">сгп =<text:s/></text:span><text:span text:style-name="T2224">К</text:span><text:span text:style-name="T2225">сгп *<text:s/></text:span><text:span text:style-name="T2226">Ц</text:span><text:span text:style-name="T2227">сгп</text:span><text:span text:style-name="T2228">,</text:span></text:p>
      <text:p text:style-name="P2229">где:</text:p>
      <text:p text:style-name="P2230"><text:span text:style-name="T2231">К</text:span><text:span text:style-name="T2232">сгп</text:span><text:span text:style-name="T2233"><text:s/>- количество i-х датчиков системы газового пожаротушения;</text:span></text:p>
      <text:p text:style-name="P2234"><text:span text:style-name="T2235">Ц</text:span><text:span text:style-name="T2236">сгп</text:span><text:span text:style-name="T2237"><text:s/>- цена технического обслуживания и регламентно-профилактического ремонта 1 i-го датчика системы газового пожаротушения в год .</text:span></text:p>
      <text:p text:style-name="P2238"/>
      <text:p text:style-name="P2239"><text:span text:style-name="T2240">47.3.</text:span><text:span text:style-name="T2241"><text:s/>Затраты на техническое обслуживание и регламентно-профилактический ремонт систем кондиционирования и вентиляции (</text:span><text:span text:style-name="T2242">З</text:span><text:span text:style-name="T2243">скив</text:span><text:span text:style-name="T2244">) определяются по формуле:</text:span></text:p>
      <text:p text:style-name="P2245"/>
      <text:p text:style-name="P2246"><text:span text:style-name="T2247">З</text:span><text:span text:style-name="T2248">скив =<text:s/></text:span><text:span text:style-name="T2249">К</text:span><text:span text:style-name="T2250">скив *<text:s/></text:span><text:span text:style-name="T2251">Ц</text:span><text:span text:style-name="T2252">скив</text:span><text:span text:style-name="T2253">,</text:span></text:p>
      <text:p text:style-name="P2254">где:</text:p>
      <text:p text:style-name="P2255"><text:span text:style-name="T2256">К</text:span><text:span text:style-name="T2257">скив</text:span><text:span text:style-name="T2258"><text:s/>- количество i-х установок кондиционирования и элементов систем вентиляции;</text:span></text:p>
      <text:p text:style-name="P2259"><text:span text:style-name="T2260">Ц</text:span><text:span text:style-name="T2261">скив</text:span><text:span text:style-name="T2262"><text:s/>- цена технического обслуживания и регламентно-профилактического ремонта 1 i-й установки кондиционирования и элементов вентиляции.</text:span></text:p>
      <text:p text:style-name="P2263"/>
      <text:p text:style-name="P2264"><text:span text:style-name="T2265">47.4.</text:span><text:span text:style-name="T2266"><text:s/>Затраты на техническое обслуживание и регламентно-профилактический ремонт систем пожарной сигнализации (</text:span><text:span text:style-name="T2267">З</text:span><text:span text:style-name="T2268">спс</text:span><text:span text:style-name="T2269">) определяются по формуле:</text:span></text:p>
      <text:p text:style-name="P2270"/>
      <text:p text:style-name="P2271"><text:span text:style-name="T2272">З</text:span><text:span text:style-name="T2273">спс =<text:s/></text:span><text:span text:style-name="T2274">К</text:span><text:span text:style-name="T2275">спс *<text:s/></text:span><text:span text:style-name="T2276">Ц</text:span><text:span text:style-name="T2277">спс</text:span><text:span text:style-name="T2278">,</text:span></text:p>
      <text:p text:style-name="P2279">где:</text:p>
      <text:p text:style-name="P2280"><text:span text:style-name="T2281">К</text:span><text:span text:style-name="T2282">спс</text:span><text:span text:style-name="T2283"><text:s/>- количество i-х извещателей пожарной сигнализации;</text:span></text:p>
      <text:p text:style-name="P2284"><text:span text:style-name="T2285">Ц</text:span><text:span text:style-name="T2286">спс</text:span><text:span text:style-name="T2287"><text:s/>- цена технического обслуживания и регламентно-профилактического ремонта 1 i-го извещателя в год .</text:span></text:p>
      <text:p text:style-name="P2288"/>
      <text:p text:style-name="P2289"><text:span text:style-name="T2290">47.5.</text:span><text:span text:style-name="T2291"><text:s/>Затраты на техническое обслуживание и регламентно-профилактический ремонт систем контроля и управления доступом (</text:span><text:span text:style-name="T2292">З</text:span><text:span text:style-name="T2293">скуд</text:span><text:span text:style-name="T2294">) определяются по формуле:</text:span></text:p>
      <text:p text:style-name="P2295"/>
      <text:p text:style-name="P2296"><text:span text:style-name="T2297">З</text:span><text:span text:style-name="T2298">скуд =<text:s/></text:span><text:span text:style-name="T2299">К</text:span><text:span text:style-name="T2300">скуд *<text:s/></text:span><text:span text:style-name="T2301">Ц</text:span><text:span text:style-name="T2302">скуд</text:span><text:span text:style-name="T2303">,</text:span></text:p>
      <text:p text:style-name="P2304">где:</text:p>
      <text:p text:style-name="P2305"><text:span text:style-name="T2306">К</text:span><text:span text:style-name="T2307">скуд</text:span><text:span text:style-name="T2308"><text:s/>- количество i-х устройств в составе систем контроля и управления доступом;</text:span></text:p>
      <text:p text:style-name="P2309"><text:span text:style-name="T2310">Ц</text:span><text:span text:style-name="T2311">скуд</text:span><text:span text:style-name="T2312"><text:s/>- цена технического обслуживания и текущего ремонта 1 i-го устройства в составе систем контроля и управления доступом в год.</text:span></text:p>
      <text:p text:style-name="P2313"/>
      <text:p text:style-name="P2314"><text:span text:style-name="T2315">47.6.</text:span><text:span text:style-name="T2316"><text:s/>Затраты на техническое обслуживание и регламентно-профилактический ремонт систем автоматического диспетчерского управления (</text:span><text:span text:style-name="T2317">З</text:span><text:span text:style-name="T2318">саду</text:span><text:span text:style-name="T2319">) определяются по формуле:</text:span></text:p>
      <text:p text:style-name="P2320"><text:span text:style-name="T2321">З</text:span><text:span text:style-name="T2322">саду =<text:s/></text:span><text:span text:style-name="T2323">К</text:span><text:span text:style-name="T2324">саду *<text:s/></text:span><text:span text:style-name="T2325">Ц</text:span><text:span text:style-name="T2326">саду</text:span><text:span text:style-name="T2327">,</text:span></text:p>
      <text:p text:style-name="P2328">где:</text:p>
      <text:p text:style-name="P2329"><text:span text:style-name="T2330">К</text:span><text:span text:style-name="T2331">саду</text:span><text:span text:style-name="T2332"><text:s/>- количество обслуживаемых i-х устройств в составе систем автоматического диспетчерского управления;</text:span></text:p>
      <text:p text:style-name="P2333"><text:span text:style-name="T2334">Ц</text:span><text:span text:style-name="T2335">саду</text:span><text:span text:style-name="T2336"><text:s/>- цена технического обслуживания и регламентно-профилактического ремонта 1 i-го устройства в составе систем автоматического диспетчерского управления в год.</text:span></text:p>
      <text:p text:style-name="P2337"/>
      <text:p text:style-name="P2338"><text:span text:style-name="T2339">47.7.</text:span><text:span text:style-name="T2340"><text:s/>Затраты на техническое обслуживание и регламентно-профилактический ремонт систем видеонаблюдения (</text:span><text:span text:style-name="T2341">З</text:span><text:span text:style-name="T2342">свн</text:span><text:span text:style-name="T2343">) определяются по формуле:</text:span></text:p>
      <text:p text:style-name="P2344"/>
      <text:p text:style-name="P2345"><text:span text:style-name="T2346">З</text:span><text:span text:style-name="T2347">свн =<text:s/></text:span><text:span text:style-name="T2348">К</text:span><text:span text:style-name="T2349">свн *<text:s/></text:span><text:span text:style-name="T2350">Ц</text:span><text:span text:style-name="T2351">свн</text:span><text:span text:style-name="T2352">,</text:span></text:p>
      <text:p text:style-name="P2353">где:</text:p>
      <text:p text:style-name="P2354"><text:span text:style-name="T2355">К</text:span><text:span text:style-name="T2356">свн</text:span><text:span text:style-name="T2357"><text:s/>- количество обслуживаемых i-х устройств в составе систем видеонаблюдения;</text:span></text:p>
      <text:p text:style-name="P2358"><text:span text:style-name="T2359">Ц</text:span><text:span text:style-name="T2360">свн</text:span><text:span text:style-name="T2361"><text:s/>- цена технического обслуживания и регламентно-профилактического ремонта 1 i-го устройства в составе систем видеонаблюдения в год.</text:span></text:p>
      <text:p text:style-name="P2362"><text:span text:style-name="T2363">48. Затраты на оплату услуг внештатных сотрудников (З</text:span><text:span text:style-name="T2364">внси</text:span><text:span text:style-name="T2365">) определяются по формуле:</text:span></text:p>
      <text:soft-page-break/>
      <text:p text:style-name="P2366"><text:span text:style-name="T2367">З</text:span><text:span text:style-name="T2368">внси =<text:s/></text:span><text:span text:style-name="T2369">М</text:span><text:span text:style-name="T2370">внси *<text:s/></text:span><text:span text:style-name="T2371">П</text:span><text:span text:style-name="T2372">внси * (</text:span><text:span text:style-name="T2373"><text:s/>1</text:span><text:span text:style-name="T2374"><text:s/>+</text:span><text:span text:style-name="T2375">Т</text:span><text:span text:style-name="T2376">внси)</text:span><text:span text:style-name="T2377">,</text:span></text:p>
      <text:p text:style-name="P2378">где:</text:p>
      <text:p text:style-name="P2379"><text:span text:style-name="T2380">М</text:span><text:span text:style-name="T2381">внси</text:span><text:span text:style-name="T2382"><text:s/>- планируемое количество месяцев работы внештатного сотрудника в g-й должности (</text:span><text:span text:style-name="T2383">указать количество месяцев</text:span><text:span text:style-name="T2384">);</text:span></text:p>
      <text:p text:style-name="P2385"><text:span text:style-name="T2386">П</text:span><text:span text:style-name="T2387">внси</text:span><text:span text:style-name="T2388"><text:s/>- стоимость 1 месяца работы внештатного сотрудника в g-й должности;</text:span></text:p>
      <text:p text:style-name="P2389"><text:span text:style-name="T2390">Т</text:span><text:span text:style-name="T2391">внси</text:span><text:span text:style-name="T2392"><text:s/>- процентная ставка страховых взносов в государственные внебюджетные фонды.</text:span></text:p>
      <text:p text:style-name="P2393">Расчет затрат на оплату услуг внештатных сотрудников может быть произведен при условии отсутствия должности (профессии рабочего) внештатного сотрудника в штатном расписании.</text:p>
      <text:p text:style-name="P2394">К указанным затратам относятся затраты по договорам гражданско-правового характера, предметом которых является оказание физическим лицом услуг, связанных с содержанием имущества (за исключением коммунальных услуг).</text:p>
      <text:p text:style-name="P2395"/>
      <text:h text:style-name="P2396" text:outline-level="4"><text:bookmark-start text:name="Par737"/><text:bookmark-end text:name="Par737"/></text:h>
      <text:h text:style-name="P2397" text:outline-level="4">Затраты на приобретение прочих работ и услуг, не относящиеся к затратам на услуги связи, транспортные услуги, оплату расходов по договорам об оказании услуг, связанных с проездом и наймом жилого помещения в связи с командированием работников, заключаемым со сторонними организациями, а также к затратам на коммунальные услуги, аренду помещений и оборудования,</text:h>
      <text:p text:style-name="P2398">содержание имущества в рамках прочих затрат и затратам на приобретение прочих работ и услуг в рамках затрат на информационно-коммуникационные технологии</text:p>
      <text:p text:style-name="P2399"/>
      <text:p text:style-name="P2400"><text:span text:style-name="T2401">49. Затраты на оплату типографских работ и услуг, включая приобретение периодических печатных изданий (З</text:span><text:span text:style-name="T2402">т</text:span><text:span text:style-name="T2403">), определяются по формуле:</text:span></text:p>
      <text:p text:style-name="P2404"/>
      <text:p text:style-name="P2405"><text:span text:style-name="T2406">З</text:span><text:span text:style-name="T2407">т =<text:s/></text:span><text:span text:style-name="T2408">З</text:span><text:span text:style-name="T2409">ж +<text:s/></text:span><text:span text:style-name="T2410">З</text:span><text:span text:style-name="T2411">иу</text:span><text:span text:style-name="T2412">,</text:span></text:p>
      <text:p text:style-name="P2413">где:</text:p>
      <text:p text:style-name="P2414"><text:span text:style-name="T2415">З</text:span><text:span text:style-name="T2416">ж</text:span><text:span text:style-name="T2417"><text:s/>- затраты на приобретение спецжурналов;</text:span></text:p>
      <text:p text:style-name="P2418"><text:span text:style-name="T2419">З</text:span><text:span text:style-name="T2420">иу</text:span><text:span text:style-name="T2421"><text:s/>- затраты на приобретение информационных услуг, которые включают в себя затраты на приобретение иных периодических печатных изданий, справочной литературы, а также подачу объявлений в печатные издания.</text:span></text:p>
      <text:p text:style-name="P2422"/>
      <text:p text:style-name="P2423"><text:span text:style-name="T2424">49.1.</text:span><text:span text:style-name="T2425"><text:s/>Затраты на приобретение спецжурналов (</text:span><text:span text:style-name="T2426">З</text:span><text:span text:style-name="T2427">ж</text:span><text:span text:style-name="T2428">) определяются по формуле:</text:span></text:p>
      <text:p text:style-name="P2429"/>
      <text:p text:style-name="P2430"><text:span text:style-name="T2431">З</text:span><text:span text:style-name="T2432">ж =<text:s/></text:span><text:span text:style-name="T2433">К</text:span><text:span text:style-name="T2434">ж *<text:s/></text:span><text:span text:style-name="T2435">Ц</text:span><text:span text:style-name="T2436">ж</text:span><text:span text:style-name="T2437">,</text:span></text:p>
      <text:p text:style-name="P2438">где:</text:p>
      <text:p text:style-name="P2439"><text:span text:style-name="T2440">К</text:span><text:span text:style-name="T2441">ж</text:span><text:span text:style-name="T2442"><text:s/>- количество приобретаемых i-х спецжурналов;</text:span></text:p>
      <text:p text:style-name="P2443"><text:span text:style-name="T2444">Ц</text:span><text:span text:style-name="T2445">ж</text:span><text:span text:style-name="T2446"><text:s/>- цена 1 i-го спецжурнала.</text:span></text:p>
      <text:p text:style-name="P2447"/>
      <text:p text:style-name="P2448"><text:span text:style-name="T2449">49.2.</text:span><text:span text:style-name="T2450"><text:s/>Затраты на приобретение информационных услуг, которые включают в себя затраты на приобретение периодических печатных изданий, справочной литературы, а также подачу объявлений в печатные издания(</text:span><text:span text:style-name="T2451">З</text:span><text:span text:style-name="T2452">иу</text:span><text:span text:style-name="T2453">), определяются по фактическим затратам в отчетном финансовом году.</text:span></text:p>
      <text:p text:style-name="P2454"><text:span text:style-name="T2455">50. Затраты на оплату услуг внештатных сотрудников (</text:span><text:span text:style-name="T2456">З</text:span><text:span text:style-name="T2457">внсп</text:span><text:span text:style-name="T2458">) определяются по формуле:</text:span></text:p>
      <text:p text:style-name="P2459"/>
      <text:p text:style-name="P2460"><text:span text:style-name="T2461">З</text:span><text:span text:style-name="T2462">внсп =<text:s/></text:span><text:span text:style-name="T2463">М</text:span><text:span text:style-name="T2464">внсп *<text:s/></text:span><text:span text:style-name="T2465">Ц</text:span><text:span text:style-name="T2466">внсп * (</text:span><text:span text:style-name="T2467">1</text:span><text:span text:style-name="T2468"><text:s/>+</text:span><text:span text:style-name="T2469">Т</text:span><text:span text:style-name="T2470">внсп)</text:span><text:span text:style-name="T2471">,</text:span></text:p>
      <text:p text:style-name="P2472">где:</text:p>
      <text:p text:style-name="P2473"><text:span text:style-name="T2474">М</text:span><text:span text:style-name="T2475">внсп</text:span><text:span text:style-name="T2476"><text:s/>- планируемое количество месяцев работы внештатного сотрудника в j-й<text:s/></text:span><text:soft-page-break/><text:span text:style-name="T2477">должности (</text:span><text:span text:style-name="T2478">указать количество месяцев</text:span><text:span text:style-name="T2479">);</text:span></text:p>
      <text:p text:style-name="P2480"><text:span text:style-name="T2481">Ц</text:span><text:span text:style-name="T2482">внсп</text:span><text:span text:style-name="T2483"><text:s/>- цена 1 месяца работы внештатного сотрудника в j-й должности;</text:span></text:p>
      <text:p text:style-name="P2484"><text:span text:style-name="T2485">Т</text:span><text:span text:style-name="T2486">внсп</text:span><text:span text:style-name="T2487"><text:s/>- процентная ставка страховых взносов в государственные внебюджетные фонды.</text:span></text:p>
      <text:p text:style-name="P2488">Расчет затрат на оплату услуг внештатных сотрудников может быть произведен при условии отсутствия должности (профессии рабочего) внештатного сотрудника в штатном расписании.</text:p>
      <text:p text:style-name="P2489">К указанным затратам относятся затраты по договорам гражданско-правового характера, предметом которых является оказание физическим лицом работ и услуг, не относящихся к коммунальным услугам и услугам, связанным с содержанием имущества.</text:p>
      <text:p text:style-name="P2490"/>
      <text:p text:style-name="P2491"><text:span text:style-name="T2492">51. Затраты на проведение предрейсового и послерейсового осмотра водителей транспортных средств (</text:span><text:span text:style-name="T2493">З</text:span><text:span text:style-name="T2494">осм</text:span><text:span text:style-name="T2495">) определяются по формуле:</text:span></text:p>
      <text:p text:style-name="P2496"/>
      <text:p text:style-name="P2497"><text:span text:style-name="T2498">З</text:span><text:span text:style-name="T2499">осм =<text:s/></text:span><text:span text:style-name="T2500">К</text:span><text:span text:style-name="T2501">вод *<text:s/></text:span><text:span text:style-name="T2502">Ц</text:span><text:span text:style-name="T2503">вод * (</text:span><text:span text:style-name="T2504">Н</text:span><text:span text:style-name="T2505">вод :<text:s/></text:span><text:span text:style-name="T2506">1,2)<text:s/></text:span><text:span text:style-name="T2507">,</text:span></text:p>
      <text:p text:style-name="P2508">где:</text:p>
      <text:p text:style-name="P2509"><text:span text:style-name="T2510">К</text:span><text:span text:style-name="T2511">вод</text:span><text:span text:style-name="T2512"><text:s/>- количество водителей;</text:span></text:p>
      <text:p text:style-name="P2513"><text:span text:style-name="T2514">Ц</text:span><text:span text:style-name="T2515">вод</text:span><text:span text:style-name="T2516"><text:s/>- цена проведения 1 предрейсового и послерейсового осмотра;</text:span></text:p>
      <text:p text:style-name="P2517"><text:span text:style-name="T2518">Н</text:span><text:span text:style-name="T2519">вод</text:span><text:span text:style-name="T2520"><text:s/>- количество рабочих дней в году (</text:span><text:span text:style-name="T2521">указать количество рабочих дней</text:span><text:span text:style-name="T2522">);</text:span></text:p>
      <text:p text:style-name="P2523">1,2 - поправочный коэффициент, учитывающий неявки на работу по причинам, установленным трудовым законодательством Российской Федерации (отпуск, больничный лист).</text:p>
      <text:p text:style-name="P2524"/>
      <text:p text:style-name="P2525"><text:span text:style-name="T2526">52. Затраты на аттестацию специальных помещений (З</text:span><text:span text:style-name="T2527">атт</text:span><text:span text:style-name="T2528">) определяются по формуле:</text:span></text:p>
      <text:p text:style-name="P2529"><text:span text:style-name="T2530">З</text:span><text:span text:style-name="T2531">атт =<text:s/></text:span><text:span text:style-name="T2532">К</text:span><text:span text:style-name="T2533">атт *<text:s/></text:span><text:span text:style-name="T2534">Ц</text:span><text:span text:style-name="T2535">атт</text:span><text:span text:style-name="T2536">,</text:span></text:p>
      <text:p text:style-name="P2537">где:</text:p>
      <text:p text:style-name="P2538"><text:span text:style-name="T2539">К</text:span><text:span text:style-name="T2540">атт</text:span><text:span text:style-name="T2541"><text:s/>- количество i-х специальных помещений, подлежащих аттестации;</text:span></text:p>
      <text:p text:style-name="P2542"><text:span text:style-name="T2543">Ц</text:span><text:span text:style-name="T2544">атт</text:span><text:span text:style-name="T2545"><text:s/>- цена проведения аттестации 1 i-го специального помещения.</text:span></text:p>
      <text:p text:style-name="P2546"/>
      <text:p text:style-name="P2547"><text:span text:style-name="T2548">53. Затраты на проведение диспансеризации работников (</text:span><text:span text:style-name="T2549">З</text:span><text:span text:style-name="T2550">дисп</text:span><text:span text:style-name="T2551">) определяются по формуле:</text:span></text:p>
      <text:p text:style-name="P2552"><text:span text:style-name="T2553">З</text:span><text:span text:style-name="T2554">дисп =<text:s/></text:span><text:span text:style-name="T2555">Ч</text:span><text:span text:style-name="T2556">дисп *<text:s/></text:span><text:span text:style-name="T2557">Ц</text:span><text:span text:style-name="T2558">дисп</text:span><text:span text:style-name="T2559">,</text:span></text:p>
      <text:p text:style-name="P2560"><text:tab/>где:</text:p>
      <text:p text:style-name="P2561"><text:span text:style-name="T2562">Ч</text:span><text:span text:style-name="T2563">дисп</text:span><text:span text:style-name="T2564"><text:s/>- численность работников, подлежащих диспансеризации;</text:span></text:p>
      <text:p text:style-name="P2565"><text:span text:style-name="T2566">Ц</text:span><text:span text:style-name="T2567">дисп</text:span><text:span text:style-name="T2568"><text:s/>- цена проведения диспансеризации в расчете на 1 работника.</text:span></text:p>
      <text:p text:style-name="P2569"/>
      <text:p text:style-name="P2570"><text:span text:style-name="T2571">54. Затраты на оплату работ по монтажу (установке), дооборудованию и наладке оборудования (</text:span><text:span text:style-name="T2572">З</text:span><text:span text:style-name="T2573">мдн</text:span><text:span text:style-name="T2574">) определяются по формуле:</text:span></text:p>
      <text:p text:style-name="P2575"><text:span text:style-name="T2576">З</text:span><text:span text:style-name="T2577">мдн =<text:s/></text:span><text:span text:style-name="T2578">К</text:span><text:span text:style-name="T2579">мдн *<text:s/></text:span><text:span text:style-name="T2580">Ц</text:span><text:span text:style-name="T2581">мдн</text:span><text:span text:style-name="T2582">,</text:span></text:p>
      <text:p text:style-name="P2583">где:</text:p>
      <text:p text:style-name="P2584"><text:span text:style-name="T2585">К</text:span><text:span text:style-name="T2586">мдн</text:span><text:span text:style-name="T2587"><text:s/>- количество g-го оборудования, подлежащего монтажу (установке), дооборудованию и наладке;</text:span></text:p>
      <text:p text:style-name="P2588"><text:span text:style-name="T2589">Ц</text:span><text:span text:style-name="T2590">мдн</text:span><text:span text:style-name="T2591"><text:s/>- цена монтажа (установки), дооборудования и наладки g-го оборудования.</text:span></text:p>
      <text:p text:style-name="P2592"/>
      <text:p text:style-name="P2593"><text:span text:style-name="T2594">55.</text:span><text:span text:style-name="T2595"><text:s/></text:span><text:span text:style-name="T2596">Затраты на оплату услуг вневедомственной охраны, частных охранных организаций определяются по фактическим затратам в отчетном финансовом году.</text:span></text:p>
      <text:p text:style-name="P2597"/>
      <text:soft-page-break/>
      <text:p text:style-name="P2598"><text:span text:style-name="T2599">56. Затраты на приобретение полисов обязательного страхования гражданской ответственности владельцев транспортных средств (</text:span><text:span text:style-name="T2600"><draw:frame draw:style-name="a1" draw:name="Рисунок 405" text:anchor-type="as-char" svg:x="0in" svg:y="0in" svg:width="0.38976in" svg:height="0.27559in" style:rel-width="scale" style:rel-height="scale"><draw:image xlink:href="media/image2.wmf" xlink:type="simple" xlink:show="embed" xlink:actuate="onLoad"/><svg:title/><svg:desc/></draw:frame></text:span><text:span text:style-name="T2601">) определяются в соответствии с базовыми ставками страховых тарифов и коэффициентами страховых тарифов, установленными Банком России на основании статьи 8 Федерального закона от 25 апреля 2002 года № 40-ФЗ «Об обязательном страховании гражданской ответственности владельцев транспортных средств», по формуле:</text:span></text:p>
      <text:p text:style-name="P2602"/>
      <text:p text:style-name="P2603"><text:span text:style-name="T2604">З</text:span><text:span text:style-name="T2605">осаго =<text:s/></text:span><text:span text:style-name="T2606">ТБ * КТ * КБМ * КО * КМ * КС * КН * КП</text:span><text:span text:style-name="T2607">,</text:span></text:p>
      <text:p text:style-name="P2608"/>
      <text:p text:style-name="P2609">где:</text:p>
      <text:p text:style-name="P2610"><text:span text:style-name="T2611">ТБ</text:span><text:span text:style-name="T2612"><text:s/>- предельный размер базовой ставки страхового тарифа по i-му транспортному средству;</text:span></text:p>
      <text:p text:style-name="P2613"><text:span text:style-name="T2614">КТ</text:span><text:span text:style-name="T2615"><text:s/>- коэффициент страховых тарифов в зависимости от территории преимущественного использования i-го транспортного средства;</text:span></text:p>
      <text:p text:style-name="P2616"><text:span text:style-name="T2617">КБМ</text:span><text:span text:style-name="T2618"><text:s/>- коэффициент страховых тарифов в зависимости от наличия или отсутствия страховых возмещений при наступлении страховых случаев, произошедших в период действия предыдущих договоров обязательного страхования по i-му транспортному средству;</text:span></text:p>
      <text:p text:style-name="P2619"><text:span text:style-name="T2620">КО</text:span><text:span text:style-name="T2621"><text:s/>- коэффициент страховых тарифов в зависимости от наличия сведений о количестве лиц, допущенных к управлению i-м транспортным средством;</text:span></text:p>
      <text:p text:style-name="P2622"><text:span text:style-name="T2623">КМ</text:span><text:span text:style-name="T2624"><text:s/>- коэффициент страховых тарифов в зависимости от технических характеристик i-го транспортного средства;</text:span></text:p>
      <text:p text:style-name="P2625"><text:span text:style-name="T2626">КС</text:span><text:span text:style-name="T2627"><text:s/>- коэффициент страховых тарифов в зависимости от периода использования i-го транспортного средства;</text:span></text:p>
      <text:p text:style-name="P2628"><text:span text:style-name="T2629">КН</text:span><text:span text:style-name="T2630"><text:s/>- коэффициент страховых тарифов в зависимости от наличия нарушений,<text:s/></text:span><text:span text:style-name="T2631">предусмотренных пунктом 3 статьи 9 Федерального закона</text:span><text:span text:style-name="T2632"><text:line-break/>от 25 апреля 2002 года № 40-ФЗ «Об обязательном страховании гражданской ответственности владельцев транспортных средств»;</text:span></text:p>
      <text:p text:style-name="P2633"><text:span text:style-name="T2634">КП</text:span><text:span text:style-name="T2635"><text:s/>- коэффициент страховых тарифов в зависимости от наличия в договоре обязательного страхования условия, предусматривающего возможность управления i-м транспортным средством с прицепом к нему.</text:span></text:p>
      <text:p text:style-name="P2636"><text:tab/></text:p>
      <text:p text:style-name="P2637"><text:span text:style-name="T2638"><text:tab/>57. Затраты на оплату труда независимых экспертов (З</text:span><text:span text:style-name="T2639">нэ</text:span><text:span text:style-name="T2640">) определяются по формуле:</text:span></text:p>
      <text:p text:style-name="P2641"/>
      <text:p text:style-name="P2642"><text:span text:style-name="T2643">З</text:span><text:span text:style-name="T2644">нэ =<text:s/></text:span><text:span text:style-name="T2645">К</text:span><text:span text:style-name="T2646">к *<text:s/></text:span><text:span text:style-name="T2647">К</text:span><text:span text:style-name="T2648">ч *<text:s/></text:span><text:span text:style-name="T2649">К</text:span><text:span text:style-name="T2650">нэ *<text:s/></text:span><text:span text:style-name="T2651">S</text:span><text:span text:style-name="T2652">нэ * ( 1 +<text:s/></text:span><text:span text:style-name="T2653">k</text:span><text:span text:style-name="T2654"><text:s/>)<text:s/></text:span><text:span text:style-name="T2655">,</text:span></text:p>
      <text:p text:style-name="P2656"/>
      <text:p text:style-name="P2657">где:</text:p>
      <text:p text:style-name="P2658"><text:span text:style-name="T2659">К</text:span><text:span text:style-name="T2660">к</text:span><text:span text:style-name="T2661"><text:s/>- планируемое в очередном финансовом году количество аттестационных и конкурсных комиссий, комиссий по соблюдению требований к служебному поведению муниципальных служащих и урегулированию конфликта интересов;</text:span></text:p>
      <text:p text:style-name="P2662"><text:span text:style-name="T2663">К</text:span><text:span text:style-name="T2664">ч</text:span><text:span text:style-name="T2665"><text:s/>- планируемое в очередном финансовом году количество часов заседаний аттестационных и конкурсных комиссий, комиссий по соблюдению требований к служебному поведению муниципальных служащих и урегулированию конфликта интересов;</text:span></text:p>
      <text:p text:style-name="P2666"><text:span text:style-name="T2667">К</text:span><text:span text:style-name="T2668">нэ</text:span><text:span text:style-name="T2669"><text:s/>- планируемое количество независимых экспертов, включенных в аттестационные и конкурсные комиссии, комиссии по соблюдению требований к служебному поведению муниципальных служащих и урегулированию конфликта<text:s/></text:span><text:soft-page-break/><text:span text:style-name="T2670">интересов;</text:span></text:p>
      <text:p text:style-name="P2671"><text:span text:style-name="T2672">S</text:span><text:span text:style-name="T2673">нэ</text:span><text:span text:style-name="T2674"><text:s/>- ставка почасовой оплаты труда независимых экспертов</text:span><text:span text:style-name="T2675">.</text:span></text:p>
      <text:p text:style-name="P2676"><text:span text:style-name="T2677">k</text:span><text:span text:style-name="T2678"><text:s/>- процентная ставка страхового взноса в государственные внебюджетные фонды при оплате труда независимых экспертов на основании гражданско-правовых договоров.</text:span></text:p>
      <text:p text:style-name="P2679"/>
      <text:h text:style-name="P2680" text:outline-level="4"><text:bookmark-start text:name="Par828"/><text:bookmark-end text:name="Par828"/>Затраты на приобретение основных средств, не отнесенные</text:h>
      <text:p text:style-name="P2681">к затратам на приобретение основных средств в рамках затрат</text:p>
      <text:p text:style-name="P2682">на информационно-коммуникационные технологии</text:p>
      <text:p text:style-name="P2683"/>
      <text:p text:style-name="P2684"><text:span text:style-name="T2685">58. Затраты на приобретение основных средств, не отнесенные к затратам на приобретение основных средств в рамках затрат на информационно-коммуникационные технологии (З</text:span><text:span text:style-name="T2686">ос</text:span><text:span text:style-name="T2687">), определяются по формуле:</text:span></text:p>
      <text:p text:style-name="P2688"/>
      <text:p text:style-name="P2689"><text:span text:style-name="T2690">З</text:span><text:span text:style-name="T2691">ос =<text:s/></text:span><text:span text:style-name="T2692">З</text:span><text:span text:style-name="T2693">ам +<text:s/></text:span><text:span text:style-name="T2694">З</text:span><text:span text:style-name="T2695">пмеб +<text:s/></text:span><text:span text:style-name="T2696">З</text:span><text:span text:style-name="T2697">ск</text:span><text:span text:style-name="T2698">,</text:span></text:p>
      <text:p text:style-name="P2699">где:</text:p>
      <text:p text:style-name="P2700"><text:span text:style-name="T2701">З</text:span><text:span text:style-name="T2702">ам</text:span><text:span text:style-name="T2703"><text:s/></text:span><text:span text:style-name="T2704">- затраты на приобретение транспортных средств;</text:span></text:p>
      <text:p text:style-name="P2705"><text:span text:style-name="T2706">З</text:span><text:span text:style-name="T2707">пмеб</text:span><text:span text:style-name="T2708"><text:s/>- затраты на приобретение мебели;</text:span></text:p>
      <text:p text:style-name="P2709"><text:span text:style-name="T2710">З</text:span><text:span text:style-name="T2711">ск</text:span><text:span text:style-name="T2712"><text:s/>- затраты на приобретение систем кондиционирования.</text:span></text:p>
      <text:p text:style-name="P2713"><text:bookmark-start text:name="Par840"/><text:bookmark-end text:name="Par840"/><text:s/></text:p>
      <text:p text:style-name="P2714"><text:span text:style-name="T2715">58.1.</text:span><text:span text:style-name="T2716"><text:s/>Затраты на приобретение транспортных средств (</text:span><text:span text:style-name="T2717">З</text:span><text:span text:style-name="T2718">ам</text:span><text:span text:style-name="T2719">) определяются по формуле:</text:span></text:p>
      <text:p text:style-name="P2720"><text:span text:style-name="T2721">З</text:span><text:span text:style-name="T2722">ам =<text:s/></text:span><text:span text:style-name="T2723">К</text:span><text:span text:style-name="T2724">ам *<text:s/></text:span><text:span text:style-name="T2725">Ц</text:span><text:span text:style-name="T2726">ам</text:span><text:span text:style-name="T2727">,</text:span></text:p>
      <text:p text:style-name="P2728">где:</text:p>
      <text:p text:style-name="P2729"><text:span text:style-name="T2730">К</text:span><text:span text:style-name="T2731">ам</text:span><text:span text:style-name="T2732"><text:s/>- планируемое к приобретению количество i-х транспортных средств;</text:span></text:p>
      <text:p text:style-name="P2733"><text:span text:style-name="T2734">Ц</text:span><text:span text:style-name="T2735">ам</text:span><text:span text:style-name="T2736"><text:s/>- цена приобретения i-го транспортного средства.</text:span></text:p>
      <text:p text:style-name="P2737"><text:bookmark-start text:name="Par847"/><text:bookmark-end text:name="Par847"/></text:p>
      <text:p text:style-name="P2738"><text:span text:style-name="T2739">58.2.</text:span><text:span text:style-name="T2740"><text:s/>Затраты на приобретение мебели (</text:span><text:span text:style-name="T2741">З</text:span><text:span text:style-name="T2742">пмеб</text:span><text:span text:style-name="T2743">) определяются по формуле:</text:span></text:p>
      <text:p text:style-name="P2744"/>
      <text:p text:style-name="P2745"><text:span text:style-name="T2746">З</text:span><text:span text:style-name="T2747">пмеб =<text:s/></text:span><text:span text:style-name="T2748">К</text:span><text:span text:style-name="T2749">пмеб *<text:s/></text:span><text:span text:style-name="T2750">Ц</text:span><text:span text:style-name="T2751">пмеб</text:span><text:span text:style-name="T2752">,</text:span></text:p>
      <text:p text:style-name="P2753">где:</text:p>
      <text:p text:style-name="P2754"><text:span text:style-name="T2755">К</text:span><text:span text:style-name="T2756">пмеб</text:span><text:span text:style-name="T2757">- планируемое к приобретению количество i-х предметов мебели;</text:span></text:p>
      <text:p text:style-name="P2758"><text:span text:style-name="T2759">Ц</text:span><text:span text:style-name="T2760">пмеб</text:span><text:span text:style-name="T2761"><text:s/>- цена i-го предмета мебели.</text:span></text:p>
      <text:p text:style-name="P2762"/>
      <text:p text:style-name="P2763"><text:span text:style-name="T2764">58.3.</text:span><text:span text:style-name="T2765"><text:s/>Затраты на приобретение систем кондиционирования (</text:span><text:span text:style-name="T2766">З</text:span><text:span text:style-name="T2767">ск</text:span><text:span text:style-name="T2768">) определяются по формуле:</text:span></text:p>
      <text:p text:style-name="P2769"/>
      <text:p text:style-name="P2770"><text:span text:style-name="T2771">З</text:span><text:span text:style-name="T2772">ск =<text:s/></text:span><text:span text:style-name="T2773">К</text:span><text:span text:style-name="T2774">с *<text:s/></text:span><text:span text:style-name="T2775">Ц</text:span><text:span text:style-name="T2776">с</text:span><text:span text:style-name="T2777">,</text:span></text:p>
      <text:p text:style-name="P2778">где:</text:p>
      <text:p text:style-name="P2779"><text:span text:style-name="T2780">К</text:span><text:span text:style-name="T2781">с</text:span><text:span text:style-name="T2782"><text:s/>- планируемое к приобретению количество i-х систем кондиционирования;</text:span></text:p>
      <text:p text:style-name="P2783"><text:span text:style-name="T2784">Ц</text:span><text:span text:style-name="T2785">с</text:span><text:span text:style-name="T2786"><text:s/>- цена 1-й системы кондиционирования.</text:span></text:p>
      <text:p text:style-name="P2787"/>
      <text:h text:style-name="P2788" text:outline-level="4"><text:bookmark-start text:name="Par862"/><text:bookmark-end text:name="Par862"/>Затраты на приобретение материальных запасов, не отнесенные</text:h>
      <text:p text:style-name="P2789">к затратам на приобретение материальных запасов в рамках</text:p>
      <text:p text:style-name="P2790">затрат на информационно-коммуникационные технологии</text:p>
      <text:p text:style-name="P2791"/>
      <text:p text:style-name="P2792"><text:span text:style-name="T2793">59. Затраты на приобретение материальных запасов, не отнесенные к затратам на приобретение материальных запасов в рамках затрат на информационно-коммуникационные технологии (</text:span><text:span text:style-name="T2794">З</text:span><text:span text:style-name="T2795">мз</text:span><text:span text:style-name="T2796">), определяются по формуле:</text:span></text:p>
      <text:p text:style-name="P2797"/>
      <text:soft-page-break/>
      <text:p text:style-name="P2798"><text:span text:style-name="T2799">З</text:span><text:span text:style-name="T2800">мз =<text:s/></text:span><text:span text:style-name="T2801">З</text:span><text:span text:style-name="T2802">бл +<text:s/></text:span><text:span text:style-name="T2803">З</text:span><text:span text:style-name="T2804">канц +<text:s/></text:span><text:span text:style-name="T2805">З</text:span><text:span text:style-name="T2806">хп +<text:s/></text:span><text:span text:style-name="T2807">З</text:span><text:span text:style-name="T2808">гсм +<text:s/></text:span><text:span text:style-name="T2809">З</text:span><text:span text:style-name="T2810">зпа +<text:s/></text:span><text:span text:style-name="T2811">З</text:span><text:span text:style-name="T2812">мзго</text:span><text:span text:style-name="T2813">,</text:span></text:p>
      <text:p text:style-name="P2814">где:</text:p>
      <text:p text:style-name="P2815"><text:span text:style-name="T2816">З</text:span><text:span text:style-name="T2817">бл</text:span><text:span text:style-name="T2818"><text:s/>- затраты на приобретение бланочной продукции;</text:span></text:p>
      <text:p text:style-name="P2819"><text:span text:style-name="T2820">З</text:span><text:span text:style-name="T2821">канц</text:span><text:span text:style-name="T2822"><text:s/>- затраты на приобретение канцелярских принадлежностей;</text:span></text:p>
      <text:p text:style-name="P2823"><text:span text:style-name="T2824">З</text:span><text:span text:style-name="T2825">хп</text:span><text:span text:style-name="T2826"><text:s/>-<text:s/></text:span><text:span text:style-name="T2827">затраты на приобретение хозяйственных товаров и принадлежностей;</text:span></text:p>
      <text:p text:style-name="P2828"><text:span text:style-name="T2829">З</text:span><text:span text:style-name="T2830">гсм</text:span><text:span text:style-name="T2831"><text:s/>- затраты на приобретение горюче-смазочных материалов;</text:span></text:p>
      <text:p text:style-name="P2832"><text:span text:style-name="T2833">З</text:span><text:span text:style-name="T2834">зпа</text:span><text:span text:style-name="T2835"><text:s/>- затраты на приобретение запасных частей для транспортных средств;</text:span></text:p>
      <text:p text:style-name="P2836"><text:span text:style-name="T2837">З</text:span><text:span text:style-name="T2838">мзго</text:span><text:span text:style-name="T2839"><text:s/>- затраты на приобретение материальных запасов для нужд гражданской обороны.</text:span></text:p>
      <text:p text:style-name="P2840"/>
      <text:p text:style-name="P2841"><text:span text:style-name="T2842">59.1.</text:span><text:span text:style-name="T2843"><text:s/>Затраты на приобретение бланочной продукции (</text:span><text:span text:style-name="T2844">З</text:span><text:span text:style-name="T2845">бл</text:span><text:span text:style-name="T2846">) определяются по формуле:</text:span></text:p>
      <text:p text:style-name="P2847"/>
      <text:p text:style-name="P2848"><text:span text:style-name="T2849">З</text:span><text:span text:style-name="T2850">бл = (</text:span><text:span text:style-name="T2851">К</text:span><text:span text:style-name="T2852">б <text:s/>*<text:s/></text:span><text:span text:style-name="T2853">Ц</text:span><text:span text:style-name="T2854">б) + (</text:span><text:span text:style-name="T2855">К</text:span><text:span text:style-name="T2856">пп *<text:s/></text:span><text:span text:style-name="T2857">Ц</text:span><text:span text:style-name="T2858">пп)</text:span><text:span text:style-name="T2859">,</text:span></text:p>
      <text:p text:style-name="P2860">где:</text:p>
      <text:p text:style-name="P2861"><text:span text:style-name="T2862">К</text:span><text:span text:style-name="T2863">б</text:span><text:span text:style-name="T2864"><text:s/>- планируемое к приобретению количество бланочной продукции;</text:span></text:p>
      <text:p text:style-name="P2865"><text:span text:style-name="T2866">Ц</text:span><text:span text:style-name="T2867">б</text:span><text:span text:style-name="T2868"><text:s/>- цена 1 бланка по i-му тиражу;</text:span></text:p>
      <text:p text:style-name="P2869"><text:span text:style-name="T2870">К</text:span><text:span text:style-name="T2871">пп</text:span><text:span text:style-name="T2872"><text:s/>- планируемое к приобретению количество прочей продукции, изготовляемой типографией;</text:span></text:p>
      <text:p text:style-name="P2873"><text:span text:style-name="T2874">Ц</text:span><text:span text:style-name="T2875">пп</text:span><text:span text:style-name="T2876"><text:s/>- цена 1 единицы прочей продукции, изготовляемой типографией, по j-му тиражу.</text:span></text:p>
      <text:p text:style-name="P2877"/>
      <text:p text:style-name="P2878"><text:span text:style-name="T2879">59.2.</text:span><text:span text:style-name="T2880"><text:s/>Затраты на приобретение канцелярских принадлежностей (З</text:span><text:span text:style-name="T2881">канц</text:span><text:span text:style-name="T2882">) определяются по формуле:</text:span></text:p>
      <text:p text:style-name="P2883"/>
      <text:p text:style-name="P2884"><text:span text:style-name="T2885">З</text:span><text:span text:style-name="T2886">канц =<text:s/></text:span><text:span text:style-name="T2887">К</text:span><text:span text:style-name="T2888">канц *<text:s/></text:span><text:span text:style-name="T2889">Ч</text:span><text:span text:style-name="T2890">оп *<text:s/></text:span><text:span text:style-name="T2891">Ц</text:span><text:span text:style-name="T2892">канц</text:span><text:span text:style-name="T2893">,</text:span></text:p>
      <text:p text:style-name="P2894">где:</text:p>
      <text:p text:style-name="P2895"><text:span text:style-name="T2896">К</text:span><text:span text:style-name="T2897">канц</text:span><text:span text:style-name="T2898"><text:s/>- количество i-го предмета канцелярских принадлежностей в расчете на основного работника;</text:span></text:p>
      <text:list text:style-name="WWNum6" text:continue-numbering="true">
        <text:list-item>
          <text:list>
            <text:list-item>
              <text:list>
                <text:list-item>
                  <text:p text:style-name="P2899"><text:span text:style-name="T2900">Ч</text:span><text:span text:style-name="T2901">оп</text:span><text:span text:style-name="T2902">- расчетная численность основных работников, определяемая в соответствии с пунктами 17–22 общих требований к определению нормативных затрат;</text:span></text:p>
                </text:list-item>
              </text:list>
            </text:list-item>
          </text:list>
        </text:list-item>
      </text:list>
      <text:p text:style-name="P2903"><text:span text:style-name="T2904">Ц</text:span><text:span text:style-name="T2905">канц</text:span><text:span text:style-name="T2906"><text:s/>- цена i-го предмета канцелярских принадлежностей.</text:span></text:p>
      <text:p text:style-name="P2907"/>
      <text:p text:style-name="P2908"><text:span text:style-name="T2909">59.3.</text:span><text:span text:style-name="T2910"><text:s/>Затраты на приобретение хозяйственных товаров и принадлежностей (</text:span><text:span text:style-name="T2911">З</text:span><text:span text:style-name="T2912">хп</text:span><text:span text:style-name="T2913">) определяются по формуле:</text:span></text:p>
      <text:p text:style-name="P2914"/>
      <text:p text:style-name="P2915"><text:span text:style-name="T2916">З</text:span><text:span text:style-name="T2917">хп =<text:s/></text:span><text:span text:style-name="T2918">Ц</text:span><text:span text:style-name="T2919">хп *<text:s/></text:span><text:span text:style-name="T2920">К</text:span><text:span text:style-name="T2921">хп</text:span><text:span text:style-name="T2922">,</text:span></text:p>
      <text:p text:style-name="P2923">где:</text:p>
      <text:p text:style-name="P2924"><text:span text:style-name="T2925">Ц</text:span><text:span text:style-name="T2926">хп</text:span><text:span text:style-name="T2927"><text:s/>- цена i-й единицы хозяйственных товаров и принадлежностей;</text:span></text:p>
      <text:p text:style-name="P2928"><text:span text:style-name="T2929">К</text:span><text:span text:style-name="T2930">хп</text:span><text:span text:style-name="T2931"><text:s/>- количество i-го хозяйственного товара и принадлежности.</text:span></text:p>
      <text:p text:style-name="P2932"/>
      <text:p text:style-name="P2933"><text:span text:style-name="T2934">59.4.</text:span><text:span text:style-name="T2935"><text:s/>Затраты на приобретение горюче-смазочных материалов (</text:span><text:span text:style-name="T2936">З</text:span><text:span text:style-name="T2937">гсм</text:span><text:span text:style-name="T2938">) определяются по формуле:</text:span></text:p>
      <text:p text:style-name="P2939"/>
      <text:p text:style-name="P2940"><text:span text:style-name="T2941">З</text:span><text:span text:style-name="T2942">гсм =<text:s/></text:span><text:span text:style-name="T2943">Н</text:span><text:span text:style-name="T2944">гсм *<text:s/></text:span><text:span text:style-name="T2945">Ц</text:span><text:span text:style-name="T2946">гсм *<text:s/></text:span><text:span text:style-name="T2947">К</text:span><text:span text:style-name="T2948">км</text:span></text:p>
      <text:p text:style-name="P2949"><text:span text:style-name="T2950">где</text:span><text:span text:style-name="T2951">:</text:span></text:p>
      <text:p text:style-name="P2952"><text:span text:style-name="T2953">Н</text:span><text:span text:style-name="T2954">гсм</text:span><text:span text:style-name="T2955"><text:s/>- норма расхода топлива на 100 километров пробега i-го транспортного средства согласно<text:s/></text:span><text:span text:style-name="T2956">методическим рекомендациям «Нормы расхода топлив и смазочных материалов на автомобильном транспорте», предусмотренным приложением к<text:s/></text:span><text:soft-page-break/><text:span text:style-name="T2957">распоряжению Министерства транспорта Российской Федерации от 14 марта 2008 года № АМ-23-р;</text:span></text:p>
      <text:p text:style-name="P2958"><text:span text:style-name="T2959">Ц</text:span><text:span text:style-name="T2960">гсм</text:span><text:span text:style-name="T2961"><text:s/>- цена 1 литра горюче-смазочного материала по i-му транспортному средству;</text:span></text:p>
      <text:p text:style-name="P2962"><text:span text:style-name="T2963">К</text:span><text:span text:style-name="T2964">км</text:span><text:span text:style-name="T2965"><text:s/>- планируемое количество километров пробега i-го транспортного средства в очередном финансовом году.</text:span></text:p>
      <text:p text:style-name="P2966"/>
      <text:p text:style-name="P2967"><text:span text:style-name="T2968">59.5.</text:span><text:span text:style-name="T2969"><text:s/>Затраты на приобретение запасных частей для транспортных средств определяются по фактическим затратам в отчетном финансовом году.</text:span></text:p>
      <text:p text:style-name="P2970"/>
      <text:p text:style-name="P2971"><text:span text:style-name="T2972">59.6.</text:span><text:span text:style-name="T2973"><text:s/>Затраты на приобретение материальных запасов для нужд гражданской обороны (</text:span><text:span text:style-name="T2974">З</text:span><text:span text:style-name="T2975">мзго</text:span><text:span text:style-name="T2976">) определяются по формуле:</text:span></text:p>
      <text:p text:style-name="P2977"/>
      <text:p text:style-name="P2978"><text:span text:style-name="T2979">З</text:span><text:span text:style-name="T2980">мзго =<text:s/></text:span><text:span text:style-name="T2981">Ц</text:span><text:span text:style-name="T2982">мзго *<text:s/></text:span><text:span text:style-name="T2983">К</text:span><text:span text:style-name="T2984">мзго *<text:s/></text:span><text:span text:style-name="T2985">Ч</text:span><text:span text:style-name="T2986">оп</text:span><text:span text:style-name="T2987">,</text:span></text:p>
      <text:p text:style-name="P2988"><text:tab/>где:</text:p>
      <text:p text:style-name="P2989"><text:span text:style-name="T2990">Ц</text:span><text:span text:style-name="T2991">мзго</text:span><text:span text:style-name="T2992"><text:s/>- цена i-й единицы материальных запасов для нужд гражданской обороны;</text:span></text:p>
      <text:p text:style-name="P2993"><text:span text:style-name="T2994">К</text:span><text:span text:style-name="T2995">мзго</text:span><text:span text:style-name="T2996"><text:s/>- количество i-го материального запаса для нужд гражданской обороны из расчета на 1 работника в год;</text:span></text:p>
      <text:p text:style-name="P2997"><text:span text:style-name="T2998">Ч</text:span><text:span text:style-name="T2999">оп</text:span><text:span text:style-name="T3000"><text:s/>- расчетная численность основных работников, определяемая в соответствии с пунктами 17–22 общих требований к определению нормативных затрат.</text:span></text:p>
      <text:h text:style-name="P3001" text:outline-level="3"><text:bookmark-start text:name="Par919"/><text:bookmark-end text:name="Par919"/></text:h>
      <text:h text:style-name="P3002" text:outline-level="3">III. Затраты на капитальный ремонт</text:h>
      <text:p text:style-name="P3003">муниципального имущества</text:p>
      <text:p text:style-name="P3004"/>
      <text:list text:style-name="LFO11" text:continue-numbering="true">
        <text:list-item>
          <text:list>
            <text:list-item>
              <text:p text:style-name="P3005">Затраты на капитальный ремонт муниципального имущества Прионежского муниципального района определяются на основании затрат, связанных со строительными работами, и затрат на разработку проектной документации.</text:p>
            </text:list-item>
            <text:list-item>
              <text:p text:style-name="P3006"><text:s/>Затраты на строительные работы, осуществляемые в рамках капитального ремонта, определяются на основании сводного сметного расчета стоимости строительства, разработанного в соответствии с методиками и нормативами (государственными элементными сметными нормами) строительных работ и специальных строительных работ, утвержденными федеральным органом исполнительной власти, осуществляющим функции по выработке государственной политики и нормативно-правовому регулированию в сфере строительства.</text:p>
            </text:list-item>
            <text:list-item>
              <text:p text:style-name="P3007">Затраты на разработку проектной документации определяются в соответствии со статьей 22 Федерального закона № 44-ФЗ и с законодательством Российской Федерации о градостроительной деятельности.</text:p>
            </text:list-item>
          </text:list>
        </text:list-item>
      </text:list>
      <text:p text:style-name="P3008"/>
      <text:h text:style-name="P3009" text:outline-level="3"><text:bookmark-start text:name="Par926"/><text:bookmark-end text:name="Par926"/>IV. Затраты на финансовое обеспечение</text:h>
      <text:p text:style-name="P3010">строительства, реконструкции (в том числе с элементами</text:p>
      <text:p text:style-name="P3011">реставрации), технического перевооружения объектов</text:p>
      <text:p text:style-name="P3012">капитального строительства или приобретение объектов</text:p>
      <text:p text:style-name="P3013">недвижимого имущества</text:p>
      <text:p text:style-name="P3014"/>
      <text:p text:style-name="P3015"><text:span text:style-name="T3016">62.</text:span><text:span text:style-name="T3017"><text:s/>Затраты на финансовое обеспечение строительства, реконструкции (в том числе с элементами реставрации), технического перевооружения объектов капитального строительства определяются в соответствии со статьей 22 Федерального закона № 44-ФЗ и с законодательством Российской Федерации о градостроительной деятельности.</text:span></text:p>
      <text:p text:style-name="P3018"/>
      <text:p text:style-name="P3019"><text:span text:style-name="T3020">63.</text:span><text:span text:style-name="T3021"><text:s/>Затраты на приобретение объектов недвижимого имущества определяются в соответствии со статьей 22 Федерального закона № 44-ФЗ и с законодательством<text:s/></text:span><text:soft-page-break/><text:span text:style-name="T3022">Российской Федерации, регулирующим оценочную деятельность в Российской Федерации.</text:span></text:p>
      <text:p text:style-name="P3023"/>
      <text:h text:style-name="P3024" text:outline-level="3"><text:bookmark-start text:name="Par934"/><text:bookmark-end text:name="Par934"/>V. Затраты на дополнительное профессиональное образование</text:h>
      <text:p text:style-name="P3025"/>
      <text:p text:style-name="P3026"><text:span text:style-name="T3027">64. Затраты на приобретение образовательных услуг по профессиональной переподготовке и повышению квалификации (З</text:span><text:span text:style-name="T3028">дпо</text:span><text:span text:style-name="T3029">) определяются по формуле:</text:span></text:p>
      <text:p text:style-name="P3030"/>
      <text:p text:style-name="P3031"><text:span text:style-name="T3032">З</text:span><text:span text:style-name="T3033">дпо =<text:s/></text:span><text:span text:style-name="T3034">К</text:span><text:span text:style-name="T3035">дпо *<text:s/></text:span><text:span text:style-name="T3036">Ц</text:span><text:span text:style-name="T3037">дпо</text:span><text:span text:style-name="T3038">,</text:span></text:p>
      <text:p text:style-name="P3039">где:</text:p>
      <text:p text:style-name="P3040"><text:span text:style-name="T3041">К</text:span><text:span text:style-name="T3042">дпо</text:span><text:span text:style-name="T3043"><text:s/>- количество работников, направляемых на i-й вид дополнительного профессионального образования;</text:span></text:p>
      <text:p text:style-name="P3044"><text:span text:style-name="T3045">Ц</text:span><text:span text:style-name="T3046">дпо</text:span><text:span text:style-name="T3047"><text:s/>-<text:s/></text:span><text:span text:style-name="T3048">цена обучения одного работника по i-му виду дополнительного профессионального образования.</text:span></text:p>
      <text:p text:style-name="P3049"/>
      <text:p text:style-name="P30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ymbol" style:font-charset="x-symbol" svg:font-family="Symbol" style:font-family-generic="roman" style:font-pitch="variable" svg:panose-1="5 5 1 2 1 7 6 2 5 7"/>
    <style:font-face style:name="F" svg:font-family="F" style:font-family-generic="roman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Mangal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font-size="14pt" style:font-size-asian="14pt" fo:hyphenate="false"/>
    </style:style>
    <style:style style:name="ConsPlusNormal" style:display-name="ConsPlusNormal" style:family="paragraph">
      <style:paragraph-properties fo:margin-bottom="0in" fo:line-height="100%"/>
      <style:text-properties style:font-name="Arial" style:font-name-complex="Arial" fo:font-size="10pt" style:font-size-asian="10pt" style:font-size-complex="10pt" style:language-asian="ru" style:country-asian="RU" fo:hyphenate="false"/>
    </style:style>
    <style:style style:name="Текствыноски" style:display-name="Текст выноски" style:family="paragraph" style:parent-style-name="Standard">
      <style:paragraph-properties fo:margin-bottom="0in" fo:line-height="100%"/>
      <style:text-properties style:font-name="Tahoma" style:font-name-asian="Times New Roman" fo:font-size="8pt" style:font-size-asian="8pt" style:font-size-complex="8pt" style:language-asian="ru" style:country-asian="RU" fo:hyphenate="false"/>
    </style:style>
    <style:style style:name="ОбычныйИнтернет" style:display-name="Обычный (Интернет)" style:family="paragraph" style:parent-style-name="Standard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ru" style:country-asian="RU" fo:hyphenate="false"/>
    </style:style>
    <style:style style:name="Верхнийколонтитул" style:display-name="Верхний колонтитул" style:family="paragraph" style:parent-style-name="Standard">
      <style:paragraph-properties text:number-lines="false"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ru" style:country-asian="RU" fo:hyphenate="false"/>
    </style:style>
    <style:style style:name="Нижнийколонтитул" style:display-name="Нижний колонтитул" style:family="paragraph" style:parent-style-name="Standard">
      <style:paragraph-properties text:number-lines="false"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ru" style:country-asian="RU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extbodyindent" style:display-name="Text body indent" style:family="paragraph" style:parent-style-name="Textbody">
      <style:paragraph-properties fo:text-align="justify" style:vertical-align="auto" fo:text-indent="0.375in"/>
      <style:text-properties style:font-name-complex="Times New Roman" fo:font-size="14pt" style:font-size-asian="14pt" style:font-size-complex="14pt" style:language-asian="ru" style:country-asian="RU" fo:hyphenate="false"/>
    </style:style>
    <style:style style:name="ConsPlusNormal0" style:display-name="ConsPlusNormal" style:family="paragraph">
      <style:paragraph-properties style:text-autospace="none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ConsPlusTitle" style:display-name="ConsPlusTitle" style:family="paragraph">
      <style:paragraph-properties fo:widows="2" fo:orphans="2" style:text-autospace="none"/>
      <style:text-properties style:font-name="Arial" style:font-name-asian="Calibri" style:font-name-complex="Arial" fo:font-weight="bold" style:font-weight-asian="bold" style:font-weight-complex="bold" fo:font-size="10pt" style:font-size-asian="10pt" style:font-size-complex="10pt" fo:hyphenate="false"/>
    </style:style>
    <style:style style:name="Нормальный" style:display-name="Нормальный" style:family="paragraph">
      <style:text-properties fo:color="#000000" fo:font-size="12pt" style:font-size-asian="12pt" style:font-size-complex="12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Tahoma" style:font-name-asian="Times New Roman" style:font-name-complex="Tahoma" fo:font-size="8pt" style:font-size-asian="8pt" style:font-size-complex="8pt" style:language-asian="ru" style:country-asian="RU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style:font-name-asian="Times New Roman" style:font-name-complex="Times New Roman" fo:font-size="12pt" style:font-size-asian="12pt" style:font-size-complex="12pt" style:language-asian="ru" style:country-asian="RU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style:font-name-asian="Times New Roman" style:font-name-complex="Times New Roman" fo:font-size="12pt" style:font-size-asian="12pt" style:font-size-complex="12pt" style:language-asian="ru" style:country-asian="RU"/>
    </style:style>
    <style:style style:name="ListLabel1" style:display-name="ListLabel 1" style:family="text">
      <style:text-properties fo:font-weight="normal" style:font-weight-asian="norma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>
      <style:text-properties fo:font-weight="bold" style:font-weight-asian="bold" style:font-weight-complex="bold"/>
    </style:style>
    <style:style style:name="WW8Num10z0" style:display-name="WW8Num10z0" style:family="text"/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text:list-style style:name="WWNum1" style:display-name="WWNum1">
      <text:list-level-style-number text:level="1" style:num-suffix="." style:num-format="1">
        <style:list-level-properties text:space-before="2.2645in" text:min-label-width="0.25in" text:list-level-position-and-space-mode="label-alignment">
          <style:list-level-label-alignment text:label-followed-by="listtab" fo:margin-left="2.514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208in" text:min-label-width="0.25in" text:list-level-position-and-space-mode="label-alignment">
          <style:list-level-label-alignment text:label-followed-by="listtab" fo:margin-left="1.2708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458in" text:min-label-width="0.125in" text:list-level-position-and-space-mode="label-alignment">
          <style:list-level-label-alignment text:label-followed-by="listtab" fo:margin-left="1.7708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.0208in" text:min-label-width="0.25in" text:list-level-position-and-space-mode="label-alignment">
          <style:list-level-label-alignment text:label-followed-by="listtab" fo:margin-left="2.2708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5208in" text:min-label-width="0.25in" text:list-level-position-and-space-mode="label-alignment">
          <style:list-level-label-alignment text:label-followed-by="listtab" fo:margin-left="2.7708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458in" text:min-label-width="0.125in" text:list-level-position-and-space-mode="label-alignment">
          <style:list-level-label-alignment text:label-followed-by="listtab" fo:margin-left="3.2708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5208in" text:min-label-width="0.25in" text:list-level-position-and-space-mode="label-alignment">
          <style:list-level-label-alignment text:label-followed-by="listtab" fo:margin-left="3.7708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.0208in" text:min-label-width="0.25in" text:list-level-position-and-space-mode="label-alignment">
          <style:list-level-label-alignment text:label-followed-by="listtab" fo:margin-left="4.2708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458in" text:min-label-width="0.125in" text:list-level-position-and-space-mode="label-alignment">
          <style:list-level-label-alignment text:label-followed-by="listtab" fo:margin-left="4.7708in" fo:text-indent="-0.125in"/>
        </style:list-level-properties>
      </text:list-level-style-number>
    </text:list-style>
    <style:style style:name="WW_CharLFO2LVL1" style:family="text">
      <style:text-properties fo:font-weight="normal" style:font-weight-asian="normal"/>
    </style:style>
    <text:list-style style:name="WWNum2" style:display-name="WWNum2">
      <text:list-level-style-number text:level="1" text:style-name="WW_CharLFO2LVL1" style:num-suffix="." style:num-format="1">
        <style:list-level-properties text:space-before="0.5444in" text:min-label-width="0.25in" text:list-level-position-and-space-mode="label-alignment">
          <style:list-level-label-alignment text:label-followed-by="listtab" fo:margin-left="0.79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444in" text:min-label-width="0.25in" text:list-level-position-and-space-mode="label-alignment">
          <style:list-level-label-alignment text:label-followed-by="listtab" fo:margin-left="1.2944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694in" text:min-label-width="0.125in" text:list-level-position-and-space-mode="label-alignment">
          <style:list-level-label-alignment text:label-followed-by="listtab" fo:margin-left="1.7944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.0444in" text:min-label-width="0.25in" text:list-level-position-and-space-mode="label-alignment">
          <style:list-level-label-alignment text:label-followed-by="listtab" fo:margin-left="2.2944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5444in" text:min-label-width="0.25in" text:list-level-position-and-space-mode="label-alignment">
          <style:list-level-label-alignment text:label-followed-by="listtab" fo:margin-left="2.7944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694in" text:min-label-width="0.125in" text:list-level-position-and-space-mode="label-alignment">
          <style:list-level-label-alignment text:label-followed-by="listtab" fo:margin-left="3.2944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5444in" text:min-label-width="0.25in" text:list-level-position-and-space-mode="label-alignment">
          <style:list-level-label-alignment text:label-followed-by="listtab" fo:margin-left="3.7944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.0444in" text:min-label-width="0.25in" text:list-level-position-and-space-mode="label-alignment">
          <style:list-level-label-alignment text:label-followed-by="listtab" fo:margin-left="4.294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694in" text:min-label-width="0.125in" text:list-level-position-and-space-mode="label-alignment">
          <style:list-level-label-alignment text:label-followed-by="listtab" fo:margin-left="4.7944in" fo:text-indent="-0.125in"/>
        </style:list-level-properties>
      </text:list-level-style-number>
    </text:list-style>
    <style:style style:name="WW_CharLFO3LVL1" style:family="text">
      <style:text-properties fo:font-weight="normal" style:font-weight-asian="normal"/>
    </style:style>
    <text:list-style style:name="WWNum3" style:display-name="WWNum3">
      <text:list-level-style-number text:level="1" text:style-name="WW_CharLFO3LVL1" style:num-suffix="." style:num-format="1">
        <style:list-level-properties text:space-before="0.5444in" text:min-label-width="0.25in" text:list-level-position-and-space-mode="label-alignment">
          <style:list-level-label-alignment text:label-followed-by="listtab" fo:margin-left="0.79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5" style:display-name="WWNum5">
      <text:list-level-style-bullet text:level="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-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-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-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-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-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-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-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6LVL1" style:family="text">
      <style:text-properties style:font-name="Symbol"/>
    </style:style>
    <style:style style:name="WW_CharLFO6LVL2" style:family="text">
      <style:text-properties style:font-name="Symbol"/>
    </style:style>
    <style:style style:name="WW_CharLFO6LVL3" style:family="text">
      <style:text-properties style:font-name="Symbol"/>
    </style:style>
    <style:style style:name="WW_CharLFO6LVL4" style:family="text">
      <style:text-properties style:font-name="Symbol"/>
    </style:style>
    <style:style style:name="WW_CharLFO6LVL5" style:family="text">
      <style:text-properties style:font-name="Symbol"/>
    </style:style>
    <style:style style:name="WW_CharLFO6LVL6" style:family="text">
      <style:text-properties style:font-name="Symbol"/>
    </style:style>
    <style:style style:name="WW_CharLFO6LVL7" style:family="text">
      <style:text-properties style:font-name="Symbol"/>
    </style:style>
    <style:style style:name="WW_CharLFO6LVL8" style:family="text">
      <style:text-properties style:font-name="Symbol"/>
    </style:style>
    <style:style style:name="WW_CharLFO6LVL9" style:family="text">
      <style:text-properties style:font-name="Symbol"/>
    </style:style>
    <text:list-style style:name="WWNum6" style:display-name="WWNum6">
      <text:list-level-style-bullet text:level="1" text:style-name="WW_CharLFO6LVL1" text:bullet-char="">
        <style:list-level-properties text:space-before="-3.75in" text:min-label-width="0.25in" text:list-level-position-and-space-mode="label-alignment">
          <style:list-level-label-alignment text:label-followed-by="listtab" fo:margin-left="-3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-3.25in" text:min-label-width="0.25in" text:list-level-position-and-space-mode="label-alignment">
          <style:list-level-label-alignment text:label-followed-by="listtab" fo:margin-left="-3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-2.75in" text:min-label-width="0.25in" text:list-level-position-and-space-mode="label-alignment">
          <style:list-level-label-alignment text:label-followed-by="listtab" fo:margin-left="-2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-2.25in" text:min-label-width="0.25in" text:list-level-position-and-space-mode="label-alignment">
          <style:list-level-label-alignment text:label-followed-by="listtab" fo:margin-left="-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-1.75in" text:min-label-width="0.25in" text:list-level-position-and-space-mode="label-alignment">
          <style:list-level-label-alignment text:label-followed-by="listtab" fo:margin-left="-1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-1.25in" text:min-label-width="0.25in" text:list-level-position-and-space-mode="label-alignment">
          <style:list-level-label-alignment text:label-followed-by="listtab" fo:margin-left="-1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-0.75in" text:min-label-width="0.25in" text:list-level-position-and-space-mode="label-alignment">
          <style:list-level-label-alignment text:label-followed-by="listtab" fo:margin-left="-0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-0.25in" text:min-label-width="0.25in" text:list-level-position-and-space-mode="label-alignment">
          <style:list-level-label-alignment text:label-followed-by="listtab" fo:margin-left="0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</text:list-style>
    <style:style style:name="WW_CharLFO7LVL1" style:family="text">
      <style:text-properties style:font-name="Symbol"/>
    </style:style>
    <style:style style:name="WW_CharLFO7LVL2" style:family="text">
      <style:text-properties style:font-name="Symbol"/>
    </style:style>
    <style:style style:name="WW_CharLFO7LVL3" style:family="text">
      <style:text-properties style:font-name="Symbol"/>
    </style:style>
    <style:style style:name="WW_CharLFO7LVL4" style:family="text">
      <style:text-properties style:font-name="Symbol"/>
    </style:style>
    <style:style style:name="WW_CharLFO7LVL5" style:family="text">
      <style:text-properties style:font-name="Symbol"/>
    </style:style>
    <style:style style:name="WW_CharLFO7LVL6" style:family="text">
      <style:text-properties style:font-name="Symbol"/>
    </style:style>
    <style:style style:name="WW_CharLFO7LVL7" style:family="text">
      <style:text-properties style:font-name="Symbol"/>
    </style:style>
    <style:style style:name="WW_CharLFO7LVL8" style:family="text">
      <style:text-properties style:font-name="Symbol"/>
    </style:style>
    <style:style style:name="WW_CharLFO7LVL9" style:family="text">
      <style:text-properties style:font-name="Symbol"/>
    </style:style>
    <text:list-style style:name="WWNum7" style:display-name="WWNum7">
      <text:list-level-style-bullet text:level="1" text:style-name="WW_CharLFO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Symbol"/>
      </text:list-level-style-bullet>
    </text:list-style>
    <text:list-style style:name="WW8Num10" style:display-name="WW8Num10">
      <text:list-level-style-number text:level="1" style:num-suffix="." style:num-format="I">
        <style:list-level-properties text:space-before="2.3631in" text:min-label-width="0.5in" text:list-level-position-and-space-mode="label-alignment">
          <style:list-level-label-alignment text:label-followed-by="listtab" fo:margin-left="2.8631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2.8631in" text:min-label-width="0.25in" text:list-level-position-and-space-mode="label-alignment">
          <style:list-level-label-alignment text:label-followed-by="listtab" fo:margin-left="3.1131in" fo:text-indent="-0.25in"/>
        </style:list-level-properties>
      </text:list-level-style-number>
      <text:list-level-style-number text:level="3" style:num-suffix="." style:num-format="i">
        <style:list-level-properties fo:text-align="end" text:space-before="3.4881in" text:min-label-width="0.125in" text:list-level-position-and-space-mode="label-alignment">
          <style:list-level-label-alignment text:label-followed-by="listtab" fo:margin-left="3.6131in" fo:text-indent="-0.125in"/>
        </style:list-level-properties>
      </text:list-level-style-number>
      <text:list-level-style-number text:level="4" style:num-suffix="." style:num-format="1">
        <style:list-level-properties text:space-before="3.8631in" text:min-label-width="0.25in" text:list-level-position-and-space-mode="label-alignment">
          <style:list-level-label-alignment text:label-followed-by="listtab" fo:margin-left="4.1131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4.3631in" text:min-label-width="0.25in" text:list-level-position-and-space-mode="label-alignment">
          <style:list-level-label-alignment text:label-followed-by="listtab" fo:margin-left="4.6131in" fo:text-indent="-0.25in"/>
        </style:list-level-properties>
      </text:list-level-style-number>
      <text:list-level-style-number text:level="6" style:num-suffix="." style:num-format="i">
        <style:list-level-properties fo:text-align="end" text:space-before="4.9881in" text:min-label-width="0.125in" text:list-level-position-and-space-mode="label-alignment">
          <style:list-level-label-alignment text:label-followed-by="listtab" fo:margin-left="5.1131in" fo:text-indent="-0.125in"/>
        </style:list-level-properties>
      </text:list-level-style-number>
      <text:list-level-style-number text:level="7" style:num-suffix="." style:num-format="1">
        <style:list-level-properties text:space-before="5.3631in" text:min-label-width="0.25in" text:list-level-position-and-space-mode="label-alignment">
          <style:list-level-label-alignment text:label-followed-by="listtab" fo:margin-left="5.6131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5.8631in" text:min-label-width="0.25in" text:list-level-position-and-space-mode="label-alignment">
          <style:list-level-label-alignment text:label-followed-by="listtab" fo:margin-left="6.1131in" fo:text-indent="-0.25in"/>
        </style:list-level-properties>
      </text:list-level-style-number>
      <text:list-level-style-number text:level="9" style:num-suffix="." style:num-format="i">
        <style:list-level-properties fo:text-align="end" text:space-before="6.4881in" text:min-label-width="0.125in" text:list-level-position-and-space-mode="label-alignment">
          <style:list-level-label-alignment text:label-followed-by="listtab" fo:margin-left="6.6131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fo:font-weight="bold" style:font-weight-asian="bold" style:font-weight-complex="bold"/>
    </style:style>
    <style:style style:name="WW_CharLFO10LVL3" style:family="text">
      <style:text-properties fo:font-weight="bold" style:font-weight-asian="bold" style:font-weight-complex="bold"/>
    </style:style>
    <style:style style:name="WW_CharLFO11LVL2" style:family="text">
      <style:text-properties fo:font-weight="bold" style:font-weight-asian="bold" style:font-weight-complex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9">
      <text:list-level-style-number text:level="1" text:style-name="WW_CharLFO9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10LVL3" style:num-suffix="." style:num-format="1" text:start-value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format="1" text:start-value="60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1.1812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  <style:style style:name="P2" style:parent-style-name="Нижнийколонтитул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Зотова Ольга Николаевна</meta:initial-creator>
    <dc:creator>Администрация</dc:creator>
    <meta:creation-date>2016-05-30T23:14:00Z</meta:creation-date>
    <dc:date>2026-08-07T09:33:00Z</dc:date>
    <meta:print-date>2018-09-19T15:02:00Z</meta:print-date>
    <meta:template xlink:href="Normal" xlink:type="simple"/>
    <meta:editing-cycles>103</meta:editing-cycles>
    <meta:editing-duration>PT12288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9" meta:paragraph-count="115" meta:word-count="8609" meta:character-count="57571" meta:row-count="408" meta:non-whitespace-character-count="49077"/>
  </office:meta>
</office:document-meta>
</file>